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Migliaia" style:data-style-name="N37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15.1077083333333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54.95pt" style:use-optimal-row-height="false" fo:break-before="auto"/>
    </style:style>
    <style:style style:name="ro3" style:family="table-row">
      <style:table-row-properties style:row-height="59.25pt" style:use-optimal-row-height="false" fo:break-before="auto"/>
    </style:style>
    <style:style style:name="ro4" style:family="table-row">
      <style:table-row-properties style:row-height="58.5pt" style:use-optimal-row-height="false" fo:break-before="auto"/>
    </style:style>
    <style:style style:name="ro5" style:family="table-row">
      <style:table-row-properties style:row-height="60.75pt" style:use-optimal-row-height="false" fo:break-before="auto"/>
    </style:style>
    <style:style style:name="ro6" style:family="table-row">
      <style:table-row-properties style:row-height="62.2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7"/>
        <table:table-column table:style-name="co2" table:number-columns-repeated="3" table:default-cell-style-name="ce1"/>
        <table:table-column table:style-name="co2" table:default-cell-style-name="ce8"/>
        <table:table-column table:style-name="co2" table:default-cell-style-name="ce1"/>
        <table:table-column table:style-name="co3" table:number-columns-repeated="16378" table:default-cell-style-name="ce1"/>
        <table:table-row table:style-name="ro1">
          <table:table-cell office:value-type="string" table:style-name="ce2">
            <text:p>OGGETTO</text:p>
          </table:table-cell>
          <table:table-cell office:value-type="string" table:style-name="ce2">
            <text:p>CUP</text:p>
          </table:table-cell>
          <table:table-cell office:value-type="string" table:style-name="ce2">
            <text:p>DATA DI AVVIO</text:p>
          </table:table-cell>
          <table:table-cell office:value-type="string" table:style-name="ce2">
            <text:p>IMPORTO FINANZIAMENTO</text:p>
          </table:table-cell>
          <table:table-cell office:value-type="string" table:style-name="ce2">
            <text:p>FONTI FINANZIARIE</text:p>
          </table:table-cell>
          <table:table-cell office:value-type="string" table:style-name="ce2">
            <text:p>STATO DI ATTUAZIONE PROCEDURALE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ASI PARK SAS DI MELANDRI DAVID E C.*Ristoro per il danno economico subito a fronte del calo dei ricavi relativi all'anno 2020 rispetto all'anno 2019*VIA ROSSINI 2</text:p>
          </table:table-cell>
          <table:table-cell office:value-type="string" table:style-name="ce4">
            <text:p>B88I23001180005</text:p>
          </table:table-cell>
          <table:table-cell office:value-type="string" table:style-name="ce4">
            <text:p>24/02/2023</text:p>
          </table:table-cell>
          <table:table-cell office:value-type="currency" office:value="116779" table:style-name="ce5">
            <text:p>116.77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G IMPIANTI S.R.L.*Misura volta a sostenere le imprese del territorio nella fase successiva alla loro costituzione, nello sviluppo della attivita produttiva e nella digitalizzazione e innovazione dei processi aziendali e dei prodotti.*VIA DELLE PALME 153</text:p>
          </table:table-cell>
          <table:table-cell office:value-type="string" table:style-name="ce4">
            <text:p>B88C23001210005</text:p>
          </table:table-cell>
          <table:table-cell office:value-type="string" table:style-name="ce4">
            <text:p>22/02/2023</text:p>
          </table:table-cell>
          <table:table-cell office:value-type="currency" office:value="9153" table:style-name="ce5">
            <text:p>9.15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ENTRO PREVENZIONE &amp; CURA SAN LORENZO S.A.S. DI ZINGARETTI LEONARDO &amp; C.*Misura volta a sostenere le imprese del territorio nella fase successiva alla loro costituzione, nello sviluppo della attivita produttiva e nella digitalizzazione e innovazione dei processi aziendali e dei prodotti.*VIALE SAN LORENZO 10</text:p>
          </table:table-cell>
          <table:table-cell office:value-type="string" table:style-name="ce4">
            <text:p>B78C23000460005</text:p>
          </table:table-cell>
          <table:table-cell office:value-type="string" table:style-name="ce4">
            <text:p>22/02/2023</text:p>
          </table:table-cell>
          <table:table-cell office:value-type="currency" office:value="6873" table:style-name="ce5">
            <text:p>6.87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ICE ALL S.R.L.*Misura volta a sostenere le imprese del territorio nella fase successiva alla loro costituzione, nello sviluppo della attivita produttiva e nella digitalizzazione e innovazione dei processi aziendali e dei prodotti.*PIAZZA DELLA FERRIERA 1</text:p>
          </table:table-cell>
          <table:table-cell office:value-type="string" table:style-name="ce4">
            <text:p>B98C23000410005</text:p>
          </table:table-cell>
          <table:table-cell office:value-type="string" table:style-name="ce4">
            <text:p>22/02/2023</text:p>
          </table:table-cell>
          <table:table-cell office:value-type="currency" office:value="11446" table:style-name="ce5">
            <text:p>11.44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1">
          <table:table-cell office:value-type="string" table:style-name="ce3">
            <text:p>PROMETHEUS ENGINEERING - S.R.L. SEMPLIFICATA*Misura volta a sostenere le imprese del territorio nella fase successiva alla loro costituzione, nello sviluppo della attivita produttiva e nella digitalizzazione e innovazione dei processi aziendali e dei prodotti.*VIA DELLA PINETA DI OSTIA 25</text:p>
          </table:table-cell>
          <table:table-cell office:value-type="string" table:style-name="ce4">
            <text:p>B88C23001410005</text:p>
          </table:table-cell>
          <table:table-cell office:value-type="string" table:style-name="ce4">
            <text:p>22/02/2023</text:p>
          </table:table-cell>
          <table:table-cell office:value-type="currency" office:value="12166" table:style-name="ce5">
            <text:p>12.16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EDILPLAN SOCIETA' A RESPONSABILITA' LIMITATA SEMPLIFICATA*Misura volta a sostenere le imprese del territorio nella fase successiva alla loro costituzione, nello sviluppo della attivita produttiva e nella digitalizzazione e innovazione dei processi aziendali e dei prodotti.*VIA FRANCESCO DE PINEDO 39</text:p>
          </table:table-cell>
          <table:table-cell office:value-type="string" table:style-name="ce4">
            <text:p>B88C23000990005</text:p>
          </table:table-cell>
          <table:table-cell office:value-type="string" table:style-name="ce4">
            <text:p>22/02/2023</text:p>
          </table:table-cell>
          <table:table-cell office:value-type="currency" office:value="7783" table:style-name="ce5">
            <text:p>7.78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ORLD TRADE - SOCIETA' A RESPONSABILITA' LIMITATA*Contributi CCIAA <text:s/>di Roma, Voucher PID 2022 - Impresa 4.0*VIA MONTENAPOLEONE 8</text:p>
          </table:table-cell>
          <table:table-cell office:value-type="string" table:style-name="ce4">
            <text:p>B99J2300003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UA ERBORISTERIA DI MONIA COLOZZI*Misura volta a sostenere le imprese del territorio nella fase successiva alla loro costituzione, nello sviluppo della attivita produttiva e nella digitalizzazione e innovazione dei processi aziendali e dei prodotti.*VIA ACQUEDOTTO DEL PESCHIERA 46</text:p>
          </table:table-cell>
          <table:table-cell office:value-type="string" table:style-name="ce4">
            <text:p>B88C23001480005</text:p>
          </table:table-cell>
          <table:table-cell office:value-type="string" table:style-name="ce4">
            <text:p>22/02/2023</text:p>
          </table:table-cell>
          <table:table-cell office:value-type="currency" office:value="12418" table:style-name="ce5">
            <text:p>12.41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CD S.R.L.*Misura volta a sostenere le imprese del territorio nella fase successiva alla loro costituzione, nello sviluppo della attivita produttiva e nella digitalizzazione e innovazione dei processi aziendali e dei prodotti.*VIA SASSONEGRO 93/97</text:p>
          </table:table-cell>
          <table:table-cell office:value-type="string" table:style-name="ce4">
            <text:p>B88C23000750005</text:p>
          </table:table-cell>
          <table:table-cell office:value-type="string" table:style-name="ce4">
            <text:p>22/02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VELLI S.R.L.*Misura volta a sostenere le imprese del territorio nella fase successiva alla loro costituzione, nello sviluppo della attivita produttiva e nella digitalizzazione e innovazione dei processi aziendali e dei prodotti.*VIA PORTUENSE 821 A-B</text:p>
          </table:table-cell>
          <table:table-cell office:value-type="string" table:style-name="ce4">
            <text:p>B88C23001280005</text:p>
          </table:table-cell>
          <table:table-cell office:value-type="string" table:style-name="ce4">
            <text:p>22/02/2023</text:p>
          </table:table-cell>
          <table:table-cell office:value-type="currency" office:value="10933" table:style-name="ce5">
            <text:p>10.93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.I. LUXURY S.R.L. SEMPLIFICATA*Misura volta a sostenere le imprese del territorio nella fase successiva alla loro costituzione, nello sviluppo della attivita produttiva e nella digitalizzazione e innovazione dei processi aziendali e dei prodotti.*VIA DELLA LUCCHINA 47</text:p>
          </table:table-cell>
          <table:table-cell office:value-type="string" table:style-name="ce4">
            <text:p>B88C23001370005</text:p>
          </table:table-cell>
          <table:table-cell office:value-type="string" table:style-name="ce4">
            <text:p>22/02/2023</text:p>
          </table:table-cell>
          <table:table-cell office:value-type="currency" office:value="12435" table:style-name="ce5">
            <text:p>12.43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DOM. S.R.L.*Misura volta a sostenere le imprese del territorio nella fase successiva alla loro costituzione, nello sviluppo della attivita produttiva e nella digitalizzazione e innovazione dei processi aziendali e dei prodotti.*VIA DELLA STORTA 414</text:p>
          </table:table-cell>
          <table:table-cell office:value-type="string" table:style-name="ce4">
            <text:p>B88C23001140005</text:p>
          </table:table-cell>
          <table:table-cell office:value-type="string" table:style-name="ce4">
            <text:p>22/02/2023</text:p>
          </table:table-cell>
          <table:table-cell office:value-type="currency" office:value="14894" table:style-name="ce5">
            <text:p>14.89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PAS S.A.S. DI DAVIDE COLUMBRO &amp; C.*Misura volta a sostenere le imprese del territorio nella fase successiva alla loro costituzione, nello sviluppo della attivita produttiva e nella digitalizzazione e innovazione dei processi aziendali e dei prodotti.*VIA GALLIENO 14</text:p>
          </table:table-cell>
          <table:table-cell office:value-type="string" table:style-name="ce4">
            <text:p>B88C23001520005</text:p>
          </table:table-cell>
          <table:table-cell office:value-type="string" table:style-name="ce4">
            <text:p>22/02/2023</text:p>
          </table:table-cell>
          <table:table-cell office:value-type="currency" office:value="9293" table:style-name="ce5">
            <text:p>9.29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OOMARINE ITALIA S.P.A.*Ristoro per il danno economico subito a fronte del calo dei ricavi relativi all'anno 2020 rispetto all'anno 2019*VIA CASABLANCA 61</text:p>
          </table:table-cell>
          <table:table-cell office:value-type="string" table:style-name="ce4">
            <text:p>B58I23000890005</text:p>
          </table:table-cell>
          <table:table-cell office:value-type="string" table:style-name="ce4">
            <text:p>24/02/2023</text:p>
          </table:table-cell>
          <table:table-cell office:value-type="currency" office:value="53660" table:style-name="ce5">
            <text:p>53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T S.R.L.*Misura volta a sostenere le imprese del territorio nella fase successiva alla loro costituzione, nello sviluppo della attivita produttiva e nella digitalizzazione e innovazione dei processi aziendali e dei prodotti.*VIA DELLA CIPRIANA 29</text:p>
          </table:table-cell>
          <table:table-cell office:value-type="string" table:style-name="ce4">
            <text:p>B88C23001390005</text:p>
          </table:table-cell>
          <table:table-cell office:value-type="string" table:style-name="ce4">
            <text:p>22/02/2023</text:p>
          </table:table-cell>
          <table:table-cell office:value-type="currency" office:value="14990" table:style-name="ce5">
            <text:p>14.9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AURA GUEST HOUSE - SOCIETA' A RESPONSABILITA' LIMITATA*Misura volta a sostenere le imprese del territorio nella fase successiva alla loro costituzione, nello sviluppo della attivita produttiva e nella digitalizzazione e innovazione dei processi aziendali e dei prodotti.*VIALE GORGIA DI LEONTINI 78</text:p>
          </table:table-cell>
          <table:table-cell office:value-type="string" table:style-name="ce4">
            <text:p>B88C23003130005</text:p>
          </table:table-cell>
          <table:table-cell office:value-type="string" table:style-name="ce4">
            <text:p>26/07/2023</text:p>
          </table:table-cell>
          <table:table-cell office:value-type="currency" office:value="11029" table:style-name="ce5">
            <text:p>11.02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BS1 SOCIETA' A RESPONSABILITA' LIMITATA SEMPLIFICATA*Misura volta a sostenere le imprese del territorio nella fase successiva alla loro costituzione, nello sviluppo della attivita produttiva e nella digitalizzazione e innovazione dei processi aziendali e dei prodotti.*PIAZZA SERRULE 3</text:p>
          </table:table-cell>
          <table:table-cell office:value-type="string" table:style-name="ce4">
            <text:p>B88C23003040005</text:p>
          </table:table-cell>
          <table:table-cell office:value-type="string" table:style-name="ce4">
            <text:p>26/07/2023</text:p>
          </table:table-cell>
          <table:table-cell office:value-type="currency" office:value="10280" table:style-name="ce5">
            <text:p>10.2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 BERNARDO DIEGO*Misura volta a sostenere le imprese del territorio nella fase successiva alla loro costituzione, nello sviluppo della attivita produttiva e nella digitalizzazione e innovazione dei processi aziendali e dei prodotti.*VIA VARENNA 15</text:p>
          </table:table-cell>
          <table:table-cell office:value-type="string" table:style-name="ce4">
            <text:p>B88C23003190005</text:p>
          </table:table-cell>
          <table:table-cell office:value-type="string" table:style-name="ce4">
            <text:p>26/07/2023</text:p>
          </table:table-cell>
          <table:table-cell office:value-type="currency" office:value="12674" table:style-name="ce5">
            <text:p>12.67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LIMED SOCIETA' A RESPONSABILITA' LIMITATA*Misura volta a sostenere le imprese del territorio nella fase successiva alla loro costituzione, nello sviluppo della attivita produttiva e nella digitalizzazione e innovazione dei processi aziendali e dei prodotti.*VIA DEI PRATI FISCALI 289</text:p>
          </table:table-cell>
          <table:table-cell office:value-type="string" table:style-name="ce4">
            <text:p>B88C23003150005</text:p>
          </table:table-cell>
          <table:table-cell office:value-type="string" table:style-name="ce4">
            <text:p>26/07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 &amp; A SERVICE DI BALLANTE FERNANDO GABRIELE SAS*Misura volta a sostenere le imprese del territorio nella fase successiva alla loro costituzione, nello sviluppo della attivita produttiva e nella digitalizzazione e innovazione dei processi aziendali e dei prodotti.*VIA ISOLE PELAGIE 13</text:p>
          </table:table-cell>
          <table:table-cell office:value-type="string" table:style-name="ce4">
            <text:p>B88C23000770005</text:p>
          </table:table-cell>
          <table:table-cell office:value-type="string" table:style-name="ce4">
            <text:p>22/02/2023</text:p>
          </table:table-cell>
          <table:table-cell office:value-type="currency" office:value="5608" table:style-name="ce5">
            <text:p>5.60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AUTOCENTRI LA STORTA SOCIETA' A RESPONSABILITA' LIMITATA <text:s text:c="7"/>SEMPLIFICATA*Misura volta a sostenere le imprese del territorio nella fase successiva alla loro costituzione, nello sviluppo della attivita produttiva e nella digitalizzazione e innovazione dei processi aziendali e dei prodotti.*VIA DELLA STORTA 918</text:p>
          </table:table-cell>
          <table:table-cell office:value-type="string" table:style-name="ce4">
            <text:p>B88C23000910005</text:p>
          </table:table-cell>
          <table:table-cell office:value-type="string" table:style-name="ce4">
            <text:p>22/02/2023</text:p>
          </table:table-cell>
          <table:table-cell office:value-type="currency" office:value="7525" table:style-name="ce5">
            <text:p>7.5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ONE HAIR S.R.L.S.*Misura volta a sostenere le imprese del territorio nella fase successiva alla loro costituzione, nello sviluppo della attivita produttiva e nella digitalizzazione e innovazione dei processi aziendali e dei prodotti.*VIA ANGIOLO CABRINI 40</text:p>
          </table:table-cell>
          <table:table-cell office:value-type="string" table:style-name="ce4">
            <text:p>B88C23000860005</text:p>
          </table:table-cell>
          <table:table-cell office:value-type="string" table:style-name="ce4">
            <text:p>22/02/2023</text:p>
          </table:table-cell>
          <table:table-cell office:value-type="currency" office:value="9926" table:style-name="ce5">
            <text:p>9.92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DEOSYSTEM PRODUCTION SRL*Misura volta a sostenere le imprese del territorio nella fase successiva alla loro costituzione, nello sviluppo della attivita produttiva e nella digitalizzazione e innovazione dei processi aziendali e dei prodotti.*VIA TAVERNELLE VAL DI PESA 34</text:p>
          </table:table-cell>
          <table:table-cell office:value-type="string" table:style-name="ce4">
            <text:p>B88C23000880005</text:p>
          </table:table-cell>
          <table:table-cell office:value-type="string" table:style-name="ce4">
            <text:p>22/02/2023</text:p>
          </table:table-cell>
          <table:table-cell office:value-type="currency" office:value="8385" table:style-name="ce5">
            <text:p>8.38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ASTI E MAGIA S.R.L.*Misura volta a sostenere le imprese del territorio nella fase successiva alla loro costituzione, nello sviluppo della attivita produttiva e nella digitalizzazione e innovazione dei processi aziendali e dei prodotti.*VIA DONATO MENICHELLA 146</text:p>
          </table:table-cell>
          <table:table-cell office:value-type="string" table:style-name="ce4">
            <text:p>B88C23001100005</text:p>
          </table:table-cell>
          <table:table-cell office:value-type="string" table:style-name="ce4">
            <text:p>22/02/2023</text:p>
          </table:table-cell>
          <table:table-cell office:value-type="currency" office:value="5208" table:style-name="ce5">
            <text:p>5.20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FFE' HAITI ROMA DI MARTELLA AZEGLIO &amp; C. S.R.L.*Misura volta a sostenere le imprese del territorio nella fase successiva alla loro costituzione, nello sviluppo della attivita produttiva e nella digitalizzazione e innovazione dei processi aziendali e dei prodotti.*VIA ARDEATINA 1010</text:p>
          </table:table-cell>
          <table:table-cell office:value-type="string" table:style-name="ce4">
            <text:p>B88C23001450005</text:p>
          </table:table-cell>
          <table:table-cell office:value-type="string" table:style-name="ce4">
            <text:p>22/02/2023</text:p>
          </table:table-cell>
          <table:table-cell office:value-type="currency" office:value="12166" table:style-name="ce5">
            <text:p>12.16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ULICATI LEONARDO*Misura volta a sostenere le imprese del territorio nella fase successiva alla loro costituzione, nello sviluppo della attivita produttiva e nella digitalizzazione e innovazione dei processi aziendali e dei prodotti.*VIA TUSCOLANA 1031</text:p>
          </table:table-cell>
          <table:table-cell office:value-type="string" table:style-name="ce4">
            <text:p>B88C23001400005</text:p>
          </table:table-cell>
          <table:table-cell office:value-type="string" table:style-name="ce4">
            <text:p>22/02/2023</text:p>
          </table:table-cell>
          <table:table-cell office:value-type="currency" office:value="12199" table:style-name="ce5">
            <text:p>12.19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.M.T. DI TOTINO E PASTORELLO S.N.C.*Misura volta a sostenere le imprese del territorio nella fase successiva alla loro costituzione, nello sviluppo della attivita produttiva e nella digitalizzazione e innovazione dei processi aziendali e dei prodotti.*VIA DEL PONTE DELLE SETTE MIGLIA 50</text:p>
          </table:table-cell>
          <table:table-cell office:value-type="string" table:style-name="ce4">
            <text:p>B88C23000740005</text:p>
          </table:table-cell>
          <table:table-cell office:value-type="string" table:style-name="ce4">
            <text:p>22/02/2023</text:p>
          </table:table-cell>
          <table:table-cell office:value-type="currency" office:value="4300" table:style-name="ce5">
            <text:p>4.3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UNEUR PARK S.P.A.*Ristoro per il danno economico subito a fronte del calo dei ricavi relativi all'anno 2020 rispetto all'anno 2019*VIA GIOVANNI BATTISTA DE ROSSI 13</text:p>
          </table:table-cell>
          <table:table-cell office:value-type="string" table:style-name="ce4">
            <text:p>B88I23001140005</text:p>
          </table:table-cell>
          <table:table-cell office:value-type="string" table:style-name="ce4">
            <text:p>24/02/2023</text:p>
          </table:table-cell>
          <table:table-cell office:value-type="currency" office:value="196850" table:style-name="ce5">
            <text:p>196.8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IDEA 2023 NUOVA FIERA DI ROMA DAL 18 AL 26 MARZO 2023*VIALE PORTUENSE N. 1645 ROMA*ACQUISTO DI SPAZI ESPOSITIVI PER IMPRESE DELLA REGIONE LAZIO</text:p>
          </table:table-cell>
          <table:table-cell office:value-type="string" table:style-name="ce4">
            <text:p>B88C23001950005</text:p>
          </table:table-cell>
          <table:table-cell office:value-type="string" table:style-name="ce4">
            <text:p>16/03/2023</text:p>
          </table:table-cell>
          <table:table-cell office:value-type="currency" office:value="77100" table:style-name="ce5">
            <text:p>77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VILLA BONELLI DI D'APOLITO FRANCESCO - S.A.S.*Misura volta a sostenere le imprese del territorio nella fase successiva alla loro costituzione, nello sviluppo della attivita produttiva e nella digitalizzazione e innovazione dei processi aziendali e dei prodotti.*VIA P MARONCELLI, 5</text:p>
          </table:table-cell>
          <table:table-cell office:value-type="string" table:style-name="ce4">
            <text:p>B88C23001000005</text:p>
          </table:table-cell>
          <table:table-cell office:value-type="string" table:style-name="ce4">
            <text:p>22/02/2023</text:p>
          </table:table-cell>
          <table:table-cell office:value-type="currency" office:value="8321" table:style-name="ce5">
            <text:p>8.32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OE S.R.L.*Misura volta a sostenere le imprese del territorio nella fase successiva alla loro costituzione, nello sviluppo della attivita produttiva e nella digitalizzazione e innovazione dei processi aziendali e dei prodotti.*VIALE ANTONIO CIAMARRA 222.</text:p>
          </table:table-cell>
          <table:table-cell office:value-type="string" table:style-name="ce4">
            <text:p>B88C23001300005</text:p>
          </table:table-cell>
          <table:table-cell office:value-type="string" table:style-name="ce4">
            <text:p>22/02/2023</text:p>
          </table:table-cell>
          <table:table-cell office:value-type="currency" office:value="9180" table:style-name="ce5">
            <text:p>9.1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IMMAGINE &amp; MODERNITÀ"**</text:p>
          </table:table-cell>
          <table:table-cell office:value-type="string" table:style-name="ce4">
            <text:p>B38C2300152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IL DIGITAL MINDSET E LA TRASFORMAZIONE DIGITALE IN AGRICOLTURA"**</text:p>
          </table:table-cell>
          <table:table-cell office:value-type="string" table:style-name="ce4">
            <text:p>B38C2300157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'ECONOMIA CIRCOLARE E L'AGRICOLTURA BIOLOGICA: UNA VIA PER IL MIGLIORAMENTO DELLE CONDIZIONI AMBIENTALI"**</text:p>
          </table:table-cell>
          <table:table-cell office:value-type="string" table:style-name="ce4">
            <text:p>B38C2300154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RISTORANTE TIPICO 2.0"**</text:p>
          </table:table-cell>
          <table:table-cell office:value-type="string" table:style-name="ce4">
            <text:p>B38C23001500007</text:p>
          </table:table-cell>
          <table:table-cell office:value-type="string" table:style-name="ce4">
            <text:p>12/05/2023</text:p>
          </table:table-cell>
          <table:table-cell office:value-type="currency" office:value="29000" table:style-name="ce5">
            <text:p>29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ANALISI CONGIUNTURALE DELL'ECONOMIA"**</text:p>
          </table:table-cell>
          <table:table-cell office:value-type="string" table:style-name="ce4">
            <text:p>B38C2300146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TURISMO E UNIVERSITÀ: UN ORIENTAMENTO ALLA CREAZIONE DI IMPRESA"**</text:p>
          </table:table-cell>
          <table:table-cell office:value-type="string" table:style-name="ce4">
            <text:p>B38C2300169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 DIGITALIZZAZIONE E SICUREZZA INFORMATICA. IL PUNTO SULLE PMI DI ROMA"**</text:p>
          </table:table-cell>
          <table:table-cell office:value-type="string" table:style-name="ce4">
            <text:p>B38C2300173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WELLCOMM - LA SOSTENIBILITÀ SOCIALE IN IMPRESA QUALE ASSET FONDAMENTALE PER ATTRARRE E TRATTENERE I GIOVANI TALENTI"**</text:p>
          </table:table-cell>
          <table:table-cell office:value-type="string" table:style-name="ce4">
            <text:p>B38C2300177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5">
          <table:table-cell office:value-type="string" table:style-name="ce3">
            <text:p>IMPRESE DI ROMA E PROVINCIA**PROGETTO "SOSTEGNO E RILANCIO DEL SISTEMA ECONOMICO TERRITORIALE ATTRAVERSO L'INTEGRAZIONE TRA L'OFFERTA CULTURALE E LE ATTIVITÀ PRODUTTIVE/COMMERCIALI DI VICINATO"**</text:p>
          </table:table-cell>
          <table:table-cell office:value-type="string" table:style-name="ce4">
            <text:p>B38C23001670007</text:p>
          </table:table-cell>
          <table:table-cell office:value-type="string" table:style-name="ce4">
            <text:p>12/05/2023</text:p>
          </table:table-cell>
          <table:table-cell office:value-type="currency" office:value="39950" table:style-name="ce5">
            <text:p>39.9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'ITALIA E IL MADE IN ITALY: EXPORT DELLE PMI"**</text:p>
          </table:table-cell>
          <table:table-cell office:value-type="string" table:style-name="ce4">
            <text:p>B38C2300176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TART UP SOSTENIBILI"**</text:p>
          </table:table-cell>
          <table:table-cell office:value-type="string" table:style-name="ce4">
            <text:p>B38C2300158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PECIALE CRISI RUSSIA -UCRAINA" III ED.**</text:p>
          </table:table-cell>
          <table:table-cell office:value-type="string" table:style-name="ce4">
            <text:p>B38C2300145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OLI LUANA*Ristoro per il danno economico subito a fronte del calo dei ricavi relativi all'anno 2020 rispetto all'anno 2019*VIA VASCO DE GAMA 142</text:p>
          </table:table-cell>
          <table:table-cell office:value-type="string" table:style-name="ce4">
            <text:p>B88I23001250005</text:p>
          </table:table-cell>
          <table:table-cell office:value-type="string" table:style-name="ce4">
            <text:p>27/02/2023</text:p>
          </table:table-cell>
          <table:table-cell office:value-type="currency" office:value="21538" table:style-name="ce5">
            <text:p>21.53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6">
          <table:table-cell office:value-type="string" table:style-name="ce3">
            <text:p>VERDEITALIA SOCIETA' A RESPONSABILITA' LIMITATA*Misura volta a sostenere le imprese del territorio nella fase successiva alla loro costituzione, nello sviluppo della attivita produttiva e nella digitalizzazione e innovazione dei processi aziendali e dei prodotti.*VIA DEL CASALE RADICELLI 19</text:p>
          </table:table-cell>
          <table:table-cell office:value-type="string" table:style-name="ce4">
            <text:p>B88C23000780005</text:p>
          </table:table-cell>
          <table:table-cell office:value-type="string" table:style-name="ce4">
            <text:p>22/02/2023</text:p>
          </table:table-cell>
          <table:table-cell office:value-type="currency" office:value="13000" table:style-name="ce5">
            <text:p>13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ETTROSOLUZIONI S.R.L.*Misura volta a sostenere le imprese del territorio nella fase successiva alla loro costituzione, nello sviluppo della attivita produttiva e nella digitalizzazione e innovazione dei processi aziendali e dei prodotti.*VIALE CADUTI PER LA RESISTENZA 711</text:p>
          </table:table-cell>
          <table:table-cell office:value-type="string" table:style-name="ce4">
            <text:p>B88C23001250005</text:p>
          </table:table-cell>
          <table:table-cell office:value-type="string" table:style-name="ce4">
            <text:p>22/02/2023</text:p>
          </table:table-cell>
          <table:table-cell office:value-type="currency" office:value="13141" table:style-name="ce5">
            <text:p>13.14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LIVE S.R.L.*Misura volta a sostenere le imprese del territorio nella fase successiva alla loro costituzione, nello sviluppo della attivita produttiva e nella digitalizzazione e innovazione dei processi aziendali e dei prodotti.*VIA LEON PANCALDO 2</text:p>
          </table:table-cell>
          <table:table-cell office:value-type="string" table:style-name="ce4">
            <text:p>B88C23001430005</text:p>
          </table:table-cell>
          <table:table-cell office:value-type="string" table:style-name="ce4">
            <text:p>22/02/2023</text:p>
          </table:table-cell>
          <table:table-cell office:value-type="currency" office:value="14882" table:style-name="ce5">
            <text:p>14.88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GARBATO DI SPURIO DANIELE*Misura volta a sostenere le imprese del territorio nella fase successiva alla loro costituzione, nello sviluppo della attivita produttiva e nella digitalizzazione e innovazione dei processi aziendali e dei prodotti.*VIA DELLE SETTE CHIESE 107/E</text:p>
          </table:table-cell>
          <table:table-cell office:value-type="string" table:style-name="ce4">
            <text:p>B88C23001220005</text:p>
          </table:table-cell>
          <table:table-cell office:value-type="string" table:style-name="ce4">
            <text:p>22/02/2023</text:p>
          </table:table-cell>
          <table:table-cell office:value-type="currency" office:value="10520" table:style-name="ce5">
            <text:p>10.5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6">
          <table:table-cell office:value-type="string" table:style-name="ce3">
            <text:p>F.M.L. - SOCIETA' A RESPONSABILITA' LIMITATA SEMPLIFICATA*Misura volta a sostenere le imprese del territorio nella fase successiva alla loro costituzione, nello sviluppo della attivita produttiva e nella digitalizzazione e innovazione dei processi aziendali e dei prodotti.*VIA DEI CERCHI 73</text:p>
          </table:table-cell>
          <table:table-cell office:value-type="string" table:style-name="ce4">
            <text:p>B88C23003170005</text:p>
          </table:table-cell>
          <table:table-cell office:value-type="string" table:style-name="ce4">
            <text:p>26/07/2023</text:p>
          </table:table-cell>
          <table:table-cell office:value-type="currency" office:value="14263" table:style-name="ce5">
            <text:p>14.26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 TOBACCO INTERNATIONAL <text:s/>SRL*Contributi CCIAA <text:s/>di Roma, Voucher PID 2022 - Impresa 4.0*VIA CASTENEDOLO 10</text:p>
          </table:table-cell>
          <table:table-cell office:value-type="string" table:style-name="ce4">
            <text:p>B89J2300038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 - NODE S.R.L.*Contributi CCIAA <text:s/>di Roma, Voucher PID 2022 - Impresa 4.0*VIA DEL CASALE SOLARO 119</text:p>
          </table:table-cell>
          <table:table-cell office:value-type="string" table:style-name="ce4">
            <text:p>B89J2300032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METEO SRL*Misura a supporto dei processi di creazione e avvio di una nuova attivita' d'impresa*VIA BOGLIASCO 28</text:p>
          </table:table-cell>
          <table:table-cell office:value-type="string" table:style-name="ce4">
            <text:p>B89D23000690005</text:p>
          </table:table-cell>
          <table:table-cell office:value-type="string" table:style-name="ce4">
            <text:p>21/09/2023</text:p>
          </table:table-cell>
          <table:table-cell office:value-type="currency" office:value="3000" table:style-name="ce5">
            <text:p>3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ANA MARICA*Contributi CCIAA <text:s/>di Roma, Voucher PID 2022 - Impresa 4.0*VIA PADRE SEMERIA 37</text:p>
          </table:table-cell>
          <table:table-cell office:value-type="string" table:style-name="ce4">
            <text:p>B89J2300037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IZI PER IL VERDE DI D'AMBROSIO CRISTIANO*Contributi CCIAA <text:s/>di Roma, Voucher PID 2023 - Impresa 4.0*VIA DOMENICO SERRADIFALCO 122</text:p>
          </table:table-cell>
          <table:table-cell office:value-type="string" table:style-name="ce4">
            <text:p>B89J23013410003</text:p>
          </table:table-cell>
          <table:table-cell office:value-type="string" table:style-name="ce4">
            <text:p>21/12/2023</text:p>
          </table:table-cell>
          <table:table-cell office:value-type="currency" office:value="5950" table:style-name="ce5">
            <text:p>5.9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TAY TECHNOLOGIES SRL*Contributi CCIAA <text:s/>di Roma, Voucher PID 2023 - Impresa 4.0*VIA M.K. GANDHI 33/A</text:p>
          </table:table-cell>
          <table:table-cell office:value-type="string" table:style-name="ce4">
            <text:p>B99J230063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EEDY PINS S.R.L.*Contributi CCIAA <text:s/>di Roma, Voucher PID 2023 - Impresa 4.0*VIA PASQUALE TOLA 22/24</text:p>
          </table:table-cell>
          <table:table-cell office:value-type="string" table:style-name="ce4">
            <text:p>B89J23014560003</text:p>
          </table:table-cell>
          <table:table-cell office:value-type="string" table:style-name="ce4">
            <text:p>21/12/2023</text:p>
          </table:table-cell>
          <table:table-cell office:value-type="currency" office:value="9870" table:style-name="ce5">
            <text:p>9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ESABUS SOCIETA' A RESPONSABILITA' LIMITATA*Contributi CCIAA <text:s/>di Roma, Voucher PID 2023 - Impresa 4.0*VIA GIUSEPPE VERDI 9</text:p>
          </table:table-cell>
          <table:table-cell office:value-type="string" table:style-name="ce4">
            <text:p>B29J23004710003</text:p>
          </table:table-cell>
          <table:table-cell office:value-type="string" table:style-name="ce4">
            <text:p>21/12/2023</text:p>
          </table:table-cell>
          <table:table-cell office:value-type="currency" office:value="3990" table:style-name="ce5">
            <text:p>3.9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XELL S.R.L.*Contributi CCIAA <text:s/>di Roma, Voucher PID 2023 - Impresa 4.0*VIA DI SAN GIACOMO 18</text:p>
          </table:table-cell>
          <table:table-cell office:value-type="string" table:style-name="ce4">
            <text:p>B89J230138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NCESCA CIANFICCONI*Contributi CCIAA <text:s/>di Roma, Voucher PID 2023 - Impresa 4.0*VIA RUGGERO LEONCAVALLO 3</text:p>
          </table:table-cell>
          <table:table-cell office:value-type="string" table:style-name="ce4">
            <text:p>B89J23015470003</text:p>
          </table:table-cell>
          <table:table-cell office:value-type="string" table:style-name="ce4">
            <text:p>21/12/2023</text:p>
          </table:table-cell>
          <table:table-cell office:value-type="currency" office:value="7280" table:style-name="ce5">
            <text:p>7.2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ES S.R.L.*Contributi CCIAA <text:s/>di Roma, Voucher PID 2023 - Impresa 4.0*VIA AMEDEO NAZZARI 3</text:p>
          </table:table-cell>
          <table:table-cell office:value-type="string" table:style-name="ce4">
            <text:p>B59J23005110003</text:p>
          </table:table-cell>
          <table:table-cell office:value-type="string" table:style-name="ce4">
            <text:p>21/12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ICI S.R.L.*Contributi CCIAA <text:s/>di Roma, Voucher PID 2023 - Impresa 4.0*VIA GUGLIELMO MARCONI 112</text:p>
          </table:table-cell>
          <table:table-cell office:value-type="string" table:style-name="ce4">
            <text:p>B59J23005090003</text:p>
          </table:table-cell>
          <table:table-cell office:value-type="string" table:style-name="ce4">
            <text:p>21/12/2023</text:p>
          </table:table-cell>
          <table:table-cell office:value-type="currency" office:value="9870" table:style-name="ce5">
            <text:p>9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PLAE SOCIETA' A RESPONSABILITA' LIMITATA*Contributi CCIAA <text:s/>di Roma, Voucher PID 2023 - Impresa 4.0*VIA FRASCINETO 8</text:p>
          </table:table-cell>
          <table:table-cell office:value-type="string" table:style-name="ce4">
            <text:p>B89J2301554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NGHI EMANUELE*Contributi CCIAA <text:s/>di Roma, Voucher PID 2023 - Impresa 4.0*VIA ANTONINO PIO 22</text:p>
          </table:table-cell>
          <table:table-cell office:value-type="string" table:style-name="ce4">
            <text:p>B89J230155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A LEA ITALIA SRL*Contributi CCIAA <text:s/>di Roma, Voucher PID 2023 - Impresa 4.0*VIA SALARIA 58</text:p>
          </table:table-cell>
          <table:table-cell office:value-type="string" table:style-name="ce4">
            <text:p>B89J230133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ORI E DINTORNI S.R.L.S. UNIPERSONALE*Contributi CCIAA <text:s/>di Roma, Voucher PID 2023 - Impresa 4.0*VIA MONTE SOLAROLO 151</text:p>
          </table:table-cell>
          <table:table-cell office:value-type="string" table:style-name="ce4">
            <text:p>B19J23005820003</text:p>
          </table:table-cell>
          <table:table-cell office:value-type="string" table:style-name="ce4">
            <text:p>21/12/2023</text:p>
          </table:table-cell>
          <table:table-cell office:value-type="currency" office:value="9450" table:style-name="ce5">
            <text:p>9.4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TELLI BARBARA*Contributi CCIAA <text:s/>di Roma, Voucher PID 2023 - Impresa 4.0*VIA ZACCARIA BETTI 30</text:p>
          </table:table-cell>
          <table:table-cell office:value-type="string" table:style-name="ce4">
            <text:p>B89J23013710003</text:p>
          </table:table-cell>
          <table:table-cell office:value-type="string" table:style-name="ce4">
            <text:p>21/12/2023</text:p>
          </table:table-cell>
          <table:table-cell office:value-type="currency" office:value="7454" table:style-name="ce5">
            <text:p>7.45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EEKEY RENTALS - SOCIETA' A RESPONSABILITA' LIMITATA*Contributi CCIAA <text:s/>di Roma, Voucher PID 2023 - Impresa 4.0*VIA LUSITANIA 4</text:p>
          </table:table-cell>
          <table:table-cell office:value-type="string" table:style-name="ce4">
            <text:p>B89J23015330003</text:p>
          </table:table-cell>
          <table:table-cell office:value-type="string" table:style-name="ce4">
            <text:p>21/12/2023</text:p>
          </table:table-cell>
          <table:table-cell office:value-type="currency" office:value="9532" table:style-name="ce5">
            <text:p>9.53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NOVAZIONE &amp; RISORSE - S.R.L.*Contributi CCIAA <text:s/>di Roma, Voucher PID 2023 - Impresa 4.0*VIA DEI REDATTORI 62-64</text:p>
          </table:table-cell>
          <table:table-cell office:value-type="string" table:style-name="ce4">
            <text:p>B89J23015010003</text:p>
          </table:table-cell>
          <table:table-cell office:value-type="string" table:style-name="ce4">
            <text:p>21/12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GROVIA SRL*Contributi CCIAA <text:s/>di Roma, Voucher PID 2023 - Impresa 4.0*VIA EGNA 29</text:p>
          </table:table-cell>
          <table:table-cell office:value-type="string" table:style-name="ce4">
            <text:p>B89J23015370003</text:p>
          </table:table-cell>
          <table:table-cell office:value-type="string" table:style-name="ce4">
            <text:p>21/12/2023</text:p>
          </table:table-cell>
          <table:table-cell office:value-type="currency" office:value="3731" table:style-name="ce5">
            <text:p>3.73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WORK &amp; SOLUTION*Contributi CCIAA <text:s/>di Roma, Voucher PID 2023 - Impresa 4.0*PIAZZA F BORGONGINI DUCA 7</text:p>
          </table:table-cell>
          <table:table-cell office:value-type="string" table:style-name="ce4">
            <text:p>B89J23013550003</text:p>
          </table:table-cell>
          <table:table-cell office:value-type="string" table:style-name="ce4">
            <text:p>21/12/2023</text:p>
          </table:table-cell>
          <table:table-cell office:value-type="currency" office:value="6650" table:style-name="ce5">
            <text:p>6.6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LEZA SOCIETA' A RESPONSABILITA' LIMITATA SEMPLIFICATA*Contributi CCIAA <text:s/>di Roma, Voucher PID 2023 - Impresa 4.0*VIA CASILINA 140</text:p>
          </table:table-cell>
          <table:table-cell office:value-type="string" table:style-name="ce4">
            <text:p>B19J230058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GGIO DELLA BAROCELLA SOCIETA SEMPLICE AGRICOLA*Contributi CCIAA <text:s/>di Roma, Voucher PID 2023 - Impresa 4.0*VIA DELLA FOSSA 20</text:p>
          </table:table-cell>
          <table:table-cell office:value-type="string" table:style-name="ce4">
            <text:p>B29J230046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MENS - FREE ACADEMY FOR MEDICINES AND NATUROPATHIC SCIENCES <text:s text:c="2"/>S.R.L.*Contributi CCIAA <text:s/>di Roma, Voucher PID 2023 - Impresa 4.0*VIA DEI SAVORELLI 11</text:p>
          </table:table-cell>
          <table:table-cell office:value-type="string" table:style-name="ce4">
            <text:p>B89J2301480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EMOTION S.R.L.*Contributi CCIAA <text:s/>di Roma, Voucher PID 2023 - Impresa 4.0*VIA LAURENTINA 488</text:p>
          </table:table-cell>
          <table:table-cell office:value-type="string" table:style-name="ce4">
            <text:p>B89J23015290003</text:p>
          </table:table-cell>
          <table:table-cell office:value-type="string" table:style-name="ce4">
            <text:p>21/12/2023</text:p>
          </table:table-cell>
          <table:table-cell office:value-type="currency" office:value="3059" table:style-name="ce5">
            <text:p>3.05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OLOS S.R.L.*Contributi CCIAA <text:s/>di Roma, Voucher PID 2023 - Impresa 4.0*VIA ZAMBONI 26/28</text:p>
          </table:table-cell>
          <table:table-cell office:value-type="string" table:style-name="ce4">
            <text:p>B89J23004990003</text:p>
          </table:table-cell>
          <table:table-cell office:value-type="string" table:style-name="ce4">
            <text:p>02/11/2023</text:p>
          </table:table-cell>
          <table:table-cell office:value-type="currency" office:value="3900" table:style-name="ce5">
            <text:p>3.9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JECT 2021 SOCIETA' A RESPONSABILITA' LIMITATA*Misura a supporto dei processi di creazione e avvio di una nuova attivita' d'impresa*VIA GIACOMO MARCOCCHIA 44</text:p>
          </table:table-cell>
          <table:table-cell office:value-type="string" table:style-name="ce4">
            <text:p>B89D23000980005</text:p>
          </table:table-cell>
          <table:table-cell office:value-type="string" table:style-name="ce4">
            <text:p>19/12/2023</text:p>
          </table:table-cell>
          <table:table-cell office:value-type="currency" office:value="2870" table:style-name="ce5">
            <text:p>2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GF SRLS*Misura a supporto dei processi di creazione e avvio di una nuova attivita' d'impresa*VIA EMILIO LONGONI 33/35</text:p>
          </table:table-cell>
          <table:table-cell office:value-type="string" table:style-name="ce4">
            <text:p>B89D23000950005</text:p>
          </table:table-cell>
          <table:table-cell office:value-type="string" table:style-name="ce4">
            <text:p>19/12/2023</text:p>
          </table:table-cell>
          <table:table-cell office:value-type="currency" office:value="2920" table:style-name="ce5">
            <text:p>2.9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DI IMPRESE PER FORTE BRAVETTA*Misura a supporto dei processi di creazione e avvio di una nuova attivita' d'impresa*VIA PAOLO MARIA MARTINEZ 6</text:p>
          </table:table-cell>
          <table:table-cell office:value-type="string" table:style-name="ce4">
            <text:p>B89D23001100005</text:p>
          </table:table-cell>
          <table:table-cell office:value-type="string" table:style-name="ce4">
            <text:p>19/12/2023</text:p>
          </table:table-cell>
          <table:table-cell office:value-type="currency" office:value="2590" table:style-name="ce5">
            <text:p>2.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DIMA AUTOMOTIVE SRL*Misura a supporto dei processi di creazione e avvio di una nuova attivita' d'impresa*VIA PROVINCIALE CAPENA BIVIO 34/C</text:p>
          </table:table-cell>
          <table:table-cell office:value-type="string" table:style-name="ce4">
            <text:p>B79D23000920005</text:p>
          </table:table-cell>
          <table:table-cell office:value-type="string" table:style-name="ce4">
            <text:p>19/12/2023</text:p>
          </table:table-cell>
          <table:table-cell office:value-type="currency" office:value="2870" table:style-name="ce5">
            <text:p>2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ID+ SOCIETA' A RESPONSABILITA' LIMITATA*Misura a supporto dei processi di creazione e avvio di una nuova attivita' d'impresa*VIA ANDREA FERRARA 45</text:p>
          </table:table-cell>
          <table:table-cell office:value-type="string" table:style-name="ce4">
            <text:p>B89D23001130005</text:p>
          </table:table-cell>
          <table:table-cell office:value-type="string" table:style-name="ce4">
            <text:p>19/12/2023</text:p>
          </table:table-cell>
          <table:table-cell office:value-type="currency" office:value="2970" table:style-name="ce5">
            <text:p>2.9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NC ECOSERVICE S.R.L.*Misura a supporto dei processi di creazione e avvio di una nuova attivita' d'impresa*PIAZZA MONTE BIANCO 8</text:p>
          </table:table-cell>
          <table:table-cell office:value-type="string" table:style-name="ce4">
            <text:p>B79D23000930005</text:p>
          </table:table-cell>
          <table:table-cell office:value-type="string" table:style-name="ce4">
            <text:p>19/12/2023</text:p>
          </table:table-cell>
          <table:table-cell office:value-type="currency" office:value="2590" table:style-name="ce5">
            <text:p>2.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IR DESIGN DI ILENIA RICCI*Misura a supporto dei processi di creazione e avvio di una nuova attivita' d'impresa*VIA VITERBO 5</text:p>
          </table:table-cell>
          <table:table-cell office:value-type="string" table:style-name="ce4">
            <text:p>B89D23001110005</text:p>
          </table:table-cell>
          <table:table-cell office:value-type="string" table:style-name="ce4">
            <text:p>19/12/2023</text:p>
          </table:table-cell>
          <table:table-cell office:value-type="currency" office:value="1790" table:style-name="ce5">
            <text:p>1.7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LCSAK ALEXANDRU DANIEL*Misura a supporto dei processi di creazione e avvio di una nuova attivita' d'impresa*VIA GIOACCHINO RUSSO 36</text:p>
          </table:table-cell>
          <table:table-cell office:value-type="string" table:style-name="ce4">
            <text:p>B89D23001020005</text:p>
          </table:table-cell>
          <table:table-cell office:value-type="string" table:style-name="ce4">
            <text:p>19/12/2023</text:p>
          </table:table-cell>
          <table:table-cell office:value-type="currency" office:value="540" table:style-name="ce5">
            <text:p>5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EMOS SOCIETA' A REPONSABILITA' LIMITATA*Contributi CCIAA <text:s/>di Roma, Voucher PID 2023 - Impresa 4.0*VICOLO MAZZARINO 14</text:p>
          </table:table-cell>
          <table:table-cell office:value-type="string" table:style-name="ce4">
            <text:p>B89J23006030003</text:p>
          </table:table-cell>
          <table:table-cell office:value-type="string" table:style-name="ce4">
            <text:p>02/11/2023</text:p>
          </table:table-cell>
          <table:table-cell office:value-type="currency" office:value="9450" table:style-name="ce5">
            <text:p>9.4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MOSTRA GALLI S.R.L.*Contributi CCIAA <text:s/>di Roma, Voucher PID 2023 - Impresa 4.0*VIA DELLE MIMOSE 6</text:p>
          </table:table-cell>
          <table:table-cell office:value-type="string" table:style-name="ce4">
            <text:p>B39J230024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SCIALUPPA S.R.L.*Contributi CCIAA <text:s/>di Roma, Voucher PID 2023 - Impresa 4.0*VIA SILVI MARINA 69</text:p>
          </table:table-cell>
          <table:table-cell office:value-type="string" table:style-name="ce4">
            <text:p>B19J230012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DE DI VIA DE' BURRO'*VIA DE' BURRO' 147*MANUTENZIONE STRAORDINARIA LOST &amp; FOUND <text:s/>- BIBLIOTECA - HADRIANEUM E VARI</text:p>
          </table:table-cell>
          <table:table-cell office:value-type="string" table:style-name="ce4">
            <text:p>B87B23000220005</text:p>
          </table:table-cell>
          <table:table-cell office:value-type="string" table:style-name="ce4">
            <text:p>15/09/2023</text:p>
          </table:table-cell>
          <table:table-cell office:value-type="currency" office:value="99982" table:style-name="ce5">
            <text:p>99.98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VORI DI FINITURA*VIA DE' BURRO' 147*MANUTENZIONE STRAORDINARIA</text:p>
          </table:table-cell>
          <table:table-cell office:value-type="string" table:style-name="ce4">
            <text:p>B81E23000210005</text:p>
          </table:table-cell>
          <table:table-cell office:value-type="string" table:style-name="ce4">
            <text:p>25/09/2023</text:p>
          </table:table-cell>
          <table:table-cell office:value-type="currency" office:value="37045" table:style-name="ce5">
            <text:p>37.04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. AGR. SILVI SABINA SAPORI DI <text:s/>SILVI DOMENICO*Contributi CCIAA <text:s/>di Roma, Voucher PID 2023 - Impresa 4.0*STRADA PONTE DELLE TAVOLE SNC</text:p>
          </table:table-cell>
          <table:table-cell office:value-type="string" table:style-name="ce4">
            <text:p>B19J230012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BIS S.R.L.*Contributi CCIAA <text:s/>di Roma, Voucher PID 2023 - Impresa 4.0*VIA MANTOVA 4</text:p>
          </table:table-cell>
          <table:table-cell office:value-type="string" table:style-name="ce4">
            <text:p>B89J23005970003</text:p>
          </table:table-cell>
          <table:table-cell office:value-type="string" table:style-name="ce4">
            <text:p>02/11/2023</text:p>
          </table:table-cell>
          <table:table-cell office:value-type="currency" office:value="6300" table:style-name="ce5">
            <text:p>6.3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 &amp; R SECURITY SERVICE S.R.L.*Contributi CCIAA <text:s/>di Roma, Voucher PID 2023 - Impresa 4.0*VIA SISTINA 121</text:p>
          </table:table-cell>
          <table:table-cell office:value-type="string" table:style-name="ce4">
            <text:p>B89J230057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RAMICHE MUSA - SOCIETA' A RESPONSABILITA' LIMITATA*Contributi CCIAA <text:s/>di Roma, Voucher PID 2023 - Impresa 4.0*VIA DI CASTEL DI LEVA 336/C</text:p>
          </table:table-cell>
          <table:table-cell office:value-type="string" table:style-name="ce4">
            <text:p>B89J23004820003</text:p>
          </table:table-cell>
          <table:table-cell office:value-type="string" table:style-name="ce4">
            <text:p>02/11/2023</text:p>
          </table:table-cell>
          <table:table-cell office:value-type="currency" office:value="5907" table:style-name="ce5">
            <text:p>5.90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U SERVIZI S.R.L. SEMPLIFICATA*Contributi CCIAA <text:s/>di Roma, Voucher PID 2023 - Impresa 4.0*PIAZZA TEODOSIO 15</text:p>
          </table:table-cell>
          <table:table-cell office:value-type="string" table:style-name="ce4">
            <text:p>B89J230032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NTEGRUM S.R.L.*Contributi CCIAA <text:s/>di Roma, Voucher PID 2023 - Impresa 4.0*PIAZZA DI VILLA CARPEGNA 42/B</text:p>
          </table:table-cell>
          <table:table-cell office:value-type="string" table:style-name="ce4">
            <text:p>B89J230039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RSI ART &amp; LAB S.R.L.*Contributi CCIAA <text:s/>di Roma, Voucher PID 2023 - Impresa 4.0*VIA DI AFFOGALASINO 34</text:p>
          </table:table-cell>
          <table:table-cell office:value-type="string" table:style-name="ce4">
            <text:p>B89J230045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EVIVE S.R.L.*Contributi CCIAA <text:s/>di Roma, Voucher PID 2023 - Impresa 4.0*VIA PIEDILUCO 9</text:p>
          </table:table-cell>
          <table:table-cell office:value-type="string" table:style-name="ce4">
            <text:p>B89J2300452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KILL AP - SOCIETA' A RESPONSABILITA' LIMITATA*Contributi CCIAA <text:s/>di Roma, Voucher PID 2023 - Impresa 4.0*VIA QUATTRO NOVEMBRE 107</text:p>
          </table:table-cell>
          <table:table-cell office:value-type="string" table:style-name="ce4">
            <text:p>B89J230028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ANTUM DESIGN S.R.L.*Contributi CCIAA <text:s/>di Roma, Voucher PID 2023 - Impresa 4.0*VIA FRANCESCO SAPORI 27</text:p>
          </table:table-cell>
          <table:table-cell office:value-type="string" table:style-name="ce4">
            <text:p>B89J2300315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MPLY SFA SOCIETA' A RESPONSABILITA' LIMITATA*Contributi CCIAA <text:s/>di Roma, Voucher PID 2023 - Impresa 4.0*VIA ANGELO EMO 21</text:p>
          </table:table-cell>
          <table:table-cell office:value-type="string" table:style-name="ce4">
            <text:p>B89J23003800003</text:p>
          </table:table-cell>
          <table:table-cell office:value-type="string" table:style-name="ce4">
            <text:p>02/11/2023</text:p>
          </table:table-cell>
          <table:table-cell office:value-type="currency" office:value="6139" table:style-name="ce5">
            <text:p>6.13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CHINE LEARNING SOLUTIONS - SOCIETA' A RESPONSABILITA' LIMITATA*Contributi CCIAA <text:s/>di Roma, Voucher PID 2023 - Impresa 4.0*VIA QUATTRO NOVEMBRE 107</text:p>
          </table:table-cell>
          <table:table-cell office:value-type="string" table:style-name="ce4">
            <text:p>B89J230037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NONNA ON AIR"**</text:p>
          </table:table-cell>
          <table:table-cell office:value-type="string" table:style-name="ce4">
            <text:p>B38C23004130003</text:p>
          </table:table-cell>
          <table:table-cell office:value-type="string" table:style-name="ce4">
            <text:p>20/02/2024</text:p>
          </table:table-cell>
          <table:table-cell office:value-type="currency" office:value="3600" table:style-name="ce5">
            <text:p>3.6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OSTENIBILITÀ AMBIENTALE ATTRAVERSO LA PROMOZIONE DELLA VENDITA DIRETTA PER LE PMI DEL TERRITORIO"**</text:p>
          </table:table-cell>
          <table:table-cell office:value-type="string" table:style-name="ce4">
            <text:p>B38C2300363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ABC - AMBIENTE BENE COMUNE"**</text:p>
          </table:table-cell>
          <table:table-cell office:value-type="string" table:style-name="ce4">
            <text:p>B38C2300389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'ATTENZIONE ALL'AMBIENTE ACCRESCE LA COMPETITIVITÀ E MIGLIORA LA QUALITÀ DELLE IMPRESE"**</text:p>
          </table:table-cell>
          <table:table-cell office:value-type="string" table:style-name="ce4">
            <text:p>B38C2300360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FUTURO DIGITALE"**</text:p>
          </table:table-cell>
          <table:table-cell office:value-type="string" table:style-name="ce4">
            <text:p>B38C2300348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BOTTEGHE STORICHE: IERI, OGGI E DOMANI"**</text:p>
          </table:table-cell>
          <table:table-cell office:value-type="string" table:style-name="ce4">
            <text:p>B38C2300387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E IMPRESE ROMANE E L'INTERNAZIONALIZZAZIONE. ESIGENZE E PROSPETTIVE"**</text:p>
          </table:table-cell>
          <table:table-cell office:value-type="string" table:style-name="ce4">
            <text:p>B38C2300371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A FIERA DEL DIGITALE 2.0"**</text:p>
          </table:table-cell>
          <table:table-cell office:value-type="string" table:style-name="ce4">
            <text:p>B38C2300379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GIUBILEO 2025 E MPMI RESTYLING"**</text:p>
          </table:table-cell>
          <table:table-cell office:value-type="string" table:style-name="ce4">
            <text:p>B38C2300383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U' LIBRI PIU' LIBERI - FIERA DELLA PICCOLA E MEDIA EDITORIA - ROMA, 6-10 DICEMBRE 2023 - ROMA CONVENTION CENTER LA NUVOLA*VIALE ASIA 25 ROMA*ACQUISTO DI SPAZI ESPOSITIVI</text:p>
          </table:table-cell>
          <table:table-cell office:value-type="string" table:style-name="ce4">
            <text:p>B88C23004570005</text:p>
          </table:table-cell>
          <table:table-cell office:value-type="string" table:style-name="ce4">
            <text:p>01/12/2023</text:p>
          </table:table-cell>
          <table:table-cell office:value-type="currency" office:value="62988" table:style-name="ce5">
            <text:p>62.98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UITE &amp; ARTIGIANATO 2"**</text:p>
          </table:table-cell>
          <table:table-cell office:value-type="string" table:style-name="ce4">
            <text:p>B38C2300370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WORK IN PROGRESS"**</text:p>
          </table:table-cell>
          <table:table-cell office:value-type="string" table:style-name="ce4">
            <text:p>B38C2300390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NATURA E SALUTE - LE AZIENDE DEL NATURALE E L'INNOVAZIONE**</text:p>
          </table:table-cell>
          <table:table-cell office:value-type="string" table:style-name="ce4">
            <text:p>B38C23003920003</text:p>
          </table:table-cell>
          <table:table-cell office:value-type="string" table:style-name="ce4">
            <text:p>13/12/2023</text:p>
          </table:table-cell>
          <table:table-cell office:value-type="currency" office:value="38000" table:style-name="ce5">
            <text:p>38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ICUREZZA E GUSTO DURANTE IL GIUBILEO"**</text:p>
          </table:table-cell>
          <table:table-cell office:value-type="string" table:style-name="ce4">
            <text:p>B38C2300385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MA SPOSA - PALAZZO DEI CONGRESSI, 19-22 OTTOBRE 2023*PIAZZA JOHN KENNEDY 1, ROMA*ACQUISTO DI SPAZI ESPOSITIVI PER LE IMPRESE DI ROMA E DEL LAZIO</text:p>
          </table:table-cell>
          <table:table-cell office:value-type="string" table:style-name="ce4">
            <text:p>B88C23004130005</text:p>
          </table:table-cell>
          <table:table-cell office:value-type="string" table:style-name="ce4">
            <text:p>16/10/2023</text:p>
          </table:table-cell>
          <table:table-cell office:value-type="currency" office:value="44800" table:style-name="ce5">
            <text:p>44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GGIO COLDIRETTI ROMA CICRO MASSIMO ROMA - 13 - 15 OTTOBRE 2023*VIA DEL CIRCO MASSIMO*ACQUISTO DI SPAZI ESPOSITIVI PER IMPRESE DI ROMA E DEL LAZIO</text:p>
          </table:table-cell>
          <table:table-cell office:value-type="string" table:style-name="ce4">
            <text:p>B88H23001170005</text:p>
          </table:table-cell>
          <table:table-cell office:value-type="string" table:style-name="ce4">
            <text:p>12/10/2023</text:p>
          </table:table-cell>
          <table:table-cell office:value-type="currency" office:value="49532" table:style-name="ce5">
            <text:p>49.53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A - MERCATO INTERNAZIONALE DELL'AUDIOVISIVO - ROMA, PALAZZO BARBERINI - 9 - 13 OTTOBRE 2023*VIA DELLE QUATTRO FONTANE, 13 - ROMA*ACQUISTO DI SPAZI ESPOSITIVI PER IMPRESE DI ROMA E PROVINCIA</text:p>
          </table:table-cell>
          <table:table-cell office:value-type="string" table:style-name="ce4">
            <text:p>B38C23002750005</text:p>
          </table:table-cell>
          <table:table-cell office:value-type="string" table:style-name="ce4">
            <text:p>05/10/2023</text:p>
          </table:table-cell>
          <table:table-cell office:value-type="currency" office:value="18981" table:style-name="ce5">
            <text:p>18.98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LLCODE SRLS SOCIETA' A RESPONSABILITA' LIMITATA SEMPLIFICATA <text:s text:c="2"/>UNIPERSONALE*Contributi CCIAA <text:s/>di Roma, Voucher PID 2022 - Impresa 4.0*VIA REA SILVIA 196</text:p>
          </table:table-cell>
          <table:table-cell office:value-type="string" table:style-name="ce4">
            <text:p>B59J2300000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ULTING SERVICE - S.R.L.*Contributi CCIAA <text:s/>di Roma, Voucher PID 2022 - Impresa 4.0*VIA PRENESTINA NUOVA 307</text:p>
          </table:table-cell>
          <table:table-cell office:value-type="string" table:style-name="ce4">
            <text:p>B99J23000000003</text:p>
          </table:table-cell>
          <table:table-cell office:value-type="string" table:style-name="ce4">
            <text:p>10/01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GEMINI S.R.L.*Contributi CCIAA <text:s/>di Roma, Voucher PID 2022 - Impresa 4.0*VIALE SARCA 47</text:p>
          </table:table-cell>
          <table:table-cell office:value-type="string" table:style-name="ce4">
            <text:p>B99J2300001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C.O.R.I. S.R.L.*Contributi CCIAA <text:s/>di Roma, Voucher PID 2022 - Impresa 4.0*VIA DEGLI ANGELI 140</text:p>
          </table:table-cell>
          <table:table-cell office:value-type="string" table:style-name="ce4">
            <text:p>B89J2300028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RBAN DRIVE S.R.L.*Misura a supporto dei processi di creazione e avvio di una nuova attivita' d'impresa*VIA VALLARSA 8</text:p>
          </table:table-cell>
          <table:table-cell office:value-type="string" table:style-name="ce4">
            <text:p>B89D23000660005</text:p>
          </table:table-cell>
          <table:table-cell office:value-type="string" table:style-name="ce4">
            <text:p>20/09/2023</text:p>
          </table:table-cell>
          <table:table-cell office:value-type="currency" office:value="2320" table:style-name="ce5">
            <text:p>2.3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DE GARBATO DI CLAUDIO CAMACCI*Misura a supporto dei processi di creazione e avvio di una nuova attivita' d'impresa*VIALE GUGLIELMO MASSAIA 32</text:p>
          </table:table-cell>
          <table:table-cell office:value-type="string" table:style-name="ce4">
            <text:p>B89D23000550005</text:p>
          </table:table-cell>
          <table:table-cell office:value-type="string" table:style-name="ce4">
            <text:p>20/09/2023</text:p>
          </table:table-cell>
          <table:table-cell office:value-type="currency" office:value="1010" table:style-name="ce5">
            <text:p>1.0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MA DI MONICA GAULEA*Misura a supporto dei processi di creazione e avvio di una nuova attivita' d'impresa*VIA TOMMASO DEL POZZO 8</text:p>
          </table:table-cell>
          <table:table-cell office:value-type="string" table:style-name="ce4">
            <text:p>B89D23000510005</text:p>
          </table:table-cell>
          <table:table-cell office:value-type="string" table:style-name="ce4">
            <text:p>20/09/2023</text:p>
          </table:table-cell>
          <table:table-cell office:value-type="currency" office:value="690" table:style-name="ce5">
            <text:p>6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FE YOUR BUSINESS SOCIETA' A RESPONSABILITA' LIMITATA*Misura a supporto dei processi di creazione e avvio di una nuova attivita' d'impresa*VIA SELVA FERENTINA 2</text:p>
          </table:table-cell>
          <table:table-cell office:value-type="string" table:style-name="ce4">
            <text:p>B29D23001030005</text:p>
          </table:table-cell>
          <table:table-cell office:value-type="string" table:style-name="ce4">
            <text:p>20/09/2023</text:p>
          </table:table-cell>
          <table:table-cell office:value-type="currency" office:value="3000" table:style-name="ce5">
            <text:p>3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ADEMIA ROMANA D'ARMI SOCIETA' SPORTIVA DILETTANTISTICA A <text:s text:c="5"/>RESPONSABILITA'*Contributi CCIAA <text:s/>di Roma, Voucher PID 2022 - Impresa 4.0*LARGO LEO LONGANESI 10</text:p>
          </table:table-cell>
          <table:table-cell office:value-type="string" table:style-name="ce4">
            <text:p>B89J23000150003</text:p>
          </table:table-cell>
          <table:table-cell office:value-type="string" table:style-name="ce4">
            <text:p>10/01/2023</text:p>
          </table:table-cell>
          <table:table-cell office:value-type="currency" office:value="7085" table:style-name="ce5">
            <text:p>7.08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TETICAR S.R.L.*Contributi CCIAA <text:s/>di Roma, Voucher PID 2022 - Impresa 4.0*VIA PALOMBARESE 540</text:p>
          </table:table-cell>
          <table:table-cell office:value-type="string" table:style-name="ce4">
            <text:p>B39J23000010003</text:p>
          </table:table-cell>
          <table:table-cell office:value-type="string" table:style-name="ce4">
            <text:p>10/01/2023</text:p>
          </table:table-cell>
          <table:table-cell office:value-type="currency" office:value="9853" table:style-name="ce5">
            <text:p>9.85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ORT R-EVOLUTION DI CECILIA BRATTA.*Misura a supporto dei processi di creazione e avvio di una nuova attivita' d'impresa*VIA BAGNO A RIPOLI 36</text:p>
          </table:table-cell>
          <table:table-cell office:value-type="string" table:style-name="ce4">
            <text:p>B89D23000420005</text:p>
          </table:table-cell>
          <table:table-cell office:value-type="string" table:style-name="ce4">
            <text:p>20/09/2023</text:p>
          </table:table-cell>
          <table:table-cell office:value-type="currency" office:value="940" table:style-name="ce5">
            <text:p>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EEDTIRE SOCIETA' A RESPONSABILITA' LIMITATA SEMPLIFICATA*Misura a supporto dei processi di creazione e avvio di una nuova attivita' d'impresa*VIA DELLA BUFALOTTA 75/77</text:p>
          </table:table-cell>
          <table:table-cell office:value-type="string" table:style-name="ce4">
            <text:p>B89D23000640005</text:p>
          </table:table-cell>
          <table:table-cell office:value-type="string" table:style-name="ce4">
            <text:p>20/09/2023</text:p>
          </table:table-cell>
          <table:table-cell office:value-type="currency" office:value="1340" table:style-name="ce5">
            <text:p>1.3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ECI DI LARA DEL ZIO*Misura a supporto dei processi di creazione e avvio di una nuova attivita' d'impresa*VIA DI TORPIGNATTARA 163</text:p>
          </table:table-cell>
          <table:table-cell office:value-type="string" table:style-name="ce4">
            <text:p>B89D23000440005</text:p>
          </table:table-cell>
          <table:table-cell office:value-type="string" table:style-name="ce4">
            <text:p>20/09/2023</text:p>
          </table:table-cell>
          <table:table-cell office:value-type="currency" office:value="1940" table:style-name="ce5">
            <text:p>1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ELFAIR - LA FIERA DEL FARE SANITA'. <text:s/>FIERA DI ROMA 18-20 OTTOBRE 2023*VIA PORTUENSE N. 1645 ROMA*ACQUISTO DI SPAZI ESPOSITIVI PER IMPRESE DI ROMA E DEL LAZIO</text:p>
          </table:table-cell>
          <table:table-cell office:value-type="string" table:style-name="ce4">
            <text:p>B88C23004140005</text:p>
          </table:table-cell>
          <table:table-cell office:value-type="string" table:style-name="ce4">
            <text:p>16/10/2023</text:p>
          </table:table-cell>
          <table:table-cell office:value-type="currency" office:value="134454" table:style-name="ce5">
            <text:p>134.45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ANGE HOTEL ROME SRL*Contributi CCIAA <text:s/>di Roma, Voucher PID 2023 - Impresa 4.0*VIA CRESCENZIO 86</text:p>
          </table:table-cell>
          <table:table-cell office:value-type="string" table:style-name="ce4">
            <text:p>B89J23004550003</text:p>
          </table:table-cell>
          <table:table-cell office:value-type="string" table:style-name="ce4">
            <text:p>02/11/2023</text:p>
          </table:table-cell>
          <table:table-cell office:value-type="currency" office:value="9903" table:style-name="ce5">
            <text:p>9.90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VALORE - S.R.L.*Contributi CCIAA <text:s/>di Roma, Voucher PID 2023 - Impresa 4.0*VIA DELLE GENZIANE 13/E</text:p>
          </table:table-cell>
          <table:table-cell office:value-type="string" table:style-name="ce4">
            <text:p>B99J23006390003</text:p>
          </table:table-cell>
          <table:table-cell office:value-type="string" table:style-name="ce4">
            <text:p>21/12/2023</text:p>
          </table:table-cell>
          <table:table-cell office:value-type="currency" office:value="4900" table:style-name="ce5">
            <text:p>4.9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ARO MARCO &amp; C. SOCIETA' IN ACCOMANDITA SEMPLICE*Contributi CCIAA <text:s/>di Roma, Voucher PID 2023 - Impresa 4.0*VIALE GUGLIELMO MARCONI 116/120</text:p>
          </table:table-cell>
          <table:table-cell office:value-type="string" table:style-name="ce4">
            <text:p>B89J23015940003</text:p>
          </table:table-cell>
          <table:table-cell office:value-type="string" table:style-name="ce4">
            <text:p>21/12/2023</text:p>
          </table:table-cell>
          <table:table-cell office:value-type="currency" office:value="9954" table:style-name="ce5">
            <text:p>9.95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S SRL - SIGLA DAS*Contributi CCIAA <text:s/>di Roma, Voucher PID 2023 - Impresa 4.0*VIALE TIVOLI 102</text:p>
          </table:table-cell>
          <table:table-cell office:value-type="string" table:style-name="ce4">
            <text:p>B19J2300590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MAXIMA S.R.L.*Contributi CCIAA <text:s/>di Roma, Voucher PID 2023 - Impresa 4.0*VIA ANTONIO CANTORE N.RI 23/I 23/L</text:p>
          </table:table-cell>
          <table:table-cell office:value-type="string" table:style-name="ce4">
            <text:p>B99J23006270003</text:p>
          </table:table-cell>
          <table:table-cell office:value-type="string" table:style-name="ce4">
            <text:p>21/12/2023</text:p>
          </table:table-cell>
          <table:table-cell office:value-type="currency" office:value="6117" table:style-name="ce5">
            <text:p>6.11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RI RETE SERVICE - SOCIETA' COOPERATIVA*Contributi CCIAA <text:s/>di Roma, Voucher PID 2023 - Impresa 4.0*VIA TORINO 146</text:p>
          </table:table-cell>
          <table:table-cell office:value-type="string" table:style-name="ce4">
            <text:p>B89J2300317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IZI TECNICI IMMOBILIARI DI INGEGNERIA ED ARCHITETTURA <text:s text:c="7"/>NV HABITAT - SO*Contributi CCIAA <text:s/>di Roma, Voucher PID 2023 - Impresa 4.0*VIA EUSTACHIO MANFREDI 17</text:p>
          </table:table-cell>
          <table:table-cell office:value-type="string" table:style-name="ce4">
            <text:p>B89J2300412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RAKI SOCIETA' A RESPONSABILITA' LIMITATA*Contributi CCIAA <text:s/>di Roma, Voucher PID 2023 - Impresa 4.0*VIA DEL PADIGLIONE 69</text:p>
          </table:table-cell>
          <table:table-cell office:value-type="string" table:style-name="ce4">
            <text:p>B89J23013900003</text:p>
          </table:table-cell>
          <table:table-cell office:value-type="string" table:style-name="ce4">
            <text:p>21/12/2023</text:p>
          </table:table-cell>
          <table:table-cell office:value-type="currency" office:value="6790" table:style-name="ce5">
            <text:p>6.7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CICRU S.R.L.*Contributi CCIAA <text:s/>di Roma, Voucher PID 2023 - Impresa 4.0*VIA ARRIGO DAVILA 37</text:p>
          </table:table-cell>
          <table:table-cell office:value-type="string" table:style-name="ce4">
            <text:p>B89J23015120003</text:p>
          </table:table-cell>
          <table:table-cell office:value-type="string" table:style-name="ce4">
            <text:p>21/12/2023</text:p>
          </table:table-cell>
          <table:table-cell office:value-type="currency" office:value="6650" table:style-name="ce5">
            <text:p>6.6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ENZA SOCIALE - SOCIETA' COOPERATIVA SOCIALE - ONLUS*Contributi CCIAA <text:s/>di Roma, Voucher PID 2023 - Impresa 4.0*VIA TEMPIO DELLA FORTUNA 16</text:p>
          </table:table-cell>
          <table:table-cell office:value-type="string" table:style-name="ce4">
            <text:p>B19J23005710003</text:p>
          </table:table-cell>
          <table:table-cell office:value-type="string" table:style-name="ce4">
            <text:p>21/12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 TRIBUNI SOCIETA' A RESPONSABILITA' LIMITATA*Contributi CCIAA <text:s/>di Roma, Voucher PID 2023 - Impresa 4.0*VIA MARCO CELIO RUFO 4</text:p>
          </table:table-cell>
          <table:table-cell office:value-type="string" table:style-name="ce4">
            <text:p>B89J23014210003</text:p>
          </table:table-cell>
          <table:table-cell office:value-type="string" table:style-name="ce4">
            <text:p>21/12/2023</text:p>
          </table:table-cell>
          <table:table-cell office:value-type="currency" office:value="9625" table:style-name="ce5">
            <text:p>9.6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BE S.R.L.*Contributi CCIAA <text:s/>di Roma, Voucher PID 2023 - Impresa 4.0*VIA DEL CORSO 4</text:p>
          </table:table-cell>
          <table:table-cell office:value-type="string" table:style-name="ce4">
            <text:p>B89J230144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-LAB - SOCIETA' A RESPONSABILITA' LIMITATA*Contributi CCIAA <text:s/>di Roma, Voucher PID 2023 - Impresa 4.0*VIA SANDRO PERTINI 488</text:p>
          </table:table-cell>
          <table:table-cell office:value-type="string" table:style-name="ce4">
            <text:p>B89J230027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LK AUDIO STORE SOCIETA' A RESPONSABILITA' LIMITATA*Contributi CCIAA <text:s/>di Roma, Voucher PID 2023 - Impresa 4.0*VIA FRANCESCO SABATINI 10/12</text:p>
          </table:table-cell>
          <table:table-cell office:value-type="string" table:style-name="ce4">
            <text:p>B89J23013430003</text:p>
          </table:table-cell>
          <table:table-cell office:value-type="string" table:style-name="ce4">
            <text:p>21/12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IGNEE SOCIETA' A RESPONSABILITA' LIMITATA*Contributi CCIAA <text:s/>di Roma, Voucher PID 2023 - Impresa 4.0*VIA DI CAPO LE CASE 34</text:p>
          </table:table-cell>
          <table:table-cell office:value-type="string" table:style-name="ce4">
            <text:p>B89J23004340003</text:p>
          </table:table-cell>
          <table:table-cell office:value-type="string" table:style-name="ce4">
            <text:p>02/11/2023</text:p>
          </table:table-cell>
          <table:table-cell office:value-type="currency" office:value="9870" table:style-name="ce5">
            <text:p>9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CO SUZZI*Contributi CCIAA <text:s/>di Roma, Voucher PID 2023 - Impresa 4.0*VIA VITTORIO SPINAZZOLA 41</text:p>
          </table:table-cell>
          <table:table-cell office:value-type="string" table:style-name="ce4">
            <text:p>B89J230036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RT MULTIMEDIA S.R.L.*Contributi CCIAA <text:s/>di Roma, Voucher PID 2023 - Impresa 4.0*VIA DELLE CAVE 105</text:p>
          </table:table-cell>
          <table:table-cell office:value-type="string" table:style-name="ce4">
            <text:p>B89J23004430003</text:p>
          </table:table-cell>
          <table:table-cell office:value-type="string" table:style-name="ce4">
            <text:p>02/11/2023</text:p>
          </table:table-cell>
          <table:table-cell office:value-type="currency" office:value="7719" table:style-name="ce5">
            <text:p>7.71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UMAR - SOCIETA' A RESPONSABILITA' LIMITATA UNIPERSONALE*Contributi CCIAA <text:s/>di Roma, Voucher PID 2023 - Impresa 4.0*VIA SIMONE DE SAINT BON 9</text:p>
          </table:table-cell>
          <table:table-cell office:value-type="string" table:style-name="ce4">
            <text:p>B89J2300369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MATTEIS &amp; DE MATTEIS S.R.L.*Contributi CCIAA <text:s/>di Roma, Voucher PID 2023 - Impresa 4.0*VIA DELLA BUFALOTTA 374</text:p>
          </table:table-cell>
          <table:table-cell office:value-type="string" table:style-name="ce4">
            <text:p>B89J230044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APTRON SOCIETA' A RESPONSABILITA' LIMITATA*Contributi CCIAA <text:s/>di Roma, Voucher PID 2023 - Impresa 4.0*VIA PINA MENICHELLI 19</text:p>
          </table:table-cell>
          <table:table-cell office:value-type="string" table:style-name="ce4">
            <text:p>B89J2300283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STAFF R.U. S.R.L.*Contributi CCIAA <text:s/>di Roma, Voucher PID 2023 - Impresa 4.0*VIA LUSITANIA 4</text:p>
          </table:table-cell>
          <table:table-cell office:value-type="string" table:style-name="ce4">
            <text:p>B89J2300642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ANA CONSULENZA E FORMAZIONE S.R.L.S.*Contributi CCIAA <text:s/>di Roma, Voucher PID 2023 - Impresa 4.0*VIA GUALTIERO SERAFINO 8</text:p>
          </table:table-cell>
          <table:table-cell office:value-type="string" table:style-name="ce4">
            <text:p>B89J23003260003</text:p>
          </table:table-cell>
          <table:table-cell office:value-type="string" table:style-name="ce4">
            <text:p>02/11/2023</text:p>
          </table:table-cell>
          <table:table-cell office:value-type="currency" office:value="9905" table:style-name="ce5">
            <text:p>9.90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DELIO - SOCIETA' A RESPONSABILITA' LIMITATA*Contributi CCIAA <text:s/>di Roma, Voucher PID 2023 - Impresa 4.0*PIAZZALE CLODIO 18</text:p>
          </table:table-cell>
          <table:table-cell office:value-type="string" table:style-name="ce4">
            <text:p>B89J2300338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DES SOCIETA A RESPONSABILITA LIMITATA*Contributi CCIAA <text:s/>di Roma, Voucher PID 2023 - Impresa 4.0*VIA CANCELLIERA 12</text:p>
          </table:table-cell>
          <table:table-cell office:value-type="string" table:style-name="ce4">
            <text:p>B19J23005770003</text:p>
          </table:table-cell>
          <table:table-cell office:value-type="string" table:style-name="ce4">
            <text:p>21/12/2023</text:p>
          </table:table-cell>
          <table:table-cell office:value-type="currency" office:value="9512" table:style-name="ce5">
            <text:p>9.51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OCCE DI BENESSERE S.R.L.*Contributi CCIAA <text:s/>di Roma, Voucher PID 2023 - Impresa 4.0*VIA ALESSANDRO PIOLA CASELLI 35</text:p>
          </table:table-cell>
          <table:table-cell office:value-type="string" table:style-name="ce4">
            <text:p>B89J23005530003</text:p>
          </table:table-cell>
          <table:table-cell office:value-type="string" table:style-name="ce4">
            <text:p>02/11/2023</text:p>
          </table:table-cell>
          <table:table-cell office:value-type="currency" office:value="7700" table:style-name="ce5">
            <text:p>7.7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QUISITO S.R.L.*Contributi CCIAA <text:s/>di Roma, Voucher PID 2023 - Impresa 4.0*VIALE J.F. KENNEDY 6</text:p>
          </table:table-cell>
          <table:table-cell office:value-type="string" table:style-name="ce4">
            <text:p>B99J23001710003</text:p>
          </table:table-cell>
          <table:table-cell office:value-type="string" table:style-name="ce4">
            <text:p>02/11/2023</text:p>
          </table:table-cell>
          <table:table-cell office:value-type="currency" office:value="6510" table:style-name="ce5">
            <text:p>6.5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MEDIA S.R.L.*Contributi CCIAA <text:s/>di Roma, Voucher PID 2023 - Impresa 4.0*PIAZZA DI SANTA MARIA CONSOLATRICE 12</text:p>
          </table:table-cell>
          <table:table-cell office:value-type="string" table:style-name="ce4">
            <text:p>B89J23003920003</text:p>
          </table:table-cell>
          <table:table-cell office:value-type="string" table:style-name="ce4">
            <text:p>02/11/2023</text:p>
          </table:table-cell>
          <table:table-cell office:value-type="currency" office:value="5082" table:style-name="ce5">
            <text:p>5.08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DE CAMERALE DI VIA APPIA NUOVA*VIA APPIA NUOVA 218*MANUTENZIONE STRAORDINARIA DELLA SEDE</text:p>
          </table:table-cell>
          <table:table-cell office:value-type="string" table:style-name="ce4">
            <text:p>B81E23000240005</text:p>
          </table:table-cell>
          <table:table-cell office:value-type="string" table:style-name="ce4">
            <text:p>03/11/2023</text:p>
          </table:table-cell>
          <table:table-cell office:value-type="currency" office:value="120134" table:style-name="ce5">
            <text:p>120.13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NDEM S.R.L.*Contributi CCIAA <text:s/>di Roma, Voucher PID 2023 - Impresa 4.0*VIA VITO GIUSEPPE GALATI 113</text:p>
          </table:table-cell>
          <table:table-cell office:value-type="string" table:style-name="ce4">
            <text:p>B89J230050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MSPAZIO S.R.L.*Contributi CCIAA <text:s/>di Roma, Voucher PID 2023 - Impresa 4.0*VIA STEFANO LONGANESI 14</text:p>
          </table:table-cell>
          <table:table-cell office:value-type="string" table:style-name="ce4">
            <text:p>B89J230064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RMACIA DOTTORI DAMIANI SOCIETA' A RESPONSABILITA' LIMITATA*Contributi CCIAA <text:s/>di Roma, Voucher PID 2023 - Impresa 4.0*VIA PO 37 C/D/E</text:p>
          </table:table-cell>
          <table:table-cell office:value-type="string" table:style-name="ce4">
            <text:p>B89J230134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.RI.P. SOCIETA' A RESPONSABILITA' LIMITATA*Contributi CCIAA <text:s/>di Roma, Voucher PID 2023 - Impresa 4.0*VIA BADOERO GIOVANNI ANDREA 67</text:p>
          </table:table-cell>
          <table:table-cell office:value-type="string" table:style-name="ce4">
            <text:p>B89J23014160003</text:p>
          </table:table-cell>
          <table:table-cell office:value-type="string" table:style-name="ce4">
            <text:p>21/12/2023</text:p>
          </table:table-cell>
          <table:table-cell office:value-type="currency" office:value="9338" table:style-name="ce5">
            <text:p>9.33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ODA IMAGING S.R.L.*Contributi CCIAA <text:s/>di Roma, Voucher PID 2023 - Impresa 4.0*VIALE IPPOCRATE 154</text:p>
          </table:table-cell>
          <table:table-cell office:value-type="string" table:style-name="ce4">
            <text:p>B89J23014780003</text:p>
          </table:table-cell>
          <table:table-cell office:value-type="string" table:style-name="ce4">
            <text:p>21/12/2023</text:p>
          </table:table-cell>
          <table:table-cell office:value-type="currency" office:value="9807" table:style-name="ce5">
            <text:p>9.80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CAM ADVISORY SOCIETA' COOPERATIVA A R.L.*Contributi CCIAA <text:s/>di Roma, Voucher PID 2023 - Impresa 4.0*VIA PANAMA 52</text:p>
          </table:table-cell>
          <table:table-cell office:value-type="string" table:style-name="ce4">
            <text:p>B89J23013940003</text:p>
          </table:table-cell>
          <table:table-cell office:value-type="string" table:style-name="ce4">
            <text:p>21/12/2023</text:p>
          </table:table-cell>
          <table:table-cell office:value-type="currency" office:value="8470" table:style-name="ce5">
            <text:p>8.4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PA GRUPPO PROGETTI AVANZATI S.R.L.*Contributi CCIAA <text:s/>di Roma, Voucher PID 2023 - Impresa 4.0*VIA FERDINANDO GALIANI 68</text:p>
          </table:table-cell>
          <table:table-cell office:value-type="string" table:style-name="ce4">
            <text:p>B89J23014920003</text:p>
          </table:table-cell>
          <table:table-cell office:value-type="string" table:style-name="ce4">
            <text:p>21/12/2023</text:p>
          </table:table-cell>
          <table:table-cell office:value-type="currency" office:value="9139" table:style-name="ce5">
            <text:p>9.13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ACO S.P.A.*Contributi CCIAA <text:s/>di Roma, Voucher PID 2023 - Impresa 4.0*VIALE CASTRO PRETORIO 122</text:p>
          </table:table-cell>
          <table:table-cell office:value-type="string" table:style-name="ce4">
            <text:p>B89J23014950003</text:p>
          </table:table-cell>
          <table:table-cell office:value-type="string" table:style-name="ce4">
            <text:p>21/12/2023</text:p>
          </table:table-cell>
          <table:table-cell office:value-type="currency" office:value="6676" table:style-name="ce5">
            <text:p>6.67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STENIA SRL*Contributi CCIAA <text:s/>di Roma, Voucher PID 2023 - Impresa 4.0*LUNGOTEVERE DELLA VITTORIA 9</text:p>
          </table:table-cell>
          <table:table-cell office:value-type="string" table:style-name="ce4">
            <text:p>B89J2300522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A.R SRLS*Contributi CCIAA <text:s/>di Roma, Voucher PID 2023 - Impresa 4.0*VIA LA SPEZIA 6</text:p>
          </table:table-cell>
          <table:table-cell office:value-type="string" table:style-name="ce4">
            <text:p>B89J23014380003</text:p>
          </table:table-cell>
          <table:table-cell office:value-type="string" table:style-name="ce4">
            <text:p>21/12/2023</text:p>
          </table:table-cell>
          <table:table-cell office:value-type="currency" office:value="7350" table:style-name="ce5">
            <text:p>7.3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DIC ELETTRONICA SRL*Contributi CCIAA <text:s/>di Roma, Voucher PID 2023 - Impresa 4.0*VIA CASALE 13</text:p>
          </table:table-cell>
          <table:table-cell office:value-type="string" table:style-name="ce4">
            <text:p>B89J230139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LOBAL SEVEN S.R.L.*Contributi CCIAA <text:s/>di Roma, Voucher PID 2023 - Impresa 4.0*VIA RENZO DA CERI 110</text:p>
          </table:table-cell>
          <table:table-cell office:value-type="string" table:style-name="ce4">
            <text:p>B89J230061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ONGALLI PLINIO*Contributi CCIAA <text:s/>di Roma, Voucher PID 2023 - Impresa 4.0*VIA LAGO DEI TARTARI SNC</text:p>
          </table:table-cell>
          <table:table-cell office:value-type="string" table:style-name="ce4">
            <text:p>B99J23001720003</text:p>
          </table:table-cell>
          <table:table-cell office:value-type="string" table:style-name="ce4">
            <text:p>02/11/2023</text:p>
          </table:table-cell>
          <table:table-cell office:value-type="currency" office:value="6894" table:style-name="ce5">
            <text:p>6.89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V BUILD S.R.L.*Contributi CCIAA <text:s/>di Roma, Voucher PID 2023 - Impresa 4.0*VIA GIACOMO PERONI 452</text:p>
          </table:table-cell>
          <table:table-cell office:value-type="string" table:style-name="ce4">
            <text:p>B89J230066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GIONE SOCIETA' A RESPONSABILITA' LIMITATA <text:s text:c="21"/>IN BREVE*Contributi CCIAA <text:s/>di Roma, Voucher PID 2023 - Impresa 4.0*VIA SANT'ELPIDIO A MARE 128</text:p>
          </table:table-cell>
          <table:table-cell office:value-type="string" table:style-name="ce4">
            <text:p>B89J230029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FOR ELEA*Contributi CCIAA <text:s/>di Roma, Voucher PID 2023 - Impresa 4.0*VIA RIVOIRA DON 24</text:p>
          </table:table-cell>
          <table:table-cell office:value-type="string" table:style-name="ce4">
            <text:p>B89J2300308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THICAL INNOVATION S.R.L.*Contributi CCIAA <text:s/>di Roma, Voucher PID 2023 - Impresa 4.0*VIA GIOVANNI BATTISTA SACCHETT 34</text:p>
          </table:table-cell>
          <table:table-cell office:value-type="string" table:style-name="ce4">
            <text:p>B89J230134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O TRAVEL SOCIETA' A RESPONSABILITA' LIMITATA*Contributi CCIAA <text:s/>di Roma, Voucher PID 2023 - Impresa 4.0*VIA DODECANESO 3</text:p>
          </table:table-cell>
          <table:table-cell office:value-type="string" table:style-name="ce4">
            <text:p>B89J230043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STER LEGAL CONSULTING S.R.L.*Contributi CCIAA <text:s/>di Roma, Voucher PID 2023 - Impresa 4.0*VIA SAVOIA 23</text:p>
          </table:table-cell>
          <table:table-cell office:value-type="string" table:style-name="ce4">
            <text:p>B89J23005600003</text:p>
          </table:table-cell>
          <table:table-cell office:value-type="string" table:style-name="ce4">
            <text:p>02/11/2023</text:p>
          </table:table-cell>
          <table:table-cell office:value-type="currency" office:value="6586" table:style-name="ce5">
            <text:p>6.58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UBLE B TAILORED BEAUTY SRL <text:s/>IN BREVE DOUBLE B SRL*Contributi CCIAA <text:s/>di Roma, Voucher PID 2023 - Impresa 4.0*VIALE GIUSEPPE MAZZINI 140</text:p>
          </table:table-cell>
          <table:table-cell office:value-type="string" table:style-name="ce4">
            <text:p>B89J2300547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 SERVIZI RGI SRL*Contributi CCIAA <text:s/>di Roma, Voucher PID 2023 - Impresa 4.0*VIA GIUSEPPE MANNO 6</text:p>
          </table:table-cell>
          <table:table-cell office:value-type="string" table:style-name="ce4">
            <text:p>B89J23004850003</text:p>
          </table:table-cell>
          <table:table-cell office:value-type="string" table:style-name="ce4">
            <text:p>02/11/2023</text:p>
          </table:table-cell>
          <table:table-cell office:value-type="currency" office:value="9786" table:style-name="ce5">
            <text:p>9.78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T. CONSULTING SOCIETA' A RESPONSABILITA' LIMITATA OVVERO IN FORMA ABBREVIATA*Contributi CCIAA <text:s/>di Roma, Voucher PID 2023 - Impresa 4.0*PIAZZA CARDINAL FERRARI 1B</text:p>
          </table:table-cell>
          <table:table-cell office:value-type="string" table:style-name="ce4">
            <text:p>B89J230152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L. RO S.R.L.*Contributi CCIAA <text:s/>di Roma, Voucher PID 2023 - Impresa 4.0*VIA DELL'ARCO DELLA CIAMBELLA 19</text:p>
          </table:table-cell>
          <table:table-cell office:value-type="string" table:style-name="ce4">
            <text:p>B89J23004320003</text:p>
          </table:table-cell>
          <table:table-cell office:value-type="string" table:style-name="ce4">
            <text:p>02/11/2023</text:p>
          </table:table-cell>
          <table:table-cell office:value-type="currency" office:value="7259" table:style-name="ce5">
            <text:p>7.25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R CODE S.R.L.*Contributi CCIAA <text:s/>di Roma, Voucher PID 2023 - Impresa 4.0*LARGO DELLA SAPIENZA 1</text:p>
          </table:table-cell>
          <table:table-cell office:value-type="string" table:style-name="ce4">
            <text:p>B89J23015570003</text:p>
          </table:table-cell>
          <table:table-cell office:value-type="string" table:style-name="ce4">
            <text:p>21/12/2023</text:p>
          </table:table-cell>
          <table:table-cell office:value-type="currency" office:value="7420" table:style-name="ce5">
            <text:p>7.4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FILM DI TOCCHELLA FEDERICO*Contributi CCIAA <text:s/>di Roma, Voucher PID 2023 - Impresa 4.0*VIA DELLA MAGLIANA 854</text:p>
          </table:table-cell>
          <table:table-cell office:value-type="string" table:style-name="ce4">
            <text:p>B89J230154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OFFICINE ROMANE*Contributi CCIAA <text:s/>di Roma, Voucher PID 2023 - Impresa 4.0*VIA MARTINO ROTA 15A</text:p>
          </table:table-cell>
          <table:table-cell office:value-type="string" table:style-name="ce4">
            <text:p>B89J230156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DERAN SOCIETA' A RESPONSABILIA' LIMITATA*Contributi CCIAA <text:s/>di Roma, Voucher PID 2023 - Impresa 4.0*VIA ARTA TERME 50</text:p>
          </table:table-cell>
          <table:table-cell office:value-type="string" table:style-name="ce4">
            <text:p>B89J230136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UR CAR - SOCIETA' A RESPONSABILITA' LIMITATA.*Contributi CCIAA <text:s/>di Roma, Voucher PID 2023 - Impresa 4.0*VIA DI CASAL DEL MARMO 620</text:p>
          </table:table-cell>
          <table:table-cell office:value-type="string" table:style-name="ce4">
            <text:p>B89J23014440003</text:p>
          </table:table-cell>
          <table:table-cell office:value-type="string" table:style-name="ce4">
            <text:p>21/12/2023</text:p>
          </table:table-cell>
          <table:table-cell office:value-type="currency" office:value="5600" table:style-name="ce5">
            <text:p>5.6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XV SOCIETA' A RESPONSABILITA' LIMITATA*Contributi CCIAA <text:s/>di Roma, Voucher PID 2023 - Impresa 4.0*VIA ANTONIO STOPPANI 15</text:p>
          </table:table-cell>
          <table:table-cell office:value-type="string" table:style-name="ce4">
            <text:p>B89J23004450003</text:p>
          </table:table-cell>
          <table:table-cell office:value-type="string" table:style-name="ce4">
            <text:p>02/11/2023</text:p>
          </table:table-cell>
          <table:table-cell office:value-type="currency" office:value="8463" table:style-name="ce5">
            <text:p>8.46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VERSE PARROT - SOCIETA' A RESPONSABILITA' LIMITATA SEMPLIFICATA*Contributi CCIAA <text:s/>di Roma, Voucher PID 2023 - Impresa 4.0*VIA DEI BAGLIONI 19 B</text:p>
          </table:table-cell>
          <table:table-cell office:value-type="string" table:style-name="ce4">
            <text:p>B89J23003790003</text:p>
          </table:table-cell>
          <table:table-cell office:value-type="string" table:style-name="ce4">
            <text:p>02/11/2023</text:p>
          </table:table-cell>
          <table:table-cell office:value-type="currency" office:value="2800" table:style-name="ce5">
            <text:p>2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ERI PATRIZIA*Contributi CCIAA <text:s/>di Roma, Voucher PID 2023 - Impresa 4.0*VIA CHERSO 24 22/22A</text:p>
          </table:table-cell>
          <table:table-cell office:value-type="string" table:style-name="ce4">
            <text:p>B89J23003830003</text:p>
          </table:table-cell>
          <table:table-cell office:value-type="string" table:style-name="ce4">
            <text:p>02/11/2023</text:p>
          </table:table-cell>
          <table:table-cell office:value-type="currency" office:value="5250" table:style-name="ce5">
            <text:p>5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OLF SPORT SRL*Contributi CCIAA <text:s/>di Roma, Voucher PID 2023 - Impresa 4.0*LARGO DELL'OLGIATA 15</text:p>
          </table:table-cell>
          <table:table-cell office:value-type="string" table:style-name="ce4">
            <text:p>B89J230049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.D.B. S.R.L.*Contributi CCIAA <text:s/>di Roma, Voucher PID 2023 - Impresa 4.0*VIA BEVILACQUA 9-10-10A</text:p>
          </table:table-cell>
          <table:table-cell office:value-type="string" table:style-name="ce4">
            <text:p>B89J230038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T04 S.R.L.*Contributi CCIAA <text:s/>di Roma, Voucher PID 2023 - Impresa 4.0*VIA BALATELLE 30</text:p>
          </table:table-cell>
          <table:table-cell office:value-type="string" table:style-name="ce4">
            <text:p>B89J230048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NTE PISANO SUPERMERCATI S.R.L.*Contributi CCIAA <text:s/>di Roma, Voucher PID 2023 - Impresa 4.0*VIA DEL PONTE PISANO 50</text:p>
          </table:table-cell>
          <table:table-cell office:value-type="string" table:style-name="ce4">
            <text:p>B89J230064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ULENZE E STUDI S.R.L.- SOCIETA' TRA PROFESSIONISTI*Contributi CCIAA <text:s/>di Roma, Voucher PID 2023 - Impresa 4.0*LARGO COLUMELLA 19A</text:p>
          </table:table-cell>
          <table:table-cell office:value-type="string" table:style-name="ce4">
            <text:p>B59J23005080003</text:p>
          </table:table-cell>
          <table:table-cell office:value-type="string" table:style-name="ce4">
            <text:p>21/12/2023</text:p>
          </table:table-cell>
          <table:table-cell office:value-type="currency" office:value="4181" table:style-name="ce5">
            <text:p>4.18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ICE PROFESSIONALS ITALY S.R.L.*Contributi CCIAA <text:s/>di Roma, Voucher PID 2023 - Impresa 4.0*VIA MACHIAVELLI 70</text:p>
          </table:table-cell>
          <table:table-cell office:value-type="string" table:style-name="ce4">
            <text:p>B89J230159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ZIANO SERVICE S.R.L.-*Contributi CCIAA <text:s/>di Roma, Voucher PID 2023 - Impresa 4.0*VIA RENATO FUCINI 59 BIS</text:p>
          </table:table-cell>
          <table:table-cell office:value-type="string" table:style-name="ce4">
            <text:p>B89J23015180003</text:p>
          </table:table-cell>
          <table:table-cell office:value-type="string" table:style-name="ce4">
            <text:p>21/12/2023</text:p>
          </table:table-cell>
          <table:table-cell office:value-type="currency" office:value="3500" table:style-name="ce5">
            <text:p>3.5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.R.ES.SO. S.N.C. DI ZAZZA MAURIZIO &amp; C.*Contributi CCIAA <text:s/>di Roma, Voucher PID 2023 - Impresa 4.0*VIA SANT'ANTONIO MARIA GIANELLI 19</text:p>
          </table:table-cell>
          <table:table-cell office:value-type="string" table:style-name="ce4">
            <text:p>B89J230035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POKRATES S.R.L.*Contributi CCIAA <text:s/>di Roma, Voucher PID 2023 - Impresa 4.0*VIALE UMBERTO TUPINI 103</text:p>
          </table:table-cell>
          <table:table-cell office:value-type="string" table:style-name="ce4">
            <text:p>B89J23004090003</text:p>
          </table:table-cell>
          <table:table-cell office:value-type="string" table:style-name="ce4">
            <text:p>02/11/2023</text:p>
          </table:table-cell>
          <table:table-cell office:value-type="currency" office:value="8493" table:style-name="ce5">
            <text:p>8.49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MA TRAVEL - SOCIETA A RESPONSABILITA LIMITATA*Contributi CCIAA <text:s/>di Roma, Voucher PID 2023 - Impresa 4.0*VIA SALARIA, 205</text:p>
          </table:table-cell>
          <table:table-cell office:value-type="string" table:style-name="ce4">
            <text:p>B89J230032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ANDERART S.R.L.*Contributi CCIAA <text:s/>di Roma, Voucher PID 2023 - Impresa 4.0*VIALE LIEGI 33</text:p>
          </table:table-cell>
          <table:table-cell office:value-type="string" table:style-name="ce4">
            <text:p>B89J230059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T CREATIVE PRODUCTION SOCIETA' A RESPONSABILITA' LIMITATA <text:s text:c="4"/>SEMPLIFICATA*Contributi CCIAA <text:s/>di Roma, Voucher PID 2023 - Impresa 4.0*VIA PIOSSASCO 19</text:p>
          </table:table-cell>
          <table:table-cell office:value-type="string" table:style-name="ce4">
            <text:p>B89J23004370003</text:p>
          </table:table-cell>
          <table:table-cell office:value-type="string" table:style-name="ce4">
            <text:p>02/11/2023</text:p>
          </table:table-cell>
          <table:table-cell office:value-type="currency" office:value="8846" table:style-name="ce5">
            <text:p>8.84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PINION ADVISORY S.R.L.*Contributi CCIAA <text:s/>di Roma, Voucher PID 2023 - Impresa 4.0*VIA GIOVANNI GASTALDI 42</text:p>
          </table:table-cell>
          <table:table-cell office:value-type="string" table:style-name="ce4">
            <text:p>B89J230133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UOVA MT ARREDAMENTI S.R.L.*Contributi CCIAA <text:s/>di Roma, Voucher PID 2023 - Impresa 4.0*VIA DEGLI OPIMIANI 27</text:p>
          </table:table-cell>
          <table:table-cell office:value-type="string" table:style-name="ce4">
            <text:p>B89J23014300003</text:p>
          </table:table-cell>
          <table:table-cell office:value-type="string" table:style-name="ce4">
            <text:p>21/12/2023</text:p>
          </table:table-cell>
          <table:table-cell office:value-type="currency" office:value="4357" table:style-name="ce5">
            <text:p>4.35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TINI ALVARO S.R.L.*Contributi CCIAA <text:s/>di Roma, Voucher PID 2023 - Impresa 4.0*CORSO GIACOMO MATTEOTTI 40</text:p>
          </table:table-cell>
          <table:table-cell office:value-type="string" table:style-name="ce4">
            <text:p>B19J230057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RASPORTIAMO - S.R.L.*Contributi CCIAA <text:s/>di Roma, Voucher PID 2023 - Impresa 4.0*VIA LEONARDO DA VINCI 1</text:p>
          </table:table-cell>
          <table:table-cell office:value-type="string" table:style-name="ce4">
            <text:p>B99J230064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LIAR S.R.L.*Contributi CCIAA <text:s/>di Roma, Voucher PID 2023 - Impresa 4.0*VIA TOR PALUZZI 169</text:p>
          </table:table-cell>
          <table:table-cell office:value-type="string" table:style-name="ce4">
            <text:p>B19J230058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FICINE COSMECEUTICHE S.R.L.*Contributi CCIAA <text:s/>di Roma, Voucher PID 2023 - Impresa 4.0*VIA TIBULLO 10</text:p>
          </table:table-cell>
          <table:table-cell office:value-type="string" table:style-name="ce4">
            <text:p>B89J23014700003</text:p>
          </table:table-cell>
          <table:table-cell office:value-type="string" table:style-name="ce4">
            <text:p>21/12/2023</text:p>
          </table:table-cell>
          <table:table-cell office:value-type="currency" office:value="3409" table:style-name="ce5">
            <text:p>3.40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MERIA FRINCHILLUCCI ITALO - S.R.L.*Contributi CCIAA <text:s/>di Roma, Voucher PID 2023 - Impresa 4.0*VIA BARBERINI 31</text:p>
          </table:table-cell>
          <table:table-cell office:value-type="string" table:style-name="ce4">
            <text:p>B89J230063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ELD A1 SOCIETA' A RESPONSABILITA' LIMITATA SEMPLIFICATA*Contributi CCIAA <text:s/>di Roma, Voucher PID 2023 - Impresa 4.0*VIA APPIA NUOVA 666</text:p>
          </table:table-cell>
          <table:table-cell office:value-type="string" table:style-name="ce4">
            <text:p>B89J23005520003</text:p>
          </table:table-cell>
          <table:table-cell office:value-type="string" table:style-name="ce4">
            <text:p>02/11/2023</text:p>
          </table:table-cell>
          <table:table-cell office:value-type="currency" office:value="3745" table:style-name="ce5">
            <text:p>3.74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.T. - RAPPRESENTANZE TERMOTECNICHE - S.R.L.*Contributi CCIAA <text:s/>di Roma, Voucher PID 2023 - Impresa 4.0*VIA CARDINAL DOMENICO FERRATA 19</text:p>
          </table:table-cell>
          <table:table-cell office:value-type="string" table:style-name="ce4">
            <text:p>B89J23014490003</text:p>
          </table:table-cell>
          <table:table-cell office:value-type="string" table:style-name="ce4">
            <text:p>21/12/2023</text:p>
          </table:table-cell>
          <table:table-cell office:value-type="currency" office:value="9419" table:style-name="ce5">
            <text:p>9.41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BYLLA SOCIETA' A RESPONSABILITA' LIMITATA*Contributi CCIAA <text:s/>di Roma, Voucher PID 2023 - Impresa 4.0*VIALE LUCA GAURICO 283 SC B</text:p>
          </table:table-cell>
          <table:table-cell office:value-type="string" table:style-name="ce4">
            <text:p>B89J230066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RMACIA LONGO S.N.C. DEL DR GIUSEPPE LONGO*Contributi CCIAA <text:s/>di Roma, Voucher PID 2023 - Impresa 4.0*PIAZZA VITTORIO EMANUELE II 46</text:p>
          </table:table-cell>
          <table:table-cell office:value-type="string" table:style-name="ce4">
            <text:p>B89J230062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FUTURA S.R.L.*Contributi CCIAA <text:s/>di Roma, Voucher PID 2023 - Impresa 4.0*VIA DELLA MAGLIANELLA 205</text:p>
          </table:table-cell>
          <table:table-cell office:value-type="string" table:style-name="ce4">
            <text:p>B89J230036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VOLOSO TEAM S.R.L.*Contributi CCIAA <text:s/>di Roma, Voucher PID 2023 - Impresa 4.0*VIA F SAVERIO SPROVIERI 6</text:p>
          </table:table-cell>
          <table:table-cell office:value-type="string" table:style-name="ce4">
            <text:p>B89J230143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D ITALIA S.P.A.*Contributi CCIAA <text:s/>di Roma, Voucher PID 2023 - Impresa 4.0*VIA COLLE GENTILE 91</text:p>
          </table:table-cell>
          <table:table-cell office:value-type="string" table:style-name="ce4">
            <text:p>B49J230018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LEGNAMERIA MATTIOLI ARREDAMENTI IN LEGNO SOCIETA' A <text:s text:c="11"/>RESPONSABILITA'*Contributi CCIAA <text:s/>di Roma, Voucher PID 2023 - Impresa 4.0*VIA ALBERT EINSTEIN 16</text:p>
          </table:table-cell>
          <table:table-cell office:value-type="string" table:style-name="ce4">
            <text:p>B99J23001730003</text:p>
          </table:table-cell>
          <table:table-cell office:value-type="string" table:style-name="ce4">
            <text:p>02/11/2023</text:p>
          </table:table-cell>
          <table:table-cell office:value-type="currency" office:value="5743" table:style-name="ce5">
            <text:p>5.74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 WINE ACADEMY - SOCIETA' A RESPONSABILITA' LIMITATA*Contributi CCIAA <text:s/>di Roma, Voucher PID 2023 - Impresa 4.0*VIALE GIORGIO RIBOTTA 21</text:p>
          </table:table-cell>
          <table:table-cell office:value-type="string" table:style-name="ce4">
            <text:p>B89J230143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BSOLUTE DENTISTRY S.R.L.*Contributi CCIAA <text:s/>di Roma, Voucher PID 2023 - Impresa 4.0*VIA GIUSEPPE PISANELLI 1/3</text:p>
          </table:table-cell>
          <table:table-cell office:value-type="string" table:style-name="ce4">
            <text:p>B89J230136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NSALUS S.R.L. SEMPLIFICATA*Contributi CCIAA <text:s/>di Roma, Voucher PID 2023 - Impresa 4.0*VIA PRENESTINA 395</text:p>
          </table:table-cell>
          <table:table-cell office:value-type="string" table:style-name="ce4">
            <text:p>B89J23006540003</text:p>
          </table:table-cell>
          <table:table-cell office:value-type="string" table:style-name="ce4">
            <text:p>02/11/2023</text:p>
          </table:table-cell>
          <table:table-cell office:value-type="currency" office:value="9651" table:style-name="ce5">
            <text:p>9.65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NSO SOCIETA' A RESPONSABILITA' LIMITATA <text:s text:c="23"/>O IN FORMA ABBR*Contributi CCIAA <text:s/>di Roma, Voucher PID 2023 - Impresa 4.0*VIA DEL PIE' DI MARMO 12</text:p>
          </table:table-cell>
          <table:table-cell office:value-type="string" table:style-name="ce4">
            <text:p>B89J230064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ARENA COMPANY S.R.L.*Contributi CCIAA <text:s/>di Roma, Voucher PID 2023 - Impresa 4.0*VIALE BRUNO BUOZZI 58/A</text:p>
          </table:table-cell>
          <table:table-cell office:value-type="string" table:style-name="ce4">
            <text:p>B89J23014510003</text:p>
          </table:table-cell>
          <table:table-cell office:value-type="string" table:style-name="ce4">
            <text:p>21/12/2023</text:p>
          </table:table-cell>
          <table:table-cell office:value-type="currency" office:value="9975" table:style-name="ce5">
            <text:p>9.97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A S.R.L.*Contributi CCIAA <text:s/>di Roma, Voucher PID 2023 - Impresa 4.0*VIA DI VILLA BONELLI 73-75-77</text:p>
          </table:table-cell>
          <table:table-cell office:value-type="string" table:style-name="ce4">
            <text:p>B89J230154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OUNTLY SOCIETA' A RESPONSABILITA' LIMITATA*Contributi CCIAA <text:s/>di Roma, Voucher PID 2023 - Impresa 4.0*VIA AURELIA 2849/G</text:p>
          </table:table-cell>
          <table:table-cell office:value-type="string" table:style-name="ce4">
            <text:p>B19J230012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 PULENTARO DI COSENTINO FABIO*Contributi CCIAA <text:s/>di Roma, Voucher PID 2023 - Impresa 4.0*VIA SILVIO BENCO 40</text:p>
          </table:table-cell>
          <table:table-cell office:value-type="string" table:style-name="ce4">
            <text:p>B89J230036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DAMA DOLCE SOCIETA' A RESPONSABILITA' LIMITATA*Contributi CCIAA <text:s/>di Roma, Voucher PID 2023 - Impresa 4.0*CIRCONVALLAZIONE OSTIENSE 201</text:p>
          </table:table-cell>
          <table:table-cell office:value-type="string" table:style-name="ce4">
            <text:p>B89J23005820003</text:p>
          </table:table-cell>
          <table:table-cell office:value-type="string" table:style-name="ce4">
            <text:p>02/11/2023</text:p>
          </table:table-cell>
          <table:table-cell office:value-type="currency" office:value="3920" table:style-name="ce5">
            <text:p>3.9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XER MED DI ANDREA BASSI S.A.S*Contributi CCIAA <text:s/>di Roma, Voucher PID 2023 - Impresa 4.0*VIA CAVALESE 24</text:p>
          </table:table-cell>
          <table:table-cell office:value-type="string" table:style-name="ce4">
            <text:p>B89J230048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R. MORIS S.R.L.*Contributi CCIAA <text:s/>di Roma, Voucher PID 2023 - Impresa 4.0*VIA FOGLIA 3</text:p>
          </table:table-cell>
          <table:table-cell office:value-type="string" table:style-name="ce4">
            <text:p>B89J230031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MM S.R.L.*Contributi CCIAA <text:s/>di Roma, Voucher PID 2023 - Impresa 4.0*VIA LUIGI LUCIANI 1</text:p>
          </table:table-cell>
          <table:table-cell office:value-type="string" table:style-name="ce4">
            <text:p>B89J23004010003</text:p>
          </table:table-cell>
          <table:table-cell office:value-type="string" table:style-name="ce4">
            <text:p>02/11/2023</text:p>
          </table:table-cell>
          <table:table-cell office:value-type="currency" office:value="8463" table:style-name="ce5">
            <text:p>8.46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IENCE4FUN SOCIETA' A RESPONSABILITA' LIMITATA*Contributi CCIAA <text:s/>di Roma, Voucher PID 2023 - Impresa 4.0*VIA ACHILLE BIZZONI 12</text:p>
          </table:table-cell>
          <table:table-cell office:value-type="string" table:style-name="ce4">
            <text:p>B89J23006040003</text:p>
          </table:table-cell>
          <table:table-cell office:value-type="string" table:style-name="ce4">
            <text:p>02/11/2023</text:p>
          </table:table-cell>
          <table:table-cell office:value-type="currency" office:value="9660" table:style-name="ce5">
            <text:p>9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NA S.R.L.*Contributi CCIAA <text:s/>di Roma, Voucher PID 2023 - Impresa 4.0*VIA DELLA CASETTA MATTEI 206</text:p>
          </table:table-cell>
          <table:table-cell office:value-type="string" table:style-name="ce4">
            <text:p>B89J2300471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METRA S.R.L.*Contributi CCIAA <text:s/>di Roma, Voucher PID 2023 - Impresa 4.0*VIA COLLE CALDARA 133</text:p>
          </table:table-cell>
          <table:table-cell office:value-type="string" table:style-name="ce4">
            <text:p>B19J23001270003</text:p>
          </table:table-cell>
          <table:table-cell office:value-type="string" table:style-name="ce4">
            <text:p>02/11/2023</text:p>
          </table:table-cell>
          <table:table-cell office:value-type="currency" office:value="4132" table:style-name="ce5">
            <text:p>4.13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 DO TRI SRL*Contributi CCIAA <text:s/>di Roma, Voucher PID 2023 - Impresa 4.0*VIALE AMERICA 111</text:p>
          </table:table-cell>
          <table:table-cell office:value-type="string" table:style-name="ce4">
            <text:p>B89J230059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ERO CHILOMETRI SOCIALI S.R.L.*Contributi CCIAA <text:s/>di Roma, Voucher PID 2023 - Impresa 4.0*VIA MODENA 14</text:p>
          </table:table-cell>
          <table:table-cell office:value-type="string" table:style-name="ce4">
            <text:p>B89J23005910003</text:p>
          </table:table-cell>
          <table:table-cell office:value-type="string" table:style-name="ce4">
            <text:p>02/11/2023</text:p>
          </table:table-cell>
          <table:table-cell office:value-type="currency" office:value="9912" table:style-name="ce5">
            <text:p>9.91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NE TERRA S.R.L.*Contributi CCIAA <text:s/>di Roma, Voucher PID 2023 - Impresa 4.0*VIA TEVERE 48</text:p>
          </table:table-cell>
          <table:table-cell office:value-type="string" table:style-name="ce4">
            <text:p>B89J230051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CARLI'S SRL*Contributi CCIAA <text:s/>di Roma, Voucher PID 2023 - Impresa 4.0*VIA VITTORIA 9</text:p>
          </table:table-cell>
          <table:table-cell office:value-type="string" table:style-name="ce4">
            <text:p>B89J230150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R ENGINEERING S.R.L.*Contributi CCIAA <text:s/>di Roma, Voucher PID 2023 - Impresa 4.0*VIA TACITO 84</text:p>
          </table:table-cell>
          <table:table-cell office:value-type="string" table:style-name="ce4">
            <text:p>B89J23006110003</text:p>
          </table:table-cell>
          <table:table-cell office:value-type="string" table:style-name="ce4">
            <text:p>02/11/2023</text:p>
          </table:table-cell>
          <table:table-cell office:value-type="currency" office:value="5320" table:style-name="ce5">
            <text:p>5.3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D HOG STUDIO SRL*Contributi CCIAA <text:s/>di Roma, Voucher PID 2023 - Impresa 4.0*VIA MONTE BIANCO 167</text:p>
          </table:table-cell>
          <table:table-cell office:value-type="string" table:style-name="ce4">
            <text:p>B99J23001660003</text:p>
          </table:table-cell>
          <table:table-cell office:value-type="string" table:style-name="ce4">
            <text:p>02/11/2023</text:p>
          </table:table-cell>
          <table:table-cell office:value-type="currency" office:value="6747" table:style-name="ce5">
            <text:p>6.74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TWORK &amp; COMUNICATION S.R.L. <text:s text:c="35"/>ED IN FORMA ABB*Contributi CCIAA <text:s/>di Roma, Voucher PID 2023 - Impresa 4.0*VIA AOSTA 30</text:p>
          </table:table-cell>
          <table:table-cell office:value-type="string" table:style-name="ce4">
            <text:p>B89J2301399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INCOM S.R.L.*Contributi CCIAA <text:s/>di Roma, Voucher PID 2023 - Impresa 4.0*VIA TEMPIO DEL CIELO 1/3</text:p>
          </table:table-cell>
          <table:table-cell office:value-type="string" table:style-name="ce4">
            <text:p>B89J230051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LETECH S.R.L.*Contributi CCIAA <text:s/>di Roma, Voucher PID 2023 - Impresa 4.0*VIA ZURETTI 11</text:p>
          </table:table-cell>
          <table:table-cell office:value-type="string" table:style-name="ce4">
            <text:p>B89J230037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CINI S.R.L.*Contributi CCIAA <text:s/>di Roma, Voucher PID 2023 - Impresa 4.0*VICOLO OLIVELLA 25</text:p>
          </table:table-cell>
          <table:table-cell office:value-type="string" table:style-name="ce4">
            <text:p>B19J23005810003</text:p>
          </table:table-cell>
          <table:table-cell office:value-type="string" table:style-name="ce4">
            <text:p>21/12/2023</text:p>
          </table:table-cell>
          <table:table-cell office:value-type="currency" office:value="8428" table:style-name="ce5">
            <text:p>8.42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ACCO GP S.R.L.*Contributi CCIAA <text:s/>di Roma, Voucher PID 2023 - Impresa 4.0*VIA CAVOUR 266</text:p>
          </table:table-cell>
          <table:table-cell office:value-type="string" table:style-name="ce4">
            <text:p>B89J230151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 INSURED S.R.L.*Contributi CCIAA <text:s/>di Roma, Voucher PID 2023 - Impresa 4.0*VIALE LIEGI 35</text:p>
          </table:table-cell>
          <table:table-cell office:value-type="string" table:style-name="ce4">
            <text:p>B89J230043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TUALMIND S.R.L.*Contributi CCIAA <text:s/>di Roma, Voucher PID 2023 - Impresa 4.0* ERMINIO MACARIO 45</text:p>
          </table:table-cell>
          <table:table-cell office:value-type="string" table:style-name="ce4">
            <text:p>B89J23013780003</text:p>
          </table:table-cell>
          <table:table-cell office:value-type="string" table:style-name="ce4">
            <text:p>21/12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EGGIMENU S.R.L.*Contributi CCIAA <text:s/>di Roma, Voucher PID 2023 - Impresa 4.0*VIA CONTIGLIANO 16</text:p>
          </table:table-cell>
          <table:table-cell office:value-type="string" table:style-name="ce4">
            <text:p>B89J2300501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IC CLOUD S.R.L.*Contributi CCIAA <text:s/>di Roma, Voucher PID 2023 - Impresa 4.0*VIA DI CASTEL GIUBILEO 62</text:p>
          </table:table-cell>
          <table:table-cell office:value-type="string" table:style-name="ce4">
            <text:p>B89J230046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OOW DI MARTINA ROMANINI*Contributi CCIAA <text:s/>di Roma, Voucher PID 2023 - Impresa 4.0*VIA CONTIGLIANO 17</text:p>
          </table:table-cell>
          <table:table-cell office:value-type="string" table:style-name="ce4">
            <text:p>B89J23004110003</text:p>
          </table:table-cell>
          <table:table-cell office:value-type="string" table:style-name="ce4">
            <text:p>02/11/2023</text:p>
          </table:table-cell>
          <table:table-cell office:value-type="currency" office:value="3920" table:style-name="ce5">
            <text:p>3.9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ITRADE SRL*Contributi CCIAA <text:s/>di Roma, Voucher PID 2023 - Impresa 4.0*VIA SAN FRANCESCO DI SALES 85/A</text:p>
          </table:table-cell>
          <table:table-cell office:value-type="string" table:style-name="ce4">
            <text:p>B89J230041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REEX SRL*Contributi CCIAA <text:s/>di Roma, Voucher PID 2023 - Impresa 4.0*VIA TERENZIO 10</text:p>
          </table:table-cell>
          <table:table-cell office:value-type="string" table:style-name="ce4">
            <text:p>B89J23004470003</text:p>
          </table:table-cell>
          <table:table-cell office:value-type="string" table:style-name="ce4">
            <text:p>02/11/2023</text:p>
          </table:table-cell>
          <table:table-cell office:value-type="currency" office:value="9905" table:style-name="ce5">
            <text:p>9.90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 &amp; A 2009 S.R.L.*Contributi CCIAA <text:s/>di Roma, Voucher PID 2023 - Impresa 4.0*VIA PADRE ANTONIO CASAMASSA 57/59</text:p>
          </table:table-cell>
          <table:table-cell office:value-type="string" table:style-name="ce4">
            <text:p>B89J23006680003</text:p>
          </table:table-cell>
          <table:table-cell office:value-type="string" table:style-name="ce4">
            <text:p>03/11/2023</text:p>
          </table:table-cell>
          <table:table-cell office:value-type="currency" office:value="4970" table:style-name="ce5">
            <text:p>4.9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RIXAR S.R.L.*Contributi CCIAA <text:s/>di Roma, Voucher PID 2023 - Impresa 4.0*VIA DELLE SPIGHE 26/A</text:p>
          </table:table-cell>
          <table:table-cell office:value-type="string" table:style-name="ce4">
            <text:p>B89J230140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RMACIA EREDI DI VINCENTI MARCELLO TOMMASO SOCIETA' IN ACCOMANDITA SEMPLICE DI*Contributi CCIAA <text:s/>di Roma, Voucher PID 2023 - Impresa 4.0*PIAZZA GIULIANO DELLA ROVERE 2</text:p>
          </table:table-cell>
          <table:table-cell office:value-type="string" table:style-name="ce4">
            <text:p>B89J230038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METEO S.R.L.*Contributi CCIAA <text:s/>di Roma, Voucher PID 2023 - Impresa 4.0*VIA PARMENIDE 15</text:p>
          </table:table-cell>
          <table:table-cell office:value-type="string" table:style-name="ce4">
            <text:p>B89J2301464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2 GROUPS SOCIETA' A RESPONSABILITA' LIMITATA*Contributi CCIAA <text:s/>di Roma, Voucher PID 2023 - Impresa 4.0*VIALE AMERICA 111</text:p>
          </table:table-cell>
          <table:table-cell office:value-type="string" table:style-name="ce4">
            <text:p>B89J230039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IECO FELICE*Contributi CCIAA <text:s/>di Roma, Voucher PID 2023 - Impresa 4.0*VIA FRATELLI GUALANDI SNC</text:p>
          </table:table-cell>
          <table:table-cell office:value-type="string" table:style-name="ce4">
            <text:p>B99J230062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OCOOP - S.R.L.*Contributi CCIAA <text:s/>di Roma, Voucher PID 2023 - Impresa 4.0*VIA DI SANTA COSTANZA 21</text:p>
          </table:table-cell>
          <table:table-cell office:value-type="string" table:style-name="ce4">
            <text:p>B89J2300531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OMO &amp; AMBIENTE S.R.L. SOCIETA' BENEFIT*Contributi CCIAA <text:s/>di Roma, Voucher PID 2023 - Impresa 4.0*VIA ANGROGNA 16/A</text:p>
          </table:table-cell>
          <table:table-cell office:value-type="string" table:style-name="ce4">
            <text:p>B89J230028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TORIALE LA PROVINCIA SOCIETA COOPERATIVA*Contributi CCIAA <text:s/>di Roma, Voucher PID 2023 - Impresa 4.0*VIA VINCENZO ANNOVAZZI 15 INT 5</text:p>
          </table:table-cell>
          <table:table-cell office:value-type="string" table:style-name="ce4">
            <text:p>B39J23007020003</text:p>
          </table:table-cell>
          <table:table-cell office:value-type="string" table:style-name="ce4">
            <text:p>21/12/2023</text:p>
          </table:table-cell>
          <table:table-cell office:value-type="currency" office:value="7350" table:style-name="ce5">
            <text:p>7.3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ELLA MARINA S.R.L.*Contributi CCIAA <text:s/>di Roma, Voucher PID 2023 - Impresa 4.0*VIALE LIBANO 80</text:p>
          </table:table-cell>
          <table:table-cell office:value-type="string" table:style-name="ce4">
            <text:p>B89J230151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SICUREZZA LAVORO S.R.L.*Contributi CCIAA <text:s/>di Roma, Voucher PID 2023 - Impresa 4.0*VIA NIZZA 45</text:p>
          </table:table-cell>
          <table:table-cell office:value-type="string" table:style-name="ce4">
            <text:p>B89J230146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LVANI ALESSANDRA*Contributi CCIAA <text:s/>di Roma, Voucher PID 2023 - Impresa 4.0*VIA GIOVANNI DA C. BOLOGNESE 81</text:p>
          </table:table-cell>
          <table:table-cell office:value-type="string" table:style-name="ce4">
            <text:p>B89J23003230003</text:p>
          </table:table-cell>
          <table:table-cell office:value-type="string" table:style-name="ce4">
            <text:p>02/11/2023</text:p>
          </table:table-cell>
          <table:table-cell office:value-type="currency" office:value="8400" table:style-name="ce5">
            <text:p>8.4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EP OVER S.R.L.*Contributi CCIAA <text:s/>di Roma, Voucher PID 2023 - Impresa 4.0*VIA AULO PLAUZIO AU6</text:p>
          </table:table-cell>
          <table:table-cell office:value-type="string" table:style-name="ce4">
            <text:p>B89J2300354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DEL - COOPERATIVA SOCIALE EDUCATIVA ELIS*Contributi CCIAA <text:s/>di Roma, Voucher PID 2023 - Impresa 4.0*VIA SANDRO SANDRI 79</text:p>
          </table:table-cell>
          <table:table-cell office:value-type="string" table:style-name="ce4">
            <text:p>B89J230050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SERVIZI AMMINISTRATIVI <text:s/>DI BRUNO BASEGGIO &amp; C. - S.A.S.*Contributi CCIAA <text:s/>di Roma, Voucher PID 2023 - Impresa 4.0*VIA AURELIA 2849</text:p>
          </table:table-cell>
          <table:table-cell office:value-type="string" table:style-name="ce4">
            <text:p>B19J230013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 36 SOCIETA' A RESPONSABILITA' LIMITATA*Contributi CCIAA <text:s/>di Roma, Voucher PID 2023 - Impresa 4.0*CIRCONVALLAZIONE CLODIA 36</text:p>
          </table:table-cell>
          <table:table-cell office:value-type="string" table:style-name="ce4">
            <text:p>B89J23015070003</text:p>
          </table:table-cell>
          <table:table-cell office:value-type="string" table:style-name="ce4">
            <text:p>21/12/2023</text:p>
          </table:table-cell>
          <table:table-cell office:value-type="currency" office:value="4200" table:style-name="ce5">
            <text:p>4.2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TO CULT SOCIETA' A RESPONSABILITA' LIMITATA*Contributi CCIAA <text:s/>di Roma, Voucher PID 2023 - Impresa 4.0*LARGO LUIGI ANTONELLI 4</text:p>
          </table:table-cell>
          <table:table-cell office:value-type="string" table:style-name="ce4">
            <text:p>B89J230140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4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3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2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9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60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.AL. - GESTIONI ALBERGHIERI - SOCIETA A RESPONSABILITA LIMITATA*Contributi CCIAA <text:s/>di Roma, Voucher PID 2022 - Impresa 4.0*VIA PRINCIPE AMEDEO 76</text:p>
          </table:table-cell>
          <table:table-cell office:value-type="string" table:style-name="ce4">
            <text:p>B89J23000230003</text:p>
          </table:table-cell>
          <table:table-cell office:value-type="string" table:style-name="ce4">
            <text:p>10/01/2023</text:p>
          </table:table-cell>
          <table:table-cell office:value-type="currency" office:value="6569" table:style-name="ce5">
            <text:p>6.56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LTA A.P.S. SERVICE SOCIETA A RESPONSABILITA LIMITATA*Contributi CCIAA <text:s/>di Roma, Voucher PID 2022 - Impresa 4.0*VIA MARIA MELATO 38/54</text:p>
          </table:table-cell>
          <table:table-cell office:value-type="string" table:style-name="ce4">
            <text:p>B89J2300050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RIABILITAZIONE VACLAV VOJTA SOCIETA' COOPERATIVA SOCIALE*Contributi CCIAA <text:s/>di Roma, Voucher PID 2022 - Impresa 4.0*VIA SALVATORE PINCHERLE 186</text:p>
          </table:table-cell>
          <table:table-cell office:value-type="string" table:style-name="ce4">
            <text:p>B89J23000170003</text:p>
          </table:table-cell>
          <table:table-cell office:value-type="string" table:style-name="ce4">
            <text:p>10/01/2023</text:p>
          </table:table-cell>
          <table:table-cell office:value-type="currency" office:value="6195" table:style-name="ce5">
            <text:p>6.19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OTECA IO ..VINO DI BRANCHER CLAUDIO*Contributi CCIAA <text:s/>di Roma, Voucher PID 2023 - Impresa 4.0*PIAZZA ANTONIO GRAMSCI 4</text:p>
          </table:table-cell>
          <table:table-cell office:value-type="string" table:style-name="ce4">
            <text:p>B19J23001340003</text:p>
          </table:table-cell>
          <table:table-cell office:value-type="string" table:style-name="ce4">
            <text:p>03/11/2023</text:p>
          </table:table-cell>
          <table:table-cell office:value-type="currency" office:value="9590" table:style-name="ce5">
            <text:p>9.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RAKA DISTRIBUTION - SOCIETA' A RESPONSABILITA' LIMITATA*Contributi CCIAA <text:s/>di Roma, Voucher PID 2023 - Impresa 4.0*VIA MONGINEVRA 21</text:p>
          </table:table-cell>
          <table:table-cell office:value-type="string" table:style-name="ce4">
            <text:p>B89J230042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OLLO 11 SERVICE DI D'AGAPITI LUCA E C. SOCIETA' IN ACCOMANDITA SEMPLICE*Contributi CCIAA <text:s/>di Roma, Voucher PID 2023 - Impresa 4.0*VIA APPIA SUD 138/4</text:p>
          </table:table-cell>
          <table:table-cell office:value-type="string" table:style-name="ce4">
            <text:p>B19J23001240003</text:p>
          </table:table-cell>
          <table:table-cell office:value-type="string" table:style-name="ce4">
            <text:p>02/11/2023</text:p>
          </table:table-cell>
          <table:table-cell office:value-type="currency" office:value="9730" table:style-name="ce5">
            <text:p>9.7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7HEROES S.R.L.*Contributi CCIAA <text:s/>di Roma, Voucher PID 2023 - Impresa 4.0*VIA TOMMASO CELLOTTINI 38</text:p>
          </table:table-cell>
          <table:table-cell office:value-type="string" table:style-name="ce4">
            <text:p>B99J230016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.ME MUSEUM EXHHIBITION 15-17 NOVEMBRE 2023*VIA PORTUENSE N. 1645 ROMA*ACQUISTO DI SPAZI ESPOSITIVI PER LE IMPRESE DI ROMA E DEL LAZIO</text:p>
          </table:table-cell>
          <table:table-cell office:value-type="string" table:style-name="ce4">
            <text:p>B88C23004400005</text:p>
          </table:table-cell>
          <table:table-cell office:value-type="string" table:style-name="ce4">
            <text:p>08/11/2023</text:p>
          </table:table-cell>
          <table:table-cell office:value-type="currency" office:value="69215" table:style-name="ce5">
            <text:p>69.21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K NET S.R.L.*Contributi CCIAA <text:s/>di Roma, Voucher PID 2023 - Impresa 4.0*VIA ANAGNINA 499</text:p>
          </table:table-cell>
          <table:table-cell office:value-type="string" table:style-name="ce4">
            <text:p>B89J230034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PI ENGINEERING - S.R.L.*Contributi CCIAA <text:s/>di Roma, Voucher PID 2023 - Impresa 4.0*VIA SOLFORATA</text:p>
          </table:table-cell>
          <table:table-cell office:value-type="string" table:style-name="ce4">
            <text:p>B59J2300121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ELLNESS CLUB CALABRESI <text:s/>- SOCIETA' SPORTIVA DILETTANTISTICA A RESPONSABILITA' L*Contributi CCIAA <text:s/>di Roma, Voucher PID 2023 - Impresa 4.0*VIA DELLE PIAGGE 92</text:p>
          </table:table-cell>
          <table:table-cell office:value-type="string" table:style-name="ce4">
            <text:p>B99J23001760003</text:p>
          </table:table-cell>
          <table:table-cell office:value-type="string" table:style-name="ce4">
            <text:p>02/11/2023</text:p>
          </table:table-cell>
          <table:table-cell office:value-type="currency" office:value="2198" table:style-name="ce5">
            <text:p>2.19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VIN FILM SOCIETA' A RESPONSABILITA' LIMITATA*Contributi CCIAA <text:s/>di Roma, Voucher PID 2023 - Impresa 4.0*VIA TEULADA 71</text:p>
          </table:table-cell>
          <table:table-cell office:value-type="string" table:style-name="ce4">
            <text:p>B89J230063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MA PROPERTY MANAGEMENT SOCIETA' A RESPONSABILITA' LIMITATA*Contributi CCIAA <text:s/>di Roma, Voucher PID 2023 - Impresa 4.0*VIA ROMA LIBERA 23</text:p>
          </table:table-cell>
          <table:table-cell office:value-type="string" table:style-name="ce4">
            <text:p>B89J23002940003</text:p>
          </table:table-cell>
          <table:table-cell office:value-type="string" table:style-name="ce4">
            <text:p>02/11/2023</text:p>
          </table:table-cell>
          <table:table-cell office:value-type="currency" office:value="9905" table:style-name="ce5">
            <text:p>9.90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COM - SOCIETA' A RESPONSABILITA' LIMITATA*Contributi CCIAA <text:s/>di Roma, Voucher PID 2023 - Impresa 4.0*VIA MONTE CERVINO 5</text:p>
          </table:table-cell>
          <table:table-cell office:value-type="string" table:style-name="ce4">
            <text:p>B59J23001230003</text:p>
          </table:table-cell>
          <table:table-cell office:value-type="string" table:style-name="ce4">
            <text:p>02/11/2023</text:p>
          </table:table-cell>
          <table:table-cell office:value-type="currency" office:value="8114" table:style-name="ce5">
            <text:p>8.11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RDREAM DI PANICALI ANDREA*Misura a supporto dei processi di creazione e avvio di una nuova attivita' d'impresa*VIA DEL MERCATO 3/5</text:p>
          </table:table-cell>
          <table:table-cell office:value-type="string" table:style-name="ce4">
            <text:p>B19D23000410005</text:p>
          </table:table-cell>
          <table:table-cell office:value-type="string" table:style-name="ce4">
            <text:p>20/09/2023</text:p>
          </table:table-cell>
          <table:table-cell office:value-type="currency" office:value="1560" table:style-name="ce5">
            <text:p>1.5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MAN S.N.C. DI PIERALLI ALESSANDRO &amp; C.*Misura a supporto dei processi di creazione e avvio di una nuova attivita' d'impresa*VIA COLLE CASETTE 36</text:p>
          </table:table-cell>
          <table:table-cell office:value-type="string" table:style-name="ce4">
            <text:p>B49D23000460005</text:p>
          </table:table-cell>
          <table:table-cell office:value-type="string" table:style-name="ce4">
            <text:p>20/09/2023</text:p>
          </table:table-cell>
          <table:table-cell office:value-type="currency" office:value="2020" table:style-name="ce5">
            <text:p>2.0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RECAFFE' S.R.L.*Contributi CCIAA <text:s/>di Roma, Voucher PID 2022 - Impresa 4.0*VIA DEI DUE MACELLI 107</text:p>
          </table:table-cell>
          <table:table-cell office:value-type="string" table:style-name="ce4">
            <text:p>B89J2300021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BC DELLA STAMPA DI GIOIA EMILIANO &amp; LOMBARDI MASSIMILIANO SNC*Contributi CCIAA <text:s/>di Roma, Voucher PID 2022 - Impresa 4.0*VIA TIGRE' 18/20</text:p>
          </table:table-cell>
          <table:table-cell office:value-type="string" table:style-name="ce4">
            <text:p>B89J2300001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GUE DATA S.R.L. <text:s text:c="47"/>STARTUP COSTITU*Contributi CCIAA <text:s/>di Roma, Voucher PID 2022 - Impresa 4.0*VIA GINO FUNAIOLI 54/56</text:p>
          </table:table-cell>
          <table:table-cell office:value-type="string" table:style-name="ce4">
            <text:p>B89J23000340003</text:p>
          </table:table-cell>
          <table:table-cell office:value-type="string" table:style-name="ce4">
            <text:p>10/01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DI IMPRESE VIA DEL PELLEGRINO*Misura a supporto dei processi di creazione e avvio di una nuova attivita' d'impresa*VIA DEL PELLEGRINO 98</text:p>
          </table:table-cell>
          <table:table-cell office:value-type="string" table:style-name="ce4">
            <text:p>B89D23000670005</text:p>
          </table:table-cell>
          <table:table-cell office:value-type="string" table:style-name="ce4">
            <text:p>20/09/2023</text:p>
          </table:table-cell>
          <table:table-cell office:value-type="currency" office:value="2940" table:style-name="ce5">
            <text:p>2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ACO SERVICE SRL*Contributi CCIAA <text:s/>di Roma, Voucher PID 2022 - Impresa 4.0*VIA RICCARDO GRAZIOLI LANTE 15</text:p>
          </table:table-cell>
          <table:table-cell office:value-type="string" table:style-name="ce4">
            <text:p>B99J23000020003</text:p>
          </table:table-cell>
          <table:table-cell office:value-type="string" table:style-name="ce4">
            <text:p>10/0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M. ELABORAZIONE DATI S.R.L.*Contributi CCIAA <text:s/>di Roma, Voucher PID 2022 - Impresa 4.0*VIALE AGOSTA 15</text:p>
          </table:table-cell>
          <table:table-cell office:value-type="string" table:style-name="ce4">
            <text:p>B89J23000220003</text:p>
          </table:table-cell>
          <table:table-cell office:value-type="string" table:style-name="ce4">
            <text:p>10/01/2023</text:p>
          </table:table-cell>
          <table:table-cell office:value-type="currency" office:value="7137" table:style-name="ce5">
            <text:p>7.13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EARNING EXPERIENCE ARCHITECTS - SOCIETA' A RESPONSABILITA' LIMITATA*Contributi CCIAA <text:s/>di Roma, Voucher PID 2023 - Impresa 4.0*VIA GIUSEPPE SANTORO 20</text:p>
          </table:table-cell>
          <table:table-cell office:value-type="string" table:style-name="ce4">
            <text:p>B89J230034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RENZONI 4 CONSULTING SRL*Contributi CCIAA <text:s/>di Roma, Voucher PID 2023 - Impresa 4.0*VIA GIOVANNI BATTISTA TIEPOLO 21</text:p>
          </table:table-cell>
          <table:table-cell office:value-type="string" table:style-name="ce4">
            <text:p>B89J2300640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MA 2000 - SOCIETA' COOPERATIVA*Misura volta a sostenere le imprese del territorio nella fase successiva alla loro costituzione, nello sviluppo della attivita produttiva e nella digitalizzazione e innovazione dei processi aziendali e dei prodotti.*PIAZZA FEDERICO MARCELLO LANTE 53</text:p>
          </table:table-cell>
          <table:table-cell office:value-type="string" table:style-name="ce4">
            <text:p>B88C23001040005</text:p>
          </table:table-cell>
          <table:table-cell office:value-type="string" table:style-name="ce4">
            <text:p>22/02/2023</text:p>
          </table:table-cell>
          <table:table-cell office:value-type="currency" office:value="5097" table:style-name="ce5">
            <text:p>5.09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VERO STEFANO*Ristoro per il danno economico subito a fronte del calo dei ricavi relativi all'anno 2020 rispetto all'anno 2019*VIA DEL COMUNE 13</text:p>
          </table:table-cell>
          <table:table-cell office:value-type="string" table:style-name="ce4">
            <text:p>B28I23000970005</text:p>
          </table:table-cell>
          <table:table-cell office:value-type="string" table:style-name="ce4">
            <text:p>24/02/2023</text:p>
          </table:table-cell>
          <table:table-cell office:value-type="currency" office:value="3021" table:style-name="ce5">
            <text:p>3.02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VIAGGIDIMARVIN DI NATALUCCI VANESSA*Misura volta a sostenere le imprese del territorio nella fase successiva alla loro costituzione, nello sviluppo della attivita produttiva e nella digitalizzazione e innovazione dei processi aziendali e dei prodotti.*VIA ANTONIO PROVOLO 21/23</text:p>
          </table:table-cell>
          <table:table-cell office:value-type="string" table:style-name="ce4">
            <text:p>B88C23001320005</text:p>
          </table:table-cell>
          <table:table-cell office:value-type="string" table:style-name="ce4">
            <text:p>22/02/2023</text:p>
          </table:table-cell>
          <table:table-cell office:value-type="currency" office:value="11559" table:style-name="ce5">
            <text:p>11.55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BRIELLI EMANUELE*Misura volta a sostenere le imprese del territorio nella fase successiva alla loro costituzione, nello sviluppo della attivita produttiva e nella digitalizzazione e innovazione dei processi aziendali e dei prodotti.*VIA TARCENTO 36</text:p>
          </table:table-cell>
          <table:table-cell office:value-type="string" table:style-name="ce4">
            <text:p>B78C23000450005</text:p>
          </table:table-cell>
          <table:table-cell office:value-type="string" table:style-name="ce4">
            <text:p>22/02/2023</text:p>
          </table:table-cell>
          <table:table-cell office:value-type="currency" office:value="15040" table:style-name="ce5">
            <text:p>15.0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KNOSERVICE 2000 SOCIETA' COOPERATIVA*Misura volta a sostenere le imprese del territorio nella fase successiva alla loro costituzione, nello sviluppo della attivita produttiva e nella digitalizzazione e innovazione dei processi aziendali e dei prodotti.*VIA GENEROSO POPE 23</text:p>
          </table:table-cell>
          <table:table-cell office:value-type="string" table:style-name="ce4">
            <text:p>B88C23001200005</text:p>
          </table:table-cell>
          <table:table-cell office:value-type="string" table:style-name="ce4">
            <text:p>22/02/2023</text:p>
          </table:table-cell>
          <table:table-cell office:value-type="currency" office:value="4970" table:style-name="ce5">
            <text:p>4.9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 S.R.L.S.*Misura volta a sostenere le imprese del territorio nella fase successiva alla loro costituzione, nello sviluppo della attivita produttiva e nella digitalizzazione e innovazione dei processi aziendali e dei prodotti.*VIA MATILDE SERAO 23/A</text:p>
          </table:table-cell>
          <table:table-cell office:value-type="string" table:style-name="ce4">
            <text:p>B88C23001490005</text:p>
          </table:table-cell>
          <table:table-cell office:value-type="string" table:style-name="ce4">
            <text:p>22/02/2023</text:p>
          </table:table-cell>
          <table:table-cell office:value-type="currency" office:value="14634" table:style-name="ce5">
            <text:p>14.63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T S.R.L.S.*Misura volta a sostenere le imprese del territorio nella fase successiva alla loro costituzione, nello sviluppo della attivita produttiva e nella digitalizzazione e innovazione dei processi aziendali e dei prodotti.*VIA DELLA BUFALOTTA 374</text:p>
          </table:table-cell>
          <table:table-cell office:value-type="string" table:style-name="ce4">
            <text:p>B88C23001030005</text:p>
          </table:table-cell>
          <table:table-cell office:value-type="string" table:style-name="ce4">
            <text:p>22/02/2023</text:p>
          </table:table-cell>
          <table:table-cell office:value-type="currency" office:value="4000" table:style-name="ce5">
            <text:p>4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CAS VETRATE ARTISTICHE - SOCIETA' IN ACCOMANDITA SEMPLICE <text:s text:c="4"/>DI CONCAS CLAUD*Misura volta a sostenere le imprese del territorio nella fase successiva alla loro costituzione, nello sviluppo della attivita produttiva e nella digitalizzazione e innovazione dei processi aziendali e dei prodotti.*VIA GOTTI AURELIO 62/C</text:p>
          </table:table-cell>
          <table:table-cell office:value-type="string" table:style-name="ce4">
            <text:p>B88C23001460005</text:p>
          </table:table-cell>
          <table:table-cell office:value-type="string" table:style-name="ce4">
            <text:p>22/02/2023</text:p>
          </table:table-cell>
          <table:table-cell office:value-type="currency" office:value="4187" table:style-name="ce5">
            <text:p>4.18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EMME EDILIZIA S.R.L.*Misura volta a sostenere le imprese del territorio nella fase successiva alla loro costituzione, nello sviluppo della attivita produttiva e nella digitalizzazione e innovazione dei processi aziendali e dei prodotti.*VIA EZIO SCIAMANNA 11A</text:p>
          </table:table-cell>
          <table:table-cell office:value-type="string" table:style-name="ce4">
            <text:p>B88C23001060005</text:p>
          </table:table-cell>
          <table:table-cell office:value-type="string" table:style-name="ce4">
            <text:p>22/02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.S. COSTRUZIONI E IMPIANTI S.R.L.*Misura volta a sostenere le imprese del territorio nella fase successiva alla loro costituzione, nello sviluppo della attivita produttiva e nella digitalizzazione e innovazione dei processi aziendali e dei prodotti.*VIA TEMISTOCLE CALISTI 46</text:p>
          </table:table-cell>
          <table:table-cell office:value-type="string" table:style-name="ce4">
            <text:p>B88C23001050005</text:p>
          </table:table-cell>
          <table:table-cell office:value-type="string" table:style-name="ce4">
            <text:p>22/02/2023</text:p>
          </table:table-cell>
          <table:table-cell office:value-type="currency" office:value="10567" table:style-name="ce5">
            <text:p>10.56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TRANSIZIONE ENERGETICA E DIGITALIZZAZIONE DEGLI EDIFICI"**</text:p>
          </table:table-cell>
          <table:table-cell office:value-type="string" table:style-name="ce4">
            <text:p>B38C2300166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CONFESERCENTI CON LO STORYTELLING TRANSMEDIALE"**</text:p>
          </table:table-cell>
          <table:table-cell office:value-type="string" table:style-name="ce4">
            <text:p>B38C2300144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TWIN STRATEGY TRANSFORMATION"**</text:p>
          </table:table-cell>
          <table:table-cell office:value-type="string" table:style-name="ce4">
            <text:p>B38C2300151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ROMA YOUNG TALENTS"**</text:p>
          </table:table-cell>
          <table:table-cell office:value-type="string" table:style-name="ce4">
            <text:p>B38C2300143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RIATTI FABIO*Contributi CCIAA <text:s/>di Roma, Voucher PID 2022 - Impresa 4.0*VIA DELLE ACACIE 50</text:p>
          </table:table-cell>
          <table:table-cell office:value-type="string" table:style-name="ce4">
            <text:p>B89J2300040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UNA GRANDE APP PER LE PICCOLE IMPRESE"**</text:p>
          </table:table-cell>
          <table:table-cell office:value-type="string" table:style-name="ce4">
            <text:p>B38C2300179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INNOVAZIONE DIGITALE E SOCIAL MEDIA SKILLS"**</text:p>
          </table:table-cell>
          <table:table-cell office:value-type="string" table:style-name="ce4">
            <text:p>B38C23001530007</text:p>
          </table:table-cell>
          <table:table-cell office:value-type="string" table:style-name="ce4">
            <text:p>12/05/2023</text:p>
          </table:table-cell>
          <table:table-cell office:value-type="currency" office:value="35000" table:style-name="ce5">
            <text:p>35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DE CAMERALE DI VIA DÈ BURRÒ 147 -*VIA DE' BURRO' 147*INSTALLAZIONE SISTEMA BMS PER LA GESTIONE INTEGRATA DEGLI IMPIANTI</text:p>
          </table:table-cell>
          <table:table-cell office:value-type="string" table:style-name="ce4">
            <text:p>B87G23000260005</text:p>
          </table:table-cell>
          <table:table-cell office:value-type="string" table:style-name="ce4">
            <text:p>17/05/2023</text:p>
          </table:table-cell>
          <table:table-cell office:value-type="currency" office:value="145000" table:style-name="ce5">
            <text:p>145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CARROZZERIA LAZIALE S.R.L.*Misura volta a sostenere le imprese del territorio nella fase successiva alla loro costituzione, nello sviluppo della attivita produttiva e nella digitalizzazione e innovazione dei processi aziendali e dei prodotti.*VIA GIULIO VERNE 23</text:p>
          </table:table-cell>
          <table:table-cell office:value-type="string" table:style-name="ce4">
            <text:p>B88C23001420005</text:p>
          </table:table-cell>
          <table:table-cell office:value-type="string" table:style-name="ce4">
            <text:p>22/02/2023</text:p>
          </table:table-cell>
          <table:table-cell office:value-type="currency" office:value="8741" table:style-name="ce5">
            <text:p>8.74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SE MOBILE SOCIETA' A RESPONSABILITA' LIMITATA SEMPLIFICATA*Misura volta a sostenere le imprese del territorio nella fase successiva alla loro costituzione, nello sviluppo della attivita produttiva e nella digitalizzazione e innovazione dei processi aziendali e dei prodotti.*VIA CANDIA 4</text:p>
          </table:table-cell>
          <table:table-cell office:value-type="string" table:style-name="ce4">
            <text:p>B88C23000850005</text:p>
          </table:table-cell>
          <table:table-cell office:value-type="string" table:style-name="ce4">
            <text:p>22/02/2023</text:p>
          </table:table-cell>
          <table:table-cell office:value-type="currency" office:value="2197" table:style-name="ce5">
            <text:p>2.19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DENTISTICO CATINARI S.R.L.*Contributi CCIAA <text:s/>di Roma, Voucher PID 2022 - Impresa 4.0*VIALE CAPITAN CONSALVO 2</text:p>
          </table:table-cell>
          <table:table-cell office:value-type="string" table:style-name="ce4">
            <text:p>B89J23000350003</text:p>
          </table:table-cell>
          <table:table-cell office:value-type="string" table:style-name="ce4">
            <text:p>10/0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RA TORA DI TORA MIRIA &amp; C. - SOCIETA' IN NOME COLLETTIVO*Ristoro per il danno economico subito a fronte del calo dei ricavi relativi all'anno 2020 rispetto all'anno 2019*VIA BENEDETTI ACHILLE 30</text:p>
          </table:table-cell>
          <table:table-cell office:value-type="string" table:style-name="ce4">
            <text:p>B88I23001190005</text:p>
          </table:table-cell>
          <table:table-cell office:value-type="string" table:style-name="ce4">
            <text:p>24/02/2023</text:p>
          </table:table-cell>
          <table:table-cell office:value-type="currency" office:value="41077" table:style-name="ce5">
            <text:p>41.07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TURE ITALIA LAB S.R.L.*Misura volta a sostenere le imprese del territorio nella fase successiva alla loro costituzione, nello sviluppo della attivita produttiva e nella digitalizzazione e innovazione dei processi aziendali e dei prodotti.*VIA LUCULLO 3</text:p>
          </table:table-cell>
          <table:table-cell office:value-type="string" table:style-name="ce4">
            <text:p>B88C23001380005</text:p>
          </table:table-cell>
          <table:table-cell office:value-type="string" table:style-name="ce4">
            <text:p>22/02/2023</text:p>
          </table:table-cell>
          <table:table-cell office:value-type="currency" office:value="11290" table:style-name="ce5">
            <text:p>11.2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ITTA' DEL DIVERTIMENTO SRL*Ristoro per il danno economico subito a fronte del calo dei ricavi relativi all'anno 2020 rispetto all'anno 2019*VIA CAIROLI 10</text:p>
          </table:table-cell>
          <table:table-cell office:value-type="string" table:style-name="ce4">
            <text:p>B28I23000980005</text:p>
          </table:table-cell>
          <table:table-cell office:value-type="string" table:style-name="ce4">
            <text:p>24/02/2023</text:p>
          </table:table-cell>
          <table:table-cell office:value-type="currency" office:value="200000" table:style-name="ce5">
            <text:p>20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LLETTI&amp;LUCCIOLE DI MASCIOCCHI CRISTIAN*Ristoro per il danno economico subito a fronte del calo dei ricavi relativi all'anno 2020 rispetto all'anno 2019*VIA DI SELVA CANDIDA 278</text:p>
          </table:table-cell>
          <table:table-cell office:value-type="string" table:style-name="ce4">
            <text:p>B88I23001210005</text:p>
          </table:table-cell>
          <table:table-cell office:value-type="string" table:style-name="ce4">
            <text:p>24/02/2023</text:p>
          </table:table-cell>
          <table:table-cell office:value-type="currency" office:value="8830" table:style-name="ce5">
            <text:p>8.8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EONIDAS - SOCIETA' A RESPONSABILITA' LIMITATA SEMPLIFICATA*Misura volta a sostenere le imprese del territorio nella fase successiva alla loro costituzione, nello sviluppo della attivita produttiva e nella digitalizzazione e innovazione dei processi aziendali e dei prodotti.*CORSO TRIESTE 199</text:p>
          </table:table-cell>
          <table:table-cell office:value-type="string" table:style-name="ce4">
            <text:p>B88C23000900005</text:p>
          </table:table-cell>
          <table:table-cell office:value-type="string" table:style-name="ce4">
            <text:p>22/02/2023</text:p>
          </table:table-cell>
          <table:table-cell office:value-type="currency" office:value="7162" table:style-name="ce5">
            <text:p>7.16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VA MARIA GIOVANNA*Ristoro per il danno economico subito a fronte del calo dei ricavi relativi all'anno 2020 rispetto all'anno 2019*VIA GUIDO VINCON 22</text:p>
          </table:table-cell>
          <table:table-cell office:value-type="string" table:style-name="ce4">
            <text:p>B88I23001220005</text:p>
          </table:table-cell>
          <table:table-cell office:value-type="string" table:style-name="ce4">
            <text:p>24/02/2023</text:p>
          </table:table-cell>
          <table:table-cell office:value-type="currency" office:value="23473" table:style-name="ce5">
            <text:p>23.47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MOVIEROOMS CINEMA MANAGEMENT"**</text:p>
          </table:table-cell>
          <table:table-cell office:value-type="string" table:style-name="ce4">
            <text:p>B38C23004140003</text:p>
          </table:table-cell>
          <table:table-cell office:value-type="string" table:style-name="ce4">
            <text:p>20/02/2024</text:p>
          </table:table-cell>
          <table:table-cell office:value-type="currency" office:value="5000" table:style-name="ce5">
            <text:p>5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ARI ANGELO*Misura a supporto dei processi di creazione e avvio di una nuova attivita' d'impresa*VIA ACHILLE GRANDI 3</text:p>
          </table:table-cell>
          <table:table-cell office:value-type="string" table:style-name="ce4">
            <text:p>B99D23000580005</text:p>
          </table:table-cell>
          <table:table-cell office:value-type="string" table:style-name="ce4">
            <text:p>19/12/2023</text:p>
          </table:table-cell>
          <table:table-cell office:value-type="currency" office:value="1490" table:style-name="ce5">
            <text:p>1.4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JASIN PATHIRANAGE DANISTER SHAYAMIKA*Misura a supporto dei processi di creazione e avvio di una nuova attivita' d'impresa*VIA DEL FONTANILE NUOVO 19</text:p>
          </table:table-cell>
          <table:table-cell office:value-type="string" table:style-name="ce4">
            <text:p>B89D23001030005</text:p>
          </table:table-cell>
          <table:table-cell office:value-type="string" table:style-name="ce4">
            <text:p>19/12/2023</text:p>
          </table:table-cell>
          <table:table-cell office:value-type="currency" office:value="2240" table:style-name="ce5">
            <text:p>2.2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EN BARBERIA DI SAMUEL PERSICHINI*Misura a supporto dei processi di creazione e avvio di una nuova attivita' d'impresa*VIALE DELLA GRANDE MURAGLIA 234/238</text:p>
          </table:table-cell>
          <table:table-cell office:value-type="string" table:style-name="ce4">
            <text:p>B89D23001160005</text:p>
          </table:table-cell>
          <table:table-cell office:value-type="string" table:style-name="ce4">
            <text:p>19/12/2023</text:p>
          </table:table-cell>
          <table:table-cell office:value-type="currency" office:value="2310" table:style-name="ce5">
            <text:p>2.3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O' GUSTO S.R.L.*Misura a supporto dei processi di creazione e avvio di una nuova attivita' d'impresa*VIA DELL ALBARETO 62/70</text:p>
          </table:table-cell>
          <table:table-cell office:value-type="string" table:style-name="ce4">
            <text:p>B89D23001010005</text:p>
          </table:table-cell>
          <table:table-cell office:value-type="string" table:style-name="ce4">
            <text:p>19/12/2023</text:p>
          </table:table-cell>
          <table:table-cell office:value-type="currency" office:value="2320" table:style-name="ce5">
            <text:p>2.3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MOBILI DI VIA DE' BURRO E VIALE O. INDIANO*VIA DE' BURRO' 147*OPERE DI FINITURA EDILE PRESSO LE SEDI DI VIA DE' BURRÒ E V.LE O. INDIANO</text:p>
          </table:table-cell>
          <table:table-cell office:value-type="string" table:style-name="ce4">
            <text:p>B81E23000230005</text:p>
          </table:table-cell>
          <table:table-cell office:value-type="string" table:style-name="ce4">
            <text:p>02/11/2023</text:p>
          </table:table-cell>
          <table:table-cell office:value-type="currency" office:value="59437" table:style-name="ce5">
            <text:p>59.43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NCIPAL RELOCATION COMPANY S.R.L.*Contributi CCIAA <text:s/>di Roma, Voucher PID 2023 - Impresa 4.0*VIA NOMENTANA 525-P.4</text:p>
          </table:table-cell>
          <table:table-cell office:value-type="string" table:style-name="ce4">
            <text:p>B89J230054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ZERO CO2 S.R.L.*Contributi CCIAA <text:s/>di Roma, Voucher PID 2023 - Impresa 4.0*VIA GENOVA 23</text:p>
          </table:table-cell>
          <table:table-cell office:value-type="string" table:style-name="ce4">
            <text:p>B89J23004770003</text:p>
          </table:table-cell>
          <table:table-cell office:value-type="string" table:style-name="ce4">
            <text:p>02/11/2023</text:p>
          </table:table-cell>
          <table:table-cell office:value-type="currency" office:value="2285" table:style-name="ce5">
            <text:p>2.28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IADUESERVIZI SRLS*Misura a supporto dei processi di creazione e avvio di una nuova attivita' d'impresa*VIA SISTINA 121</text:p>
          </table:table-cell>
          <table:table-cell office:value-type="string" table:style-name="ce4">
            <text:p>B89D23000960005</text:p>
          </table:table-cell>
          <table:table-cell office:value-type="string" table:style-name="ce4">
            <text:p>19/12/2023</text:p>
          </table:table-cell>
          <table:table-cell office:value-type="currency" office:value="1770" table:style-name="ce5">
            <text:p>1.7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ETRAVEL S.R.L. <text:s text:c="48"/>STARTUP COSTITU*Contributi CCIAA <text:s/>di Roma, Voucher PID 2023 - Impresa 4.0*VIALE PICO DELLA MIRANDOLA 129</text:p>
          </table:table-cell>
          <table:table-cell office:value-type="string" table:style-name="ce4">
            <text:p>B89J23015200003</text:p>
          </table:table-cell>
          <table:table-cell office:value-type="string" table:style-name="ce4">
            <text:p>21/12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E BREWING S.R.L.*Contributi CCIAA <text:s/>di Roma, Voucher PID 2023 - Impresa 4.0*VIA ENRICO FERMI 11</text:p>
          </table:table-cell>
          <table:table-cell office:value-type="string" table:style-name="ce4">
            <text:p>B19J2300573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ME 1 S.R.L.*Contributi CCIAA <text:s/>di Roma, Voucher PID 2023 - Impresa 4.0*VIA DELLA MAGLIANA 1098</text:p>
          </table:table-cell>
          <table:table-cell office:value-type="string" table:style-name="ce4">
            <text:p>B89J23013970003</text:p>
          </table:table-cell>
          <table:table-cell office:value-type="string" table:style-name="ce4">
            <text:p>21/12/2023</text:p>
          </table:table-cell>
          <table:table-cell office:value-type="currency" office:value="6650" table:style-name="ce5">
            <text:p>6.6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-LIVE SOCIETA' A RESPONSABILITA' LIMITATA*Contributi CCIAA <text:s/>di Roma, Voucher PID 2023 - Impresa 4.0*VIA DELLA GIULIANA 44</text:p>
          </table:table-cell>
          <table:table-cell office:value-type="string" table:style-name="ce4">
            <text:p>B89J230156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MS FARMA GROUP SOCIETA' A RESPONSABILITA' LIMITATA*Contributi CCIAA <text:s/>di Roma, Voucher PID 2023 - Impresa 4.0*VIA PAOLO STOPPA 100</text:p>
          </table:table-cell>
          <table:table-cell office:value-type="string" table:style-name="ce4">
            <text:p>B89J2301578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MNIAWAY S.R.L.*Contributi CCIAA <text:s/>di Roma, Voucher PID 2023 - Impresa 4.0*VIA E.L.CERVA 98</text:p>
          </table:table-cell>
          <table:table-cell office:value-type="string" table:style-name="ce4">
            <text:p>B89J230153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.FI.S. SOCIETA' A RESPONSABILITA' LIMITATA*Contributi CCIAA <text:s/>di Roma, Voucher PID 2023 - Impresa 4.0*VIALE VITTORIO VENETO 66</text:p>
          </table:table-cell>
          <table:table-cell office:value-type="string" table:style-name="ce4">
            <text:p>B89J2301400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AD IMPIANTI SRL*Contributi CCIAA <text:s/>di Roma, Voucher PID 2023 - Impresa 4.0*VIA FEDERIGO VERDINOIS 8</text:p>
          </table:table-cell>
          <table:table-cell office:value-type="string" table:style-name="ce4">
            <text:p>B89J23015380003</text:p>
          </table:table-cell>
          <table:table-cell office:value-type="string" table:style-name="ce4">
            <text:p>21/12/2023</text:p>
          </table:table-cell>
          <table:table-cell office:value-type="currency" office:value="9015" table:style-name="ce5">
            <text:p>9.01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2 ITALIA S.R.L.*Contributi CCIAA <text:s/>di Roma, Voucher PID 2023 - Impresa 4.0*VIA PREDOI 45</text:p>
          </table:table-cell>
          <table:table-cell office:value-type="string" table:style-name="ce4">
            <text:p>B89J23013320003</text:p>
          </table:table-cell>
          <table:table-cell office:value-type="string" table:style-name="ce4">
            <text:p>21/12/2023</text:p>
          </table:table-cell>
          <table:table-cell office:value-type="currency" office:value="6670" table:style-name="ce5">
            <text:p>6.6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IR SRL*Contributi CCIAA <text:s/>di Roma, Voucher PID 2023 - Impresa 4.0*VIA FRANCESCO BARACCA 26/B</text:p>
          </table:table-cell>
          <table:table-cell office:value-type="string" table:style-name="ce4">
            <text:p>B89J230148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IROS GESTIONI S.R.L.*Contributi CCIAA <text:s/>di Roma, Voucher PID 2023 - Impresa 4.0*VIA PONDERANO 75</text:p>
          </table:table-cell>
          <table:table-cell office:value-type="string" table:style-name="ce4">
            <text:p>B89J230144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OR EXPERT RESTAURI DI JUSCA ANTONIA IOANA*Contributi CCIAA <text:s/>di Roma, Voucher PID 2023 - Impresa 4.0*VIA RUMENIA 277/B</text:p>
          </table:table-cell>
          <table:table-cell office:value-type="string" table:style-name="ce4">
            <text:p>B59J230051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BACCHERIA DELL'ANGELO DI LALLI ROBERTO*Contributi CCIAA <text:s/>di Roma, Voucher PID 2023 - Impresa 4.0*VIA SIMONE DE SAINT BON 15</text:p>
          </table:table-cell>
          <table:table-cell office:value-type="string" table:style-name="ce4">
            <text:p>B89J230145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STORAZIONE SERVICES S.R.L.*Contributi CCIAA <text:s/>di Roma, Voucher PID 2023 - Impresa 4.0*VIA GAETANO DONIZETTI 8</text:p>
          </table:table-cell>
          <table:table-cell office:value-type="string" table:style-name="ce4">
            <text:p>B19J2300576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ORK EXPERIENCE SRL <text:s text:c="45"/>ENUNCIABILE ANC*Contributi CCIAA <text:s/>di Roma, Voucher PID 2023 - Impresa 4.0*VIA PALESTRO 28/A30/A</text:p>
          </table:table-cell>
          <table:table-cell office:value-type="string" table:style-name="ce4">
            <text:p>B89J23014410003</text:p>
          </table:table-cell>
          <table:table-cell office:value-type="string" table:style-name="ce4">
            <text:p>21/12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ROMA È DONNA"**</text:p>
          </table:table-cell>
          <table:table-cell office:value-type="string" table:style-name="ce4">
            <text:p>B38C23004120003</text:p>
          </table:table-cell>
          <table:table-cell office:value-type="string" table:style-name="ce4">
            <text:p>20/02/2024</text:p>
          </table:table-cell>
          <table:table-cell office:value-type="currency" office:value="3435" table:style-name="ce5">
            <text:p>3.43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WI-DENTAL*Misura volta a sostenere le imprese del territorio nella fase successiva alla loro costituzione, nello sviluppo della attivita produttiva e nella digitalizzazione e innovazione dei processi aziendali e dei prodotti.*VIA ALESSANDRO CHECCUCCI 35</text:p>
          </table:table-cell>
          <table:table-cell office:value-type="string" table:style-name="ce4">
            <text:p>B88C23004010005</text:p>
          </table:table-cell>
          <table:table-cell office:value-type="string" table:style-name="ce4">
            <text:p>10/10/2023</text:p>
          </table:table-cell>
          <table:table-cell office:value-type="currency" office:value="12948" table:style-name="ce5">
            <text:p>12.94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VA GROUP SOCIETA' A RESPONSABILITA' LIMITATA SEMPLIFICATA*Misura volta a sostenere le imprese del territorio nella fase successiva alla loro costituzione, nello sviluppo della attivita produttiva e nella digitalizzazione e innovazione dei processi aziendali e dei prodotti.*VIA DELLE ROSE 107/109/</text:p>
          </table:table-cell>
          <table:table-cell office:value-type="string" table:style-name="ce4">
            <text:p>B88C23003020005</text:p>
          </table:table-cell>
          <table:table-cell office:value-type="string" table:style-name="ce4">
            <text:p>26/07/2023</text:p>
          </table:table-cell>
          <table:table-cell office:value-type="currency" office:value="13300" table:style-name="ce5">
            <text:p>13.3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'AGENTE IMMOBILIARE: ORIENTAMENTO E SPECIALIZZAZIONE PROFESSIONALE"**</text:p>
          </table:table-cell>
          <table:table-cell office:value-type="string" table:style-name="ce4">
            <text:p>B38C23001750007</text:p>
          </table:table-cell>
          <table:table-cell office:value-type="string" table:style-name="ce4">
            <text:p>15/05/2023</text:p>
          </table:table-cell>
          <table:table-cell office:value-type="currency" office:value="29000" table:style-name="ce5">
            <text:p>29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T.M. - SOCIETA' A RESPONSABILITA' LIMITATA*Misura volta a sostenere le imprese del territorio nella fase successiva alla loro costituzione, nello sviluppo della attivita produttiva e nella digitalizzazione e innovazione dei processi aziendali e dei prodotti.*VIA VALLI 67</text:p>
          </table:table-cell>
          <table:table-cell office:value-type="string" table:style-name="ce4">
            <text:p>B98C23000420005</text:p>
          </table:table-cell>
          <table:table-cell office:value-type="string" table:style-name="ce4">
            <text:p>22/02/2023</text:p>
          </table:table-cell>
          <table:table-cell office:value-type="currency" office:value="7997" table:style-name="ce5">
            <text:p>7.99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GI <text:s/>S.R.L. SEMPLIFICATA*Misura volta a sostenere le imprese del territorio nella fase successiva alla loro costituzione, nello sviluppo della attivita produttiva e nella digitalizzazione e innovazione dei processi aziendali e dei prodotti.*VIA UGO OJETTI 120 122</text:p>
          </table:table-cell>
          <table:table-cell office:value-type="string" table:style-name="ce4">
            <text:p>B88C23001010005</text:p>
          </table:table-cell>
          <table:table-cell office:value-type="string" table:style-name="ce4">
            <text:p>22/02/2023</text:p>
          </table:table-cell>
          <table:table-cell office:value-type="currency" office:value="9578" table:style-name="ce5">
            <text:p>9.57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ECCELLENZA ROMA*TERRITORIO PROVINCIALE DI ROMA*VALORIZZAZIONE DELLE ECCELLENZE PRODUTTIVE DEL TERRITORIO ROMANO</text:p>
          </table:table-cell>
          <table:table-cell office:value-type="string" table:style-name="ce4">
            <text:p>B38H23000500005</text:p>
          </table:table-cell>
          <table:table-cell office:value-type="string" table:style-name="ce4">
            <text:p>04/04/2023</text:p>
          </table:table-cell>
          <table:table-cell office:value-type="currency" office:value="122610" table:style-name="ce5">
            <text:p>122.6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VERO FULVIO*Ristoro per il danno economico subito a fronte del calo dei ricavi relativi all'anno 2020 rispetto all'anno 2019*PIAZZA DEI CONDOTTIERI 37/38</text:p>
          </table:table-cell>
          <table:table-cell office:value-type="string" table:style-name="ce4">
            <text:p>B88I23001100005</text:p>
          </table:table-cell>
          <table:table-cell office:value-type="string" table:style-name="ce4">
            <text:p>24/02/2023</text:p>
          </table:table-cell>
          <table:table-cell office:value-type="currency" office:value="22729" table:style-name="ce5">
            <text:p>22.72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COMUNICARE PER COMPETERE:COMPETENZE, TECNICALITA' E INTERAZIONE SOCIAL, MIX STRATEGICO PER L'AGENTE IMMOBILIARE"**</text:p>
          </table:table-cell>
          <table:table-cell office:value-type="string" table:style-name="ce4">
            <text:p>B38C23000810005</text:p>
          </table:table-cell>
          <table:table-cell office:value-type="string" table:style-name="ce4">
            <text:p>28/02/2023</text:p>
          </table:table-cell>
          <table:table-cell office:value-type="currency" office:value="95000" table:style-name="ce5">
            <text:p>95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STELLA VIOLA SRLS*Misura a supporto dei processi di creazione e avvio di una nuova attivita' d'impresa*VIA BORGOSESIA 25</text:p>
          </table:table-cell>
          <table:table-cell office:value-type="string" table:style-name="ce4">
            <text:p>B89D23000680005</text:p>
          </table:table-cell>
          <table:table-cell office:value-type="string" table:style-name="ce4">
            <text:p>21/09/2023</text:p>
          </table:table-cell>
          <table:table-cell office:value-type="currency" office:value="1540" table:style-name="ce5">
            <text:p>1.5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&amp;T LOGISTIC S.R.L.*Contributi CCIAA <text:s/>di Roma, Voucher PID 2022 - Impresa 4.0*VIA ORTIGARA 3</text:p>
          </table:table-cell>
          <table:table-cell office:value-type="string" table:style-name="ce4">
            <text:p>B89J2300045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MAGINA GROUP SRL*Misura a supporto dei processi di creazione e avvio di una nuova attivita' d'impresa*VIA MARIANNA DIONIGI 17</text:p>
          </table:table-cell>
          <table:table-cell office:value-type="string" table:style-name="ce4">
            <text:p>B89D23000720005</text:p>
          </table:table-cell>
          <table:table-cell office:value-type="string" table:style-name="ce4">
            <text:p>21/09/2023</text:p>
          </table:table-cell>
          <table:table-cell office:value-type="currency" office:value="2870" table:style-name="ce5">
            <text:p>2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ULETTI ECOFORNO CIRCOLARE DI MIRKO MAGNANO*Misura a supporto dei processi di creazione e avvio di una nuova attivita' d'impresa*VIA UMBERTO I 19</text:p>
          </table:table-cell>
          <table:table-cell office:value-type="string" table:style-name="ce4">
            <text:p>B69D23000480005</text:p>
          </table:table-cell>
          <table:table-cell office:value-type="string" table:style-name="ce4">
            <text:p>20/09/2023</text:p>
          </table:table-cell>
          <table:table-cell office:value-type="currency" office:value="1010" table:style-name="ce5">
            <text:p>1.0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OOW DI MARTINA ROMANINI*Misura a supporto dei processi di creazione e avvio di una nuova attivita' d'impresa*VIA CONTIGLIANO 17</text:p>
          </table:table-cell>
          <table:table-cell office:value-type="string" table:style-name="ce4">
            <text:p>B89D23000650005</text:p>
          </table:table-cell>
          <table:table-cell office:value-type="string" table:style-name="ce4">
            <text:p>20/09/2023</text:p>
          </table:table-cell>
          <table:table-cell office:value-type="currency" office:value="810" table:style-name="ce5">
            <text:p>8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TTILLO VITTORIO*Misura a supporto dei processi di creazione e avvio di una nuova attivita' d'impresa*VIA LUNGOTEVERE DANTE 286</text:p>
          </table:table-cell>
          <table:table-cell office:value-type="string" table:style-name="ce4">
            <text:p>B89D23000560005</text:p>
          </table:table-cell>
          <table:table-cell office:value-type="string" table:style-name="ce4">
            <text:p>20/09/2023</text:p>
          </table:table-cell>
          <table:table-cell office:value-type="currency" office:value="470" table:style-name="ce5">
            <text:p>4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STRO5 S.R.L.*Contributi CCIAA <text:s/>di Roma, Voucher PID 2022 - Impresa 4.0*LARGO GIUSEPPE VERATTI <text:s/>37/I</text:p>
          </table:table-cell>
          <table:table-cell office:value-type="string" table:style-name="ce4">
            <text:p>B89J2300041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PTEC S.R.L.*Contributi CCIAA <text:s/>di Roma, Voucher PID 2022 - Impresa 4.0*VIA PORTUENSE 956</text:p>
          </table:table-cell>
          <table:table-cell office:value-type="string" table:style-name="ce4">
            <text:p>B89J2300046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FE 120 ITALIA S.R.L.*Contributi CCIAA <text:s/>di Roma, Voucher PID 2023 - Impresa 4.0*VIALE BRUNO BUOZZI 109</text:p>
          </table:table-cell>
          <table:table-cell office:value-type="string" table:style-name="ce4">
            <text:p>B89J230053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ITOGO SOCIETA' A RESPONSABILITA' LIMITATA SEMPLIFICATA*Misura volta a sostenere le imprese del territorio nella fase successiva alla loro costituzione, nello sviluppo della attivita produttiva e nella digitalizzazione e innovazione dei processi aziendali e dei prodotti.*VIA VIRGILIO RAMPERTI 4/5</text:p>
          </table:table-cell>
          <table:table-cell office:value-type="string" table:style-name="ce4">
            <text:p>B88C23004060005</text:p>
          </table:table-cell>
          <table:table-cell office:value-type="string" table:style-name="ce4">
            <text:p>10/10/2023</text:p>
          </table:table-cell>
          <table:table-cell office:value-type="currency" office:value="14761" table:style-name="ce5">
            <text:p>14.76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SAR - S.R.L.*Misura volta a sostenere le imprese del territorio nella fase successiva alla loro costituzione, nello sviluppo della attivita produttiva e nella digitalizzazione e innovazione dei processi aziendali e dei prodotti.*VIA ADA NEGRI 30</text:p>
          </table:table-cell>
          <table:table-cell office:value-type="string" table:style-name="ce4">
            <text:p>B88C23004070005</text:p>
          </table:table-cell>
          <table:table-cell office:value-type="string" table:style-name="ce4">
            <text:p>10/10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UBEI ANDREA*Contributi CCIAA <text:s/>di Roma, Voucher PID 2023 - Impresa 4.0*VIA DI BOCCEA 314</text:p>
          </table:table-cell>
          <table:table-cell office:value-type="string" table:style-name="ce4">
            <text:p>B89J23013800003</text:p>
          </table:table-cell>
          <table:table-cell office:value-type="string" table:style-name="ce4">
            <text:p>21/12/2023</text:p>
          </table:table-cell>
          <table:table-cell office:value-type="currency" office:value="5810" table:style-name="ce5">
            <text:p>5.8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NOVAGAIN SOCIETA' A RESPONSABILITA LIMITATA START UP INNOVATIVA*Contributi CCIAA <text:s/>di Roma, Voucher PID 2023 - Impresa 4.0*VIA GIOVANNI BATTISTA DE ROSSI 13</text:p>
          </table:table-cell>
          <table:table-cell office:value-type="string" table:style-name="ce4">
            <text:p>B89J230034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ERVA ENGINEERING S.R.L.*Contributi CCIAA <text:s/>di Roma, Voucher PID 2023 - Impresa 4.0*VIALE UMBERTO TUPINI 103</text:p>
          </table:table-cell>
          <table:table-cell office:value-type="string" table:style-name="ce4">
            <text:p>B89J23004880003</text:p>
          </table:table-cell>
          <table:table-cell office:value-type="string" table:style-name="ce4">
            <text:p>02/11/2023</text:p>
          </table:table-cell>
          <table:table-cell office:value-type="currency" office:value="6496" table:style-name="ce5">
            <text:p>6.49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ETACOO S.R.L.*Contributi CCIAA <text:s/>di Roma, Voucher PID 2023 - Impresa 4.0*VIA SAVOIA 84</text:p>
          </table:table-cell>
          <table:table-cell office:value-type="string" table:style-name="ce4">
            <text:p>B89J230149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OSERIO CLAUDIO*Contributi CCIAA <text:s/>di Roma, Voucher PID 2023 - Impresa 4.0*VIA MAR LIBICO 35</text:p>
          </table:table-cell>
          <table:table-cell office:value-type="string" table:style-name="ce4">
            <text:p>B59J23001280003</text:p>
          </table:table-cell>
          <table:table-cell office:value-type="string" table:style-name="ce4">
            <text:p>02/11/2023</text:p>
          </table:table-cell>
          <table:table-cell office:value-type="currency" office:value="4760" table:style-name="ce5">
            <text:p>4.7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DEO HD PLUS S.R.L.S.*Contributi CCIAA <text:s/>di Roma, Voucher PID 2023 - Impresa 4.0*VIA RAFFAELE VIVIANI 33</text:p>
          </table:table-cell>
          <table:table-cell office:value-type="string" table:style-name="ce4">
            <text:p>B89J230148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OREUM S.R.L.*Contributi CCIAA <text:s/>di Roma, Voucher PID 2023 - Impresa 4.0*VIA OLDOFREDI ERCOLE 47</text:p>
          </table:table-cell>
          <table:table-cell office:value-type="string" table:style-name="ce4">
            <text:p>B89J230029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LIMPUS SRLS*Contributi CCIAA <text:s/>di Roma, Voucher PID 2023 - Impresa 4.0*VIA GUIDO CANTINI 4</text:p>
          </table:table-cell>
          <table:table-cell office:value-type="string" table:style-name="ce4">
            <text:p>B89J230056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MBORSO AL VOLO S.R.L.*Contributi CCIAA <text:s/>di Roma, Voucher PID 2023 - Impresa 4.0*VIA OMBRONE 12/C</text:p>
          </table:table-cell>
          <table:table-cell office:value-type="string" table:style-name="ce4">
            <text:p>B89J230029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CCIOLCONO S.R.L.*Contributi CCIAA <text:s/>di Roma, Voucher PID 2023 - Impresa 4.0*VIA DELLE AMAZZONI 37</text:p>
          </table:table-cell>
          <table:table-cell office:value-type="string" table:style-name="ce4">
            <text:p>B89J230137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GELINO AI FORI - SOCIETA' IN NOME COLLETTIVO DI FRANCO GIRALDI E C.*Contributi CCIAA <text:s/>di Roma, Voucher PID 2023 - Impresa 4.0*LARGO CORRADO RICCI 40</text:p>
          </table:table-cell>
          <table:table-cell office:value-type="string" table:style-name="ce4">
            <text:p>B89J230154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MA CONSULTING S.R.L. SEMPLIFICATA*Contributi CCIAA <text:s/>di Roma, Voucher PID 2023 - Impresa 4.0*VIA ERNESTO MAURI 9</text:p>
          </table:table-cell>
          <table:table-cell office:value-type="string" table:style-name="ce4">
            <text:p>B89J23014030003</text:p>
          </table:table-cell>
          <table:table-cell office:value-type="string" table:style-name="ce4">
            <text:p>21/12/2023</text:p>
          </table:table-cell>
          <table:table-cell office:value-type="currency" office:value="3519" table:style-name="ce5">
            <text:p>3.51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IMUTH FILM COMPANY SRLS*Contributi CCIAA <text:s/>di Roma, Voucher PID 2023 - Impresa 4.0*VIA DEI MONTI PARIOLI 28</text:p>
          </table:table-cell>
          <table:table-cell office:value-type="string" table:style-name="ce4">
            <text:p>B89J23015660003</text:p>
          </table:table-cell>
          <table:table-cell office:value-type="string" table:style-name="ce4">
            <text:p>21/12/2023</text:p>
          </table:table-cell>
          <table:table-cell office:value-type="currency" office:value="8586" table:style-name="ce5">
            <text:p>8.58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OSYS COMMUNICATIONS - SOCIETA' A RESPONSABILITA' LIMITATA*Contributi CCIAA <text:s/>di Roma, Voucher PID 2023 - Impresa 4.0*VIA GIOVANNI PAISIELLO 12</text:p>
          </table:table-cell>
          <table:table-cell office:value-type="string" table:style-name="ce4">
            <text:p>B89J230155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ABCSERVIZI SOCIETA' A RESPONSABILITA' LIMITATA <text:s text:c="10"/>SEMPLIFICATA*Contributi CCIAA <text:s/>di Roma, Voucher PID 2023 - Impresa 4.0*VIA OLEVANO ROMANO 188</text:p>
          </table:table-cell>
          <table:table-cell office:value-type="string" table:style-name="ce4">
            <text:p>B89J23005040003</text:p>
          </table:table-cell>
          <table:table-cell office:value-type="string" table:style-name="ce4">
            <text:p>02/11/2023</text:p>
          </table:table-cell>
          <table:table-cell office:value-type="currency" office:value="3150" table:style-name="ce5">
            <text:p>3.1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LONINA SOCIETA' A RESPONSABILITA' LIMITATA*Contributi CCIAA <text:s/>di Roma, Voucher PID 2023 - Impresa 4.0*VIA FORMALEMURA 53</text:p>
          </table:table-cell>
          <table:table-cell office:value-type="string" table:style-name="ce4">
            <text:p>B99J230016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PPY SERVICE DI DOMINCIS TOMMASO*Contributi CCIAA <text:s/>di Roma, Voucher PID 2023 - Impresa 4.0*PIAZZA PASQUALE PAOLI 4/5</text:p>
          </table:table-cell>
          <table:table-cell office:value-type="string" table:style-name="ce4">
            <text:p>B89J230061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AGEMENT SOCIETA' A RESPONSABILITA' LIMITATA, OVVERO ANCHE INSIGLA MANAGEME*Contributi CCIAA <text:s/>di Roma, Voucher PID 2023 - Impresa 4.0*VIALE CASTRENSE 7</text:p>
          </table:table-cell>
          <table:table-cell office:value-type="string" table:style-name="ce4">
            <text:p>B89J230158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RICCI CURBASTRO - S.R.L.*Contributi CCIAA <text:s/>di Roma, Voucher PID 2023 - Impresa 4.0*VIA RICCI CURBASTRO,34</text:p>
          </table:table-cell>
          <table:table-cell office:value-type="string" table:style-name="ce4">
            <text:p>B89J23004950003</text:p>
          </table:table-cell>
          <table:table-cell office:value-type="string" table:style-name="ce4">
            <text:p>02/11/2023</text:p>
          </table:table-cell>
          <table:table-cell office:value-type="currency" office:value="7630" table:style-name="ce5">
            <text:p>7.6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PHIA SOCIETA' COOPERATIVA - IMPRESA SOCIALE*Contributi CCIAA <text:s/>di Roma, Voucher PID 2023 - Impresa 4.0*VIA ALFONSO DI LEGGE 49</text:p>
          </table:table-cell>
          <table:table-cell office:value-type="string" table:style-name="ce4">
            <text:p>B89J230062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TA PROGETTI S.R.L.*Contributi CCIAA <text:s/>di Roma, Voucher PID 2023 - Impresa 4.0*VIA CRISTOFORO COLOMBO 456</text:p>
          </table:table-cell>
          <table:table-cell office:value-type="string" table:style-name="ce4">
            <text:p>B89J2300345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OSIMPLEX - SOCIETA' A RESPONSABILITA' LIMITATA*Contributi CCIAA <text:s/>di Roma, Voucher PID 2023 - Impresa 4.0*VIA DEL PODERE DI SAN GIUSTO 29</text:p>
          </table:table-cell>
          <table:table-cell office:value-type="string" table:style-name="ce4">
            <text:p>B89J230058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LI TRAVEL SRL*Contributi CCIAA <text:s/>di Roma, Voucher PID 2023 - Impresa 4.0*VIA CASSIA 1170</text:p>
          </table:table-cell>
          <table:table-cell office:value-type="string" table:style-name="ce4">
            <text:p>B89J230046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USI DANILO*Contributi CCIAA <text:s/>di Roma, Voucher PID 2023 - Impresa 4.0*LOC VALLE ROTELLE 27</text:p>
          </table:table-cell>
          <table:table-cell office:value-type="string" table:style-name="ce4">
            <text:p>B49J2300818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LICKBANDO S.R.L.*Contributi CCIAA <text:s/>di Roma, Voucher PID 2023 - Impresa 4.0*VIA PANCIATICHI 16/A</text:p>
          </table:table-cell>
          <table:table-cell office:value-type="string" table:style-name="ce4">
            <text:p>B19J230012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 SOLAR O&amp;M - SOCIETA' A RESPONSABILITA' LIMITATA IN BREVE ANCHE BE SOLAR O&amp;M*Contributi CCIAA <text:s/>di Roma, Voucher PID 2023 - Impresa 4.0*VIA DEL PASSO DEL LUPO 32</text:p>
          </table:table-cell>
          <table:table-cell office:value-type="string" table:style-name="ce4">
            <text:p>B89J23013560003</text:p>
          </table:table-cell>
          <table:table-cell office:value-type="string" table:style-name="ce4">
            <text:p>21/12/2023</text:p>
          </table:table-cell>
          <table:table-cell office:value-type="currency" office:value="7427" table:style-name="ce5">
            <text:p>7.42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DIUS SOCIETA' A RESPONSABILITA' LIMITATA*Contributi CCIAA <text:s/>di Roma, Voucher PID 2023 - Impresa 4.0*VIA COSTANZA BAUDANA VACCOLINI 14</text:p>
          </table:table-cell>
          <table:table-cell office:value-type="string" table:style-name="ce4">
            <text:p>B89J230066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MO SRL*Contributi CCIAA <text:s/>di Roma, Voucher PID 2023 - Impresa 4.0*VIA MONTEVIDEO 18</text:p>
          </table:table-cell>
          <table:table-cell office:value-type="string" table:style-name="ce4">
            <text:p>B89J2300365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EMME CAFFE' - SOCIETA' A RESPONSABILITA' LIMITATA SEMPLIFICATA*Contributi CCIAA <text:s/>di Roma, Voucher PID 2023 - Impresa 4.0*VIA SUBLACENSE KM.13,00 SNC</text:p>
          </table:table-cell>
          <table:table-cell office:value-type="string" table:style-name="ce4">
            <text:p>B29J23001200003</text:p>
          </table:table-cell>
          <table:table-cell office:value-type="string" table:style-name="ce4">
            <text:p>02/11/2023</text:p>
          </table:table-cell>
          <table:table-cell office:value-type="currency" office:value="5110" table:style-name="ce5">
            <text:p>5.1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.C.S. BUSINESS CONSULTING SYSTEMS DI LISTO GIOVANNA &amp; C. S.A.S.*Contributi CCIAA <text:s/>di Roma, Voucher PID 2023 - Impresa 4.0*VIA ZOE FONTANA 220</text:p>
          </table:table-cell>
          <table:table-cell office:value-type="string" table:style-name="ce4">
            <text:p>B89J23006520003</text:p>
          </table:table-cell>
          <table:table-cell office:value-type="string" table:style-name="ce4">
            <text:p>02/11/2023</text:p>
          </table:table-cell>
          <table:table-cell office:value-type="currency" office:value="9638" table:style-name="ce5">
            <text:p>9.63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STUDI AREA SUD S.R.L.*Contributi CCIAA <text:s/>di Roma, Voucher PID 2023 - Impresa 4.0*VIA AUGUSTO VALENZIANI 12</text:p>
          </table:table-cell>
          <table:table-cell office:value-type="string" table:style-name="ce4">
            <text:p>B89J230059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102 DISTRIBUTION S.R.L.*Contributi CCIAA <text:s/>di Roma, Voucher PID 2023 - Impresa 4.0*VIA FLAMINIA 441</text:p>
          </table:table-cell>
          <table:table-cell office:value-type="string" table:style-name="ce4">
            <text:p>B89J23015510003</text:p>
          </table:table-cell>
          <table:table-cell office:value-type="string" table:style-name="ce4">
            <text:p>21/12/2023</text:p>
          </table:table-cell>
          <table:table-cell office:value-type="currency" office:value="8820" table:style-name="ce5">
            <text:p>8.8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PLAST 2000 S.A.S. DI MICHELA GODIO*Contributi CCIAA <text:s/>di Roma, Voucher PID 2023 - Impresa 4.0*VIA GIOELE SOLARI 124</text:p>
          </table:table-cell>
          <table:table-cell office:value-type="string" table:style-name="ce4">
            <text:p>B89J230032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O COMUNICAZIONE S.R.L. SEMPLIFICATA*Contributi CCIAA <text:s/>di Roma, Voucher PID 2023 - Impresa 4.0*VIALE PARIOLI 87</text:p>
          </table:table-cell>
          <table:table-cell office:value-type="string" table:style-name="ce4">
            <text:p>B89J23015110003</text:p>
          </table:table-cell>
          <table:table-cell office:value-type="string" table:style-name="ce4">
            <text:p>21/12/2023</text:p>
          </table:table-cell>
          <table:table-cell office:value-type="currency" office:value="4257" table:style-name="ce5">
            <text:p>4.25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CILIDE 1927 - SOCIETA' A RESPONSABILITA' LIMITATA SEMPLIFICATA UNIPERSONALE*Contributi CCIAA <text:s/>di Roma, Voucher PID 2023 - Impresa 4.0*LARGO MONTEDINOVE 4</text:p>
          </table:table-cell>
          <table:table-cell office:value-type="string" table:style-name="ce4">
            <text:p>B89J230042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TOTTICA 1860 - SOCIETA A RESPONSABILITA LIMITATA*Contributi CCIAA <text:s/>di Roma, Voucher PID 2023 - Impresa 4.0*PIAZZA DELLA REPUBBLICA 61</text:p>
          </table:table-cell>
          <table:table-cell office:value-type="string" table:style-name="ce4">
            <text:p>B89J230146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XPO LUCE S.R.L.*Contributi CCIAA <text:s/>di Roma, Voucher PID 2023 - Impresa 4.0*CIRCONVALLAZIONE ORIENTALE 4622/F</text:p>
          </table:table-cell>
          <table:table-cell office:value-type="string" table:style-name="ce4">
            <text:p>B89J230059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ME SERVICE S.R.L.*Contributi CCIAA <text:s/>di Roma, Voucher PID 2023 - Impresa 4.0*VIA DELLE GENZIANE 13/E</text:p>
          </table:table-cell>
          <table:table-cell office:value-type="string" table:style-name="ce4">
            <text:p>B99J23006380003</text:p>
          </table:table-cell>
          <table:table-cell office:value-type="string" table:style-name="ce4">
            <text:p>21/12/2023</text:p>
          </table:table-cell>
          <table:table-cell office:value-type="currency" office:value="6845" table:style-name="ce5">
            <text:p>6.84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YRGOS TRAVEL - SOCIETA' A RESPONSABILITA' LIMITATA*Contributi CCIAA <text:s/>di Roma, Voucher PID 2023 - Impresa 4.0*VIALE SOMALIA 18</text:p>
          </table:table-cell>
          <table:table-cell office:value-type="string" table:style-name="ce4">
            <text:p>B89J23006250003</text:p>
          </table:table-cell>
          <table:table-cell office:value-type="string" table:style-name="ce4">
            <text:p>02/11/2023</text:p>
          </table:table-cell>
          <table:table-cell office:value-type="currency" office:value="8089" table:style-name="ce5">
            <text:p>8.08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BU S.R.L.*Contributi CCIAA <text:s/>di Roma, Voucher PID 2023 - Impresa 4.0*VIA ATENE 27</text:p>
          </table:table-cell>
          <table:table-cell office:value-type="string" table:style-name="ce4">
            <text:p>B89J23004270003</text:p>
          </table:table-cell>
          <table:table-cell office:value-type="string" table:style-name="ce4">
            <text:p>02/11/2023</text:p>
          </table:table-cell>
          <table:table-cell office:value-type="currency" office:value="4900" table:style-name="ce5">
            <text:p>4.9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NECT SRLS*Contributi CCIAA <text:s/>di Roma, Voucher PID 2023 - Impresa 4.0*VIA VALSAVARANCHE 73</text:p>
          </table:table-cell>
          <table:table-cell office:value-type="string" table:style-name="ce4">
            <text:p>B89J23014430003</text:p>
          </table:table-cell>
          <table:table-cell office:value-type="string" table:style-name="ce4">
            <text:p>21/12/2023</text:p>
          </table:table-cell>
          <table:table-cell office:value-type="currency" office:value="2310" table:style-name="ce5">
            <text:p>2.3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LVIANI S.R.L.*Contributi CCIAA <text:s/>di Roma, Voucher PID 2023 - Impresa 4.0*VIA DI FONTE CANORO KM. 5,370</text:p>
          </table:table-cell>
          <table:table-cell office:value-type="string" table:style-name="ce4">
            <text:p>B39J230070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ERICA - SOCIETA' APPALTI E COSTRUZIONI <text:s/>A RESPONSABILITA' <text:s text:c="3"/>LIMITATA*Contributi CCIAA <text:s/>di Roma, Voucher PID 2023 - Impresa 4.0*VIALE ANGELICO 38</text:p>
          </table:table-cell>
          <table:table-cell office:value-type="string" table:style-name="ce4">
            <text:p>B89J23002850003</text:p>
          </table:table-cell>
          <table:table-cell office:value-type="string" table:style-name="ce4">
            <text:p>02/11/2023</text:p>
          </table:table-cell>
          <table:table-cell office:value-type="currency" office:value="10190" table:style-name="ce5">
            <text:p>10.1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ERBOOLE S.R.L.*Contributi CCIAA <text:s/>di Roma, Voucher PID 2023 - Impresa 4.0*VIA MAESTRA 22</text:p>
          </table:table-cell>
          <table:table-cell office:value-type="string" table:style-name="ce4">
            <text:p>B99J23006250003</text:p>
          </table:table-cell>
          <table:table-cell office:value-type="string" table:style-name="ce4">
            <text:p>21/12/2023</text:p>
          </table:table-cell>
          <table:table-cell office:value-type="currency" office:value="9527" table:style-name="ce5">
            <text:p>9.52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DIESSE &amp; PARTNERS SOCIETA' TRA PROFESSIONISTI S.R.L.*Contributi CCIAA <text:s/>di Roma, Voucher PID 2023 - Impresa 4.0*VIA PRENESTINA 380</text:p>
          </table:table-cell>
          <table:table-cell office:value-type="string" table:style-name="ce4">
            <text:p>B89J23014620003</text:p>
          </table:table-cell>
          <table:table-cell office:value-type="string" table:style-name="ce4">
            <text:p>21/12/2023</text:p>
          </table:table-cell>
          <table:table-cell office:value-type="currency" office:value="8697" table:style-name="ce5">
            <text:p>8.69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ISEL <text:s/>SOCIETA A RESPONSABILITA LIMITATA*Contributi CCIAA <text:s/>di Roma, Voucher PID 2023 - Impresa 4.0* CLIVO DI CINNA 196</text:p>
          </table:table-cell>
          <table:table-cell office:value-type="string" table:style-name="ce4">
            <text:p>B89J230135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.IT S.R.L.*Contributi CCIAA <text:s/>di Roma, Voucher PID 2023 - Impresa 4.0*PIAZZA G GIOACCHINO BELLI 2</text:p>
          </table:table-cell>
          <table:table-cell office:value-type="string" table:style-name="ce4">
            <text:p>B89J230136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SA ITALIA S.R.L.*Contributi CCIAA <text:s/>di Roma, Voucher PID 2023 - Impresa 4.0*VIA BENOZZO GOZZOLI 92/A</text:p>
          </table:table-cell>
          <table:table-cell office:value-type="string" table:style-name="ce4">
            <text:p>B89J23015000003</text:p>
          </table:table-cell>
          <table:table-cell office:value-type="string" table:style-name="ce4">
            <text:p>21/12/2023</text:p>
          </table:table-cell>
          <table:table-cell office:value-type="currency" office:value="7197" table:style-name="ce5">
            <text:p>7.19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USSO SANDRO*Contributi CCIAA <text:s/>di Roma, Voucher PID 2023 - Impresa 4.0*VIA GIOVANNI DE CALVI BOX N. 2</text:p>
          </table:table-cell>
          <table:table-cell office:value-type="string" table:style-name="ce4">
            <text:p>B89J23003900003</text:p>
          </table:table-cell>
          <table:table-cell office:value-type="string" table:style-name="ce4">
            <text:p>02/11/2023</text:p>
          </table:table-cell>
          <table:table-cell office:value-type="currency" office:value="9660" table:style-name="ce5">
            <text:p>9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LICLINICO ITALIA <text:s/>SOCIETA' A RESPONSABILITA' LIMITATA*Contributi CCIAA <text:s/>di Roma, Voucher PID 2023 - Impresa 4.0*PIAZZA DEL CAMPIDANO 6</text:p>
          </table:table-cell>
          <table:table-cell office:value-type="string" table:style-name="ce4">
            <text:p>B89J230152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EDITORIALE GANGEMI SOCIETA' A RESPONSABILITA' LIMITATA*Contributi CCIAA <text:s/>di Roma, Voucher PID 2023 - Impresa 4.0*VIA TRINITA' DEI PELLEGRINI 16</text:p>
          </table:table-cell>
          <table:table-cell office:value-type="string" table:style-name="ce4">
            <text:p>B89J230063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.RIZ S.R.L.*Contributi CCIAA <text:s/>di Roma, Voucher PID 2023 - Impresa 4.0*VIA EMILIO FAA DI BRUNO 9/11/13</text:p>
          </table:table-cell>
          <table:table-cell office:value-type="string" table:style-name="ce4">
            <text:p>B89J230046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R SESTA BREAK DI FEDERICA TROMBETTI*Contributi CCIAA <text:s/>di Roma, Voucher PID 2023 - Impresa 4.0*VIA RICCARDO LOMBARDI 2</text:p>
          </table:table-cell>
          <table:table-cell office:value-type="string" table:style-name="ce4">
            <text:p>B19J230012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NSEPIA SOCIETA' A RESPONSABILITA' LIMITATA SEMPLIFICATA*Contributi CCIAA <text:s/>di Roma, Voucher PID 2023 - Impresa 4.0*VIA ALESSANDRO CHECCUCCI 16</text:p>
          </table:table-cell>
          <table:table-cell office:value-type="string" table:style-name="ce4">
            <text:p>B89J23014720003</text:p>
          </table:table-cell>
          <table:table-cell office:value-type="string" table:style-name="ce4">
            <text:p>21/12/2023</text:p>
          </table:table-cell>
          <table:table-cell office:value-type="currency" office:value="6485" table:style-name="ce5">
            <text:p>6.48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SSORI PIU' - S.R.L.*Contributi CCIAA <text:s/>di Roma, Voucher PID 2023 - Impresa 4.0*VIA DEI PRATI FISCALI 275</text:p>
          </table:table-cell>
          <table:table-cell office:value-type="string" table:style-name="ce4">
            <text:p>B89J230151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Y DIGITAL &amp; COMMUNICATION S.R.L.S.*Contributi CCIAA <text:s/>di Roma, Voucher PID 2023 - Impresa 4.0*VIA ATTILIO FRIGGERI 131</text:p>
          </table:table-cell>
          <table:table-cell office:value-type="string" table:style-name="ce4">
            <text:p>B89J23006140003</text:p>
          </table:table-cell>
          <table:table-cell office:value-type="string" table:style-name="ce4">
            <text:p>02/11/2023</text:p>
          </table:table-cell>
          <table:table-cell office:value-type="currency" office:value="9212" table:style-name="ce5">
            <text:p>9.21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GNETTI STAMPAOFFICE - SOCIETA' A RESPONSABILITA' LIMITATA*Contributi CCIAA <text:s/>di Roma, Voucher PID 2023 - Impresa 4.0*PIAZZA GENTILE DA FABRIANO 3</text:p>
          </table:table-cell>
          <table:table-cell office:value-type="string" table:style-name="ce4">
            <text:p>B89J230061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C GEST - SOCIETA' A RESPONSABILITA' LIMITATA*Contributi CCIAA <text:s/>di Roma, Voucher PID 2023 - Impresa 4.0*LARGO GIORGIO MANGANELLI 3</text:p>
          </table:table-cell>
          <table:table-cell office:value-type="string" table:style-name="ce4">
            <text:p>B89J23015650003</text:p>
          </table:table-cell>
          <table:table-cell office:value-type="string" table:style-name="ce4">
            <text:p>21/12/2023</text:p>
          </table:table-cell>
          <table:table-cell office:value-type="currency" office:value="7565" table:style-name="ce5">
            <text:p>7.56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CH'IDEA S.R.L.*Contributi CCIAA <text:s/>di Roma, Voucher PID 2023 - Impresa 4.0*VIA PANTANO 8</text:p>
          </table:table-cell>
          <table:table-cell office:value-type="string" table:style-name="ce4">
            <text:p>B99J230062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JJ BREWERY - SOCIETA' A RESPONSABILITA' LIMITATA*Contributi CCIAA <text:s/>di Roma, Voucher PID 2023 - Impresa 4.0*VIALE ANICIO GALLO 102</text:p>
          </table:table-cell>
          <table:table-cell office:value-type="string" table:style-name="ce4">
            <text:p>B89J23003330003</text:p>
          </table:table-cell>
          <table:table-cell office:value-type="string" table:style-name="ce4">
            <text:p>02/11/2023</text:p>
          </table:table-cell>
          <table:table-cell office:value-type="currency" office:value="7572" table:style-name="ce5">
            <text:p>7.57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KELI CUSTOMER PARTNER <text:s text:c="2"/>SOCIETA' A RESPONSABILITA' LIMITATA*Contributi CCIAA <text:s/>di Roma, Voucher PID 2023 - Impresa 4.0*VIA GIOSUE' CARDUCCI 10</text:p>
          </table:table-cell>
          <table:table-cell office:value-type="string" table:style-name="ce4">
            <text:p>B89J23014180003</text:p>
          </table:table-cell>
          <table:table-cell office:value-type="string" table:style-name="ce4">
            <text:p>21/12/2023</text:p>
          </table:table-cell>
          <table:table-cell office:value-type="currency" office:value="10036" table:style-name="ce5">
            <text:p>10.03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AMANTE S.R.L.*Contributi CCIAA <text:s/>di Roma, Voucher PID 2023 - Impresa 4.0*VIALE PRASSILLA 39B/C</text:p>
          </table:table-cell>
          <table:table-cell office:value-type="string" table:style-name="ce4">
            <text:p>B89J2301385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LATE S.R.L. <text:s text:c="51"/>START-UP COSTIT*Contributi CCIAA <text:s/>di Roma, Voucher PID 2023 - Impresa 4.0*VIA GUGLIELMO STEFANI 10</text:p>
          </table:table-cell>
          <table:table-cell office:value-type="string" table:style-name="ce4">
            <text:p>B89J23003710003</text:p>
          </table:table-cell>
          <table:table-cell office:value-type="string" table:style-name="ce4">
            <text:p>02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XO SYSTEM ITALIA S.R.L.*Contributi CCIAA <text:s/>di Roma, Voucher PID 2023 - Impresa 4.0*VIA GAETANO CIARROCCHI 4</text:p>
          </table:table-cell>
          <table:table-cell office:value-type="string" table:style-name="ce4">
            <text:p>B89J230034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HENTIC ENTERPRISE SOLUTIONS S.R.L.*Contributi CCIAA <text:s/>di Roma, Voucher PID 2023 - Impresa 4.0*VIALE PARIOLI 160</text:p>
          </table:table-cell>
          <table:table-cell office:value-type="string" table:style-name="ce4">
            <text:p>B89J2300289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 POOCK SOCIETA' A RESPONSABILITA' LIMITATA*Contributi CCIAA <text:s/>di Roma, Voucher PID 2023 - Impresa 4.0*VIA PANTANO SNC</text:p>
          </table:table-cell>
          <table:table-cell office:value-type="string" table:style-name="ce4">
            <text:p>B49J23001860003</text:p>
          </table:table-cell>
          <table:table-cell office:value-type="string" table:style-name="ce4">
            <text:p>02/11/2023</text:p>
          </table:table-cell>
          <table:table-cell office:value-type="currency" office:value="4012" table:style-name="ce5">
            <text:p>4.01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RTING S.R.L.*Contributi CCIAA <text:s/>di Roma, Voucher PID 2023 - Impresa 4.0*PIAZZA ANTONIO MANCINI 4</text:p>
          </table:table-cell>
          <table:table-cell office:value-type="string" table:style-name="ce4">
            <text:p>B89J230061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SCHETTI ASSICURAZIONI DI PAOLO BISCHETTI E C. S.A.S.*Contributi CCIAA <text:s/>di Roma, Voucher PID 2023 - Impresa 4.0*VIA SANTA CROCE IN GERUSALEMME 91</text:p>
          </table:table-cell>
          <table:table-cell office:value-type="string" table:style-name="ce4">
            <text:p>B89J230047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ZALONE MOBILI S.R.L.*Contributi CCIAA <text:s/>di Roma, Voucher PID 2023 - Impresa 4.0*VIA TRIONFALE, 8942</text:p>
          </table:table-cell>
          <table:table-cell office:value-type="string" table:style-name="ce4">
            <text:p>B89J23015900003</text:p>
          </table:table-cell>
          <table:table-cell office:value-type="string" table:style-name="ce4">
            <text:p>21/12/2023</text:p>
          </table:table-cell>
          <table:table-cell office:value-type="currency" office:value="9450" table:style-name="ce5">
            <text:p>9.4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VOLVE SOCIETA' A RESPONSABILITA' LIMITATA SEMPLIFICATA*Contributi CCIAA <text:s/>di Roma, Voucher PID 2023 - Impresa 4.0*VIA AURELIA 1311/A</text:p>
          </table:table-cell>
          <table:table-cell office:value-type="string" table:style-name="ce4">
            <text:p>B89J23005730003</text:p>
          </table:table-cell>
          <table:table-cell office:value-type="string" table:style-name="ce4">
            <text:p>02/11/2023</text:p>
          </table:table-cell>
          <table:table-cell office:value-type="currency" office:value="4708" table:style-name="ce5">
            <text:p>4.70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00100 SPORTING CLUB ROMA SSD A R.L.*Contributi CCIAA <text:s/>di Roma, Voucher PID 2023 - Impresa 4.0*PIAZZA AMILCARE ZAMORANI 8</text:p>
          </table:table-cell>
          <table:table-cell office:value-type="string" table:style-name="ce4">
            <text:p>B89J230032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DONTOIATRIA DIGITALE S.R.L.*Contributi CCIAA <text:s/>di Roma, Voucher PID 2023 - Impresa 4.0*VIA BERNARDINO RAMAZZINI 135</text:p>
          </table:table-cell>
          <table:table-cell office:value-type="string" table:style-name="ce4">
            <text:p>B89J23014460003</text:p>
          </table:table-cell>
          <table:table-cell office:value-type="string" table:style-name="ce4">
            <text:p>21/12/2023</text:p>
          </table:table-cell>
          <table:table-cell office:value-type="currency" office:value="3766" table:style-name="ce5">
            <text:p>3.76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HITOFARMA S.R.L.*Contributi CCIAA <text:s/>di Roma, Voucher PID 2023 - Impresa 4.0*VIA ENRICO ORTOLANI 263</text:p>
          </table:table-cell>
          <table:table-cell office:value-type="string" table:style-name="ce4">
            <text:p>B89J230040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ERO S.R.L.*Contributi CCIAA <text:s/>di Roma, Voucher PID 2023 - Impresa 4.0*VIA ARRIGO DAVILA 37</text:p>
          </table:table-cell>
          <table:table-cell office:value-type="string" table:style-name="ce4">
            <text:p>B89J23006450003</text:p>
          </table:table-cell>
          <table:table-cell office:value-type="string" table:style-name="ce4">
            <text:p>02/11/2023</text:p>
          </table:table-cell>
          <table:table-cell office:value-type="currency" office:value="6300" table:style-name="ce5">
            <text:p>6.3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I FOOD S.R.L.*Contributi CCIAA <text:s/>di Roma, Voucher PID 2023 - Impresa 4.0*VIA GIOVANNI MINGAZZINI 24</text:p>
          </table:table-cell>
          <table:table-cell office:value-type="string" table:style-name="ce4">
            <text:p>B89J230147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LVET MOVIE S.R.L.*Contributi CCIAA <text:s/>di Roma, Voucher PID 2023 - Impresa 4.0*VIA DELLE ROSE 78</text:p>
          </table:table-cell>
          <table:table-cell office:value-type="string" table:style-name="ce4">
            <text:p>B89J23005400003</text:p>
          </table:table-cell>
          <table:table-cell office:value-type="string" table:style-name="ce4">
            <text:p>02/11/2023</text:p>
          </table:table-cell>
          <table:table-cell office:value-type="currency" office:value="9793" table:style-name="ce5">
            <text:p>9.79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M.S. S.R.L. DI ANDREA E MONICA*Contributi CCIAA <text:s/>di Roma, Voucher PID 2023 - Impresa 4.0*VIA ANTICOLI CORRADO 33/G</text:p>
          </table:table-cell>
          <table:table-cell office:value-type="string" table:style-name="ce4">
            <text:p>B99J23001750003</text:p>
          </table:table-cell>
          <table:table-cell office:value-type="string" table:style-name="ce4">
            <text:p>02/11/2023</text:p>
          </table:table-cell>
          <table:table-cell office:value-type="currency" office:value="6747" table:style-name="ce5">
            <text:p>6.74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T CAPITAL S.R.L.*Contributi CCIAA <text:s/>di Roma, Voucher PID 2023 - Impresa 4.0*VIA GIOVANNI GASTALDI 42</text:p>
          </table:table-cell>
          <table:table-cell office:value-type="string" table:style-name="ce4">
            <text:p>B89J230149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SERVIZI - SOCIETA' CONSORTILE PER AZIONI*Contributi CCIAA <text:s/>di Roma, Voucher PID 2023 - Impresa 4.0*VIA NOMENTANA 761</text:p>
          </table:table-cell>
          <table:table-cell office:value-type="string" table:style-name="ce4">
            <text:p>B89J23014970003</text:p>
          </table:table-cell>
          <table:table-cell office:value-type="string" table:style-name="ce4">
            <text:p>21/12/2023</text:p>
          </table:table-cell>
          <table:table-cell office:value-type="currency" office:value="6958" table:style-name="ce5">
            <text:p>6.95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STUDI ENTI LOCALI S.P.A.*Contributi CCIAA <text:s/>di Roma, Voucher PID 2023 - Impresa 4.0*VIA DELLA COSTITUENTE 15</text:p>
          </table:table-cell>
          <table:table-cell office:value-type="string" table:style-name="ce4">
            <text:p>B89J23002900003</text:p>
          </table:table-cell>
          <table:table-cell office:value-type="string" table:style-name="ce4">
            <text:p>02/11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THEA RACING S.R.L.*Contributi CCIAA <text:s/>di Roma, Voucher PID 2023 - Impresa 4.0*VIA CANDIA 66</text:p>
          </table:table-cell>
          <table:table-cell office:value-type="string" table:style-name="ce4">
            <text:p>B89J230152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LOUDWISE SOCIETA' A RESPONSABILITA' LIMITATA*Contributi CCIAA <text:s/>di Roma, Voucher PID 2023 - Impresa 4.0*VIA GIOBERTI 54</text:p>
          </table:table-cell>
          <table:table-cell office:value-type="string" table:style-name="ce4">
            <text:p>B89J230033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UOVA <text:s/>SOCIALITA' <text:s/>- <text:s/>SOCIETA' <text:s/>COOPERATIVA SOCIALE - <text:s/>ONLUS*Contributi CCIAA <text:s/>di Roma, Voucher PID 2023 - Impresa 4.0*VIA PIETRO CARTONI 3/3A</text:p>
          </table:table-cell>
          <table:table-cell office:value-type="string" table:style-name="ce4">
            <text:p>B89J230047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LUE LAB S.R.L. SEMPLIFICATA*Contributi CCIAA <text:s/>di Roma, Voucher PID 2023 - Impresa 4.0*VIA ANDREA MILLEVOI 683</text:p>
          </table:table-cell>
          <table:table-cell office:value-type="string" table:style-name="ce4">
            <text:p>B89J23005740003</text:p>
          </table:table-cell>
          <table:table-cell office:value-type="string" table:style-name="ce4">
            <text:p>02/11/2023</text:p>
          </table:table-cell>
          <table:table-cell office:value-type="currency" office:value="7910" table:style-name="ce5">
            <text:p>7.9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GARI SRL*Contributi CCIAA <text:s/>di Roma, Voucher PID 2023 - Impresa 4.0*VIA SANTA MARINELLA 48</text:p>
          </table:table-cell>
          <table:table-cell office:value-type="string" table:style-name="ce4">
            <text:p>B79J23001370003</text:p>
          </table:table-cell>
          <table:table-cell office:value-type="string" table:style-name="ce4">
            <text:p>02/11/2023</text:p>
          </table:table-cell>
          <table:table-cell office:value-type="currency" office:value="9925" table:style-name="ce5">
            <text:p>9.9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AZIO 5 ARREDAMENTI SRL*Contributi CCIAA <text:s/>di Roma, Voucher PID 2022 - Impresa 4.0*VIA ACHERUSIO 5</text:p>
          </table:table-cell>
          <table:table-cell office:value-type="string" table:style-name="ce4">
            <text:p>B89J23000240003</text:p>
          </table:table-cell>
          <table:table-cell office:value-type="string" table:style-name="ce4">
            <text:p>10/01/2023</text:p>
          </table:table-cell>
          <table:table-cell office:value-type="currency" office:value="9856" table:style-name="ce5">
            <text:p>9.85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OCTA S.R.L.*Contributi CCIAA <text:s/>di Roma, Voucher PID 2022 - Impresa 4.0*CORSO D'ITALIA 92</text:p>
          </table:table-cell>
          <table:table-cell office:value-type="string" table:style-name="ce4">
            <text:p>B89J2300031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VATEL SRLS*Misura volta a sostenere le imprese del territorio nella fase successiva alla loro costituzione, nello sviluppo della attivita produttiva e nella digitalizzazione e innovazione dei processi aziendali e dei prodotti.*VIA D G MARIA RUSSOLILLO 38</text:p>
          </table:table-cell>
          <table:table-cell office:value-type="string" table:style-name="ce4">
            <text:p>B88C23003120005</text:p>
          </table:table-cell>
          <table:table-cell office:value-type="string" table:style-name="ce4">
            <text:p>26/07/2023</text:p>
          </table:table-cell>
          <table:table-cell office:value-type="currency" office:value="7036" table:style-name="ce5">
            <text:p>7.03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LEC11 SRL - SOCIETA' TRA PROFESSIONISTI*Misura volta a sostenere le imprese del territorio nella fase successiva alla loro costituzione, nello sviluppo della attivita produttiva e nella digitalizzazione e innovazione dei processi aziendali e dei prodotti.*VIA RAVENNA 11</text:p>
          </table:table-cell>
          <table:table-cell office:value-type="string" table:style-name="ce4">
            <text:p>B88C23003080005</text:p>
          </table:table-cell>
          <table:table-cell office:value-type="string" table:style-name="ce4">
            <text:p>26/07/2023</text:p>
          </table:table-cell>
          <table:table-cell office:value-type="currency" office:value="14266" table:style-name="ce5">
            <text:p>14.26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T.I.C. - IMPIANTI TECNOLOGICI INDUSTRIALI E CIVILI - SOCIETA A RESPONSABILITA*Contributi CCIAA <text:s/>di Roma, Voucher PID 2022 - Impresa 4.0*VIA DEI PISONI 68</text:p>
          </table:table-cell>
          <table:table-cell office:value-type="string" table:style-name="ce4">
            <text:p>B89J2300051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OLLI SOCIETA' A RESPONSABILITA' LIMITATA E IN FORMA ABBREVIATA GIOLLI SRL*Contributi CCIAA <text:s/>di Roma, Voucher PID 2023 - Impresa 4.0*VIA NAZIONALE, 69 69</text:p>
          </table:table-cell>
          <table:table-cell office:value-type="string" table:style-name="ce4">
            <text:p>B89J230062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E BODY KNOWS SOCIETA' A RESPONSABILITA' LIMITATA SEMPLIFICATA*Contributi CCIAA <text:s/>di Roma, Voucher PID 2023 - Impresa 4.0*VIA FILIPPO MEDA 169</text:p>
          </table:table-cell>
          <table:table-cell office:value-type="string" table:style-name="ce4">
            <text:p>B89J230066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TTER ECONOMY S.R.L.*Contributi CCIAA <text:s/>di Roma, Voucher PID 2023 - Impresa 4.0*VIA BEVERINO 6</text:p>
          </table:table-cell>
          <table:table-cell office:value-type="string" table:style-name="ce4">
            <text:p>B89J23003000003</text:p>
          </table:table-cell>
          <table:table-cell office:value-type="string" table:style-name="ce4">
            <text:p>02/11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PRENDO S.R.L.*Contributi CCIAA <text:s/>di Roma, Voucher PID 2023 - Impresa 4.0*VIA TEODORO VALFRE 11</text:p>
          </table:table-cell>
          <table:table-cell office:value-type="string" table:style-name="ce4">
            <text:p>B89J23006180003</text:p>
          </table:table-cell>
          <table:table-cell office:value-type="string" table:style-name="ce4">
            <text:p>02/11/2023</text:p>
          </table:table-cell>
          <table:table-cell office:value-type="currency" office:value="8340" table:style-name="ce5">
            <text:p>8.3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RENDFUL DEVELOPMENT ITALIA S.R.L.*Contributi CCIAA <text:s/>di Roma, Voucher PID 2023 - Impresa 4.0*VIA VINCENZO BELLINI 22</text:p>
          </table:table-cell>
          <table:table-cell office:value-type="string" table:style-name="ce4">
            <text:p>B89J230028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C SECURITY S.R.L.*Contributi CCIAA <text:s/>di Roma, Voucher PID 2023 - Impresa 4.0*VIA GIOVANNI PORZIO SNC</text:p>
          </table:table-cell>
          <table:table-cell office:value-type="string" table:style-name="ce4">
            <text:p>B89J230033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B S.R.L.S.*Contributi CCIAA <text:s/>di Roma, Voucher PID 2023 - Impresa 4.0*VIA PILOZZO 17</text:p>
          </table:table-cell>
          <table:table-cell office:value-type="string" table:style-name="ce4">
            <text:p>B89J230151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MOBILIARE PICENA - SOCIETA A RESPONSABILITA LIMITATA*Contributi CCIAA <text:s/>di Roma, Voucher PID 2023 - Impresa 4.0*VIALE PRASSILLA 39B/C</text:p>
          </table:table-cell>
          <table:table-cell office:value-type="string" table:style-name="ce4">
            <text:p>B89J2301419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LOBAL LEARNING S.R.L.*Contributi CCIAA <text:s/>di Roma, Voucher PID 2023 - Impresa 4.0*VIA DEI GRECI 67</text:p>
          </table:table-cell>
          <table:table-cell office:value-type="string" table:style-name="ce4">
            <text:p>B89J230035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I. APRILIA - S.R.L.*Contributi CCIAA <text:s/>di Roma, Voucher PID 2023 - Impresa 4.0*VIA COPENAGHEN 39</text:p>
          </table:table-cell>
          <table:table-cell office:value-type="string" table:style-name="ce4">
            <text:p>B89J23006380003</text:p>
          </table:table-cell>
          <table:table-cell office:value-type="string" table:style-name="ce4">
            <text:p>02/11/2023</text:p>
          </table:table-cell>
          <table:table-cell office:value-type="currency" office:value="9030" table:style-name="ce5">
            <text:p>9.0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AGEMENT CONSULTING CENTER - SOCIETA' A RESPONSABILITA' LIMITATA <text:s/>IN BREVE M.*Contributi CCIAA <text:s/>di Roma, Voucher PID 2023 - Impresa 4.0*VIA CANCELLIERA 16</text:p>
          </table:table-cell>
          <table:table-cell office:value-type="string" table:style-name="ce4">
            <text:p>B79J23005440003</text:p>
          </table:table-cell>
          <table:table-cell office:value-type="string" table:style-name="ce4">
            <text:p>21/12/2023</text:p>
          </table:table-cell>
          <table:table-cell office:value-type="currency" office:value="6024" table:style-name="ce5">
            <text:p>6.02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EA S.R.L.*Contributi CCIAA <text:s/>di Roma, Voucher PID 2023 - Impresa 4.0*VIA CASILINA 1890/I</text:p>
          </table:table-cell>
          <table:table-cell office:value-type="string" table:style-name="ce4">
            <text:p>B89J23015790003</text:p>
          </table:table-cell>
          <table:table-cell office:value-type="string" table:style-name="ce4">
            <text:p>21/12/2023</text:p>
          </table:table-cell>
          <table:table-cell office:value-type="currency" office:value="9660" table:style-name="ce5">
            <text:p>9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PM S.R.L.S.*Contributi CCIAA <text:s/>di Roma, Voucher PID 2023 - Impresa 4.0*VIA GERACI SICULO 19</text:p>
          </table:table-cell>
          <table:table-cell office:value-type="string" table:style-name="ce4">
            <text:p>B89J230034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DS CUOIO LINCAMAS DI SEZIN TAYANC*Contributi CCIAA <text:s/>di Roma, Voucher PID 2023 - Impresa 4.0*VIA CASILINA KM 51,00 SNC</text:p>
          </table:table-cell>
          <table:table-cell office:value-type="string" table:style-name="ce4">
            <text:p>B59J23001220003</text:p>
          </table:table-cell>
          <table:table-cell office:value-type="string" table:style-name="ce4">
            <text:p>02/11/2023</text:p>
          </table:table-cell>
          <table:table-cell office:value-type="currency" office:value="7350" table:style-name="ce5">
            <text:p>7.3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GEGNERIA PER L'INDUSTRIA SOCIETA' A RESPONSABILITA' LIMITATA <text:s text:c="2"/>IN SIGLA <text:s text:c="2"/>I.P*Contributi CCIAA <text:s/>di Roma, Voucher PID 2023 - Impresa 4.0*PIAZZA ANTONIO MANCINI 4</text:p>
          </table:table-cell>
          <table:table-cell office:value-type="string" table:style-name="ce4">
            <text:p>B89J230057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VYINROSA SOCIETA' A RESPONSABILITA' LIMITATA*Contributi CCIAA <text:s/>di Roma, Voucher PID 2023 - Impresa 4.0*VIA GIUSEPPE FERRARI 2</text:p>
          </table:table-cell>
          <table:table-cell office:value-type="string" table:style-name="ce4">
            <text:p>B89J2301521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GNETTI SOCIETA A RESPONSABILITA LIMITATA*Contributi CCIAA <text:s/>di Roma, Voucher PID 2023 - Impresa 4.0*PIAZZA GENTILE DA FABRIANO 4</text:p>
          </table:table-cell>
          <table:table-cell office:value-type="string" table:style-name="ce4">
            <text:p>B89J230053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IRI SRL*Contributi CCIAA <text:s/>di Roma, Voucher PID 2023 - Impresa 4.0*VIA DI TORRENOVA 72</text:p>
          </table:table-cell>
          <table:table-cell office:value-type="string" table:style-name="ce4">
            <text:p>B89J230032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ZAR CONSULTING S.R.L.*Contributi CCIAA <text:s/>di Roma, Voucher PID 2023 - Impresa 4.0*VIALE PASTEUR 77</text:p>
          </table:table-cell>
          <table:table-cell office:value-type="string" table:style-name="ce4">
            <text:p>B89J23004260003</text:p>
          </table:table-cell>
          <table:table-cell office:value-type="string" table:style-name="ce4">
            <text:p>02/11/2023</text:p>
          </table:table-cell>
          <table:table-cell office:value-type="currency" office:value="7910" table:style-name="ce5">
            <text:p>7.9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ONAPSE <text:s/>S.R.L*Contributi CCIAA <text:s/>di Roma, Voucher PID 2023 - Impresa 4.0*VIA SALARIA 292</text:p>
          </table:table-cell>
          <table:table-cell office:value-type="string" table:style-name="ce4">
            <text:p>B89J230032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A FIORELLO S.R.L.*Contributi CCIAA <text:s/>di Roma, Voucher PID 2023 - Impresa 4.0*VIA ANTONIO BAIAMONTI 10</text:p>
          </table:table-cell>
          <table:table-cell office:value-type="string" table:style-name="ce4">
            <text:p>B89J230033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GA SERVICES S.R.L.*Contributi CCIAA <text:s/>di Roma, Voucher PID 2023 - Impresa 4.0*VIA DELLA MORTELLA 35</text:p>
          </table:table-cell>
          <table:table-cell office:value-type="string" table:style-name="ce4">
            <text:p>B89J230134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OLETTO AL CORSO - S.R.L.*Contributi CCIAA <text:s/>di Roma, Voucher PID 2023 - Impresa 4.0*VIA TRESANA 24 P 2</text:p>
          </table:table-cell>
          <table:table-cell office:value-type="string" table:style-name="ce4">
            <text:p>B89J230039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GREENTECH SOCIETA' A RESPONSABILITA' LIMITATA SEMPLIFICATA*Contributi CCIAA <text:s/>di Roma, Voucher PID 2023 - Impresa 4.0*VIA ROVERETO 7</text:p>
          </table:table-cell>
          <table:table-cell office:value-type="string" table:style-name="ce4">
            <text:p>B89J230039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SPIRATION S.R.L.*Contributi CCIAA <text:s/>di Roma, Voucher PID 2023 - Impresa 4.0*VIA DELLA CROCE 85</text:p>
          </table:table-cell>
          <table:table-cell office:value-type="string" table:style-name="ce4">
            <text:p>B89J230035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GF S.R.L.*Contributi CCIAA <text:s/>di Roma, Voucher PID 2023 - Impresa 4.0*VIALE ETIOPIA 79</text:p>
          </table:table-cell>
          <table:table-cell office:value-type="string" table:style-name="ce4">
            <text:p>B89J230137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F SERVICE S.R.L.*Contributi CCIAA <text:s/>di Roma, Voucher PID 2023 - Impresa 4.0*VIA ALESSANDRO TORLONIA 15/A</text:p>
          </table:table-cell>
          <table:table-cell office:value-type="string" table:style-name="ce4">
            <text:p>B89J23015190003</text:p>
          </table:table-cell>
          <table:table-cell office:value-type="string" table:style-name="ce4">
            <text:p>21/12/2023</text:p>
          </table:table-cell>
          <table:table-cell office:value-type="currency" office:value="6090" table:style-name="ce5">
            <text:p>6.0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LES S.R.L.*Contributi CCIAA <text:s/>di Roma, Voucher PID 2023 - Impresa 4.0*VIA DEL TRIOPIO 5</text:p>
          </table:table-cell>
          <table:table-cell office:value-type="string" table:style-name="ce4">
            <text:p>B89J230137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J'ALMO SRLS*Contributi CCIAA <text:s/>di Roma, Voucher PID 2023 - Impresa 4.0*VIA RICCARDO ZANDONAI 9/11</text:p>
          </table:table-cell>
          <table:table-cell office:value-type="string" table:style-name="ce4">
            <text:p>B89J23006010003</text:p>
          </table:table-cell>
          <table:table-cell office:value-type="string" table:style-name="ce4">
            <text:p>02/11/2023</text:p>
          </table:table-cell>
          <table:table-cell office:value-type="currency" office:value="6703" table:style-name="ce5">
            <text:p>6.70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ECODESIGN DEL PACKAGING"**</text:p>
          </table:table-cell>
          <table:table-cell office:value-type="string" table:style-name="ce4">
            <text:p>B38C2300357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INNOVAZIONE"**</text:p>
          </table:table-cell>
          <table:table-cell office:value-type="string" table:style-name="ce4">
            <text:p>B38C23003840003</text:p>
          </table:table-cell>
          <table:table-cell office:value-type="string" table:style-name="ce4">
            <text:p>13/12/2023</text:p>
          </table:table-cell>
          <table:table-cell office:value-type="currency" office:value="34000" table:style-name="ce5">
            <text:p>34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PECIALE CRISI RUSSIA-UCRAINA - IV EDIZIONE"**</text:p>
          </table:table-cell>
          <table:table-cell office:value-type="string" table:style-name="ce4">
            <text:p>B38C2300351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ROMA RIPARTE DALLA BELLEZZA E DALLO SVAGO"**</text:p>
          </table:table-cell>
          <table:table-cell office:value-type="string" table:style-name="ce4">
            <text:p>B38C2300365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BRAND DEI CASTELLI ROMANI"**</text:p>
          </table:table-cell>
          <table:table-cell office:value-type="string" table:style-name="ce4">
            <text:p>B38C2300372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PREPARAZIONE AI MERCATI INTERNAZIONALI GRAZIE ALLE BUONE PRATICHE SOCIALI PER UNO SVILUPPO SOSTENIBILE"**</text:p>
          </table:table-cell>
          <table:table-cell office:value-type="string" table:style-name="ce4">
            <text:p>B38C2300364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COPAZZO S.A.S. DI GIANLUCA DI PAOLANTONIO*Contributi CCIAA <text:s/>di Roma, Voucher PID 2023 - Impresa 4.0*VIA DEI BANCHI VECCHI 135</text:p>
          </table:table-cell>
          <table:table-cell office:value-type="string" table:style-name="ce4">
            <text:p>B89J2300428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SI LUMINARIE S.R.L.*Contributi CCIAA <text:s/>di Roma, Voucher PID 2023 - Impresa 4.0*VIA PIAVE 19</text:p>
          </table:table-cell>
          <table:table-cell office:value-type="string" table:style-name="ce4">
            <text:p>B89J23005940003</text:p>
          </table:table-cell>
          <table:table-cell office:value-type="string" table:style-name="ce4">
            <text:p>02/11/2023</text:p>
          </table:table-cell>
          <table:table-cell office:value-type="currency" office:value="9186" table:style-name="ce5">
            <text:p>9.18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C SERVIZI S.R.L.*Contributi CCIAA <text:s/>di Roma, Voucher PID 2023 - Impresa 4.0*VIA FOSCO GIACHETTI 124</text:p>
          </table:table-cell>
          <table:table-cell office:value-type="string" table:style-name="ce4">
            <text:p>B89J23014860003</text:p>
          </table:table-cell>
          <table:table-cell office:value-type="string" table:style-name="ce4">
            <text:p>21/12/2023</text:p>
          </table:table-cell>
          <table:table-cell office:value-type="currency" office:value="3325" table:style-name="ce5">
            <text:p>3.3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TELMAN SINGER PALACE HOTEL SOCIETA' A RESPONSABILITA' LIMITATA*Contributi CCIAA <text:s/>di Roma, Voucher PID 2023 - Impresa 4.0*VIA LUTEZIA 11</text:p>
          </table:table-cell>
          <table:table-cell office:value-type="string" table:style-name="ce4">
            <text:p>B89J23015240003</text:p>
          </table:table-cell>
          <table:table-cell office:value-type="string" table:style-name="ce4">
            <text:p>21/12/2023</text:p>
          </table:table-cell>
          <table:table-cell office:value-type="currency" office:value="3500" table:style-name="ce5">
            <text:p>3.5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WATECH SOCIETA' A RESPONSABILITA' LIMITATA*Contributi CCIAA <text:s/>di Roma, Voucher PID 2023 - Impresa 4.0*VIA MARTIRI DELLA LIBERAZIONE 23</text:p>
          </table:table-cell>
          <table:table-cell office:value-type="string" table:style-name="ce4">
            <text:p>B89J23005790003</text:p>
          </table:table-cell>
          <table:table-cell office:value-type="string" table:style-name="ce4">
            <text:p>02/11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CM 2000 SOCIETA' A RESPONSABILITA' LIMITATA*Contributi CCIAA <text:s/>di Roma, Voucher PID 2023 - Impresa 4.0*VIA VACCARECCIA 52</text:p>
          </table:table-cell>
          <table:table-cell office:value-type="string" table:style-name="ce4">
            <text:p>B59J23001240003</text:p>
          </table:table-cell>
          <table:table-cell office:value-type="string" table:style-name="ce4">
            <text:p>02/11/2023</text:p>
          </table:table-cell>
          <table:table-cell office:value-type="currency" office:value="9765" table:style-name="ce5">
            <text:p>9.76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DUS LAB SRL*Contributi CCIAA <text:s/>di Roma, Voucher PID 2023 - Impresa 4.0*CORSO TRIESTE 140</text:p>
          </table:table-cell>
          <table:table-cell office:value-type="string" table:style-name="ce4">
            <text:p>B89J230057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ERONOVE SRL*Contributi CCIAA <text:s/>di Roma, Voucher PID 2023 - Impresa 4.0*VIA ORVIETO 14 R/S</text:p>
          </table:table-cell>
          <table:table-cell office:value-type="string" table:style-name="ce4">
            <text:p>B59J23001290003</text:p>
          </table:table-cell>
          <table:table-cell office:value-type="string" table:style-name="ce4">
            <text:p>02/11/2023</text:p>
          </table:table-cell>
          <table:table-cell office:value-type="currency" office:value="9836" table:style-name="ce5">
            <text:p>9.83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MORO SOCIETA' TRA AVVOCATI A R.L.*Contributi CCIAA <text:s/>di Roma, Voucher PID 2023 - Impresa 4.0*VIALE GIUSTINIANO IMPERATORE 193</text:p>
          </table:table-cell>
          <table:table-cell office:value-type="string" table:style-name="ce4">
            <text:p>B89J230142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COOPERATIVA SOCIALE ANTIGONE*Contributi CCIAA <text:s/>di Roma, Voucher PID 2023 - Impresa 4.0*VIA DELLE AVOCETTE 15</text:p>
          </table:table-cell>
          <table:table-cell office:value-type="string" table:style-name="ce4">
            <text:p>B89J2301482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I 2.0 S.R.L.*Contributi CCIAA <text:s/>di Roma, Voucher PID 2023 - Impresa 4.0*VIA LAURENTINA 289</text:p>
          </table:table-cell>
          <table:table-cell office:value-type="string" table:style-name="ce4">
            <text:p>B89J23015160003</text:p>
          </table:table-cell>
          <table:table-cell office:value-type="string" table:style-name="ce4">
            <text:p>21/12/2023</text:p>
          </table:table-cell>
          <table:table-cell office:value-type="currency" office:value="8130" table:style-name="ce5">
            <text:p>8.1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ISE ROBOTICS - SOCIETA' A RESPONSABILITA' LIMITATA*Contributi CCIAA <text:s/>di Roma, Voucher PID 2023 - Impresa 4.0*VIA ZOE FONTANA 220</text:p>
          </table:table-cell>
          <table:table-cell office:value-type="string" table:style-name="ce4">
            <text:p>B89J23003880003</text:p>
          </table:table-cell>
          <table:table-cell office:value-type="string" table:style-name="ce4">
            <text:p>02/11/2023</text:p>
          </table:table-cell>
          <table:table-cell office:value-type="currency" office:value="9705" table:style-name="ce5">
            <text:p>9.70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PE CONSULTING SOCIETA' COOPERATIVA SOCIALE - (ONLUS)*Contributi CCIAA <text:s/>di Roma, Voucher PID 2023 - Impresa 4.0*VIALE DELL' UNIVERSITA' 11</text:p>
          </table:table-cell>
          <table:table-cell office:value-type="string" table:style-name="ce4">
            <text:p>B89J23003860003</text:p>
          </table:table-cell>
          <table:table-cell office:value-type="string" table:style-name="ce4">
            <text:p>02/11/2023</text:p>
          </table:table-cell>
          <table:table-cell office:value-type="currency" office:value="6987" table:style-name="ce5">
            <text:p>6.98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ASYCATERING <text:s text:c="2"/>SOCIETA' A RESPONSABILITA' LIMITATA*Contributi CCIAA <text:s/>di Roma, Voucher PID 2023 - Impresa 4.0*VIA ALESSIO OLIVIERI 53</text:p>
          </table:table-cell>
          <table:table-cell office:value-type="string" table:style-name="ce4">
            <text:p>B89J230144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AKNE S.R.L.*Contributi CCIAA <text:s/>di Roma, Voucher PID 2023 - Impresa 4.0*VIA EDOARDO D'ONOFRIO 304</text:p>
          </table:table-cell>
          <table:table-cell office:value-type="string" table:style-name="ce4">
            <text:p>B89J23015710003</text:p>
          </table:table-cell>
          <table:table-cell office:value-type="string" table:style-name="ce4">
            <text:p>21/12/2023</text:p>
          </table:table-cell>
          <table:table-cell office:value-type="currency" office:value="7500" table:style-name="ce5">
            <text:p>7.5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TA INFORMATICA SOCIETA A RESPONSABILITA LIMITATA*Contributi CCIAA <text:s/>di Roma, Voucher PID 2023 - Impresa 4.0*VIA TIBURTINA 912</text:p>
          </table:table-cell>
          <table:table-cell office:value-type="string" table:style-name="ce4">
            <text:p>B89J230152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CO LUDOVICI &amp; PARTNERS STP S.R.L.*Contributi CCIAA <text:s/>di Roma, Voucher PID 2023 - Impresa 4.0*VIA PANTANO 8</text:p>
          </table:table-cell>
          <table:table-cell office:value-type="string" table:style-name="ce4">
            <text:p>B99J230064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R.E.A. SANITA' - CENTRO PER LA RICERCA ECONOMICA APPLICATA IN <text:s/>SANITA' S.R.L.*Contributi CCIAA <text:s/>di Roma, Voucher PID 2023 - Impresa 4.0*PIAZZA ANTONIO MANCINI 4</text:p>
          </table:table-cell>
          <table:table-cell office:value-type="string" table:style-name="ce4">
            <text:p>B89J230141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VERSPEED SRL*Contributi CCIAA <text:s/>di Roma, Voucher PID 2023 - Impresa 4.0*VIA PIETRO SANTO BARTOLI 110/112</text:p>
          </table:table-cell>
          <table:table-cell office:value-type="string" table:style-name="ce4">
            <text:p>B89J23014370003</text:p>
          </table:table-cell>
          <table:table-cell office:value-type="string" table:style-name="ce4">
            <text:p>21/12/2023</text:p>
          </table:table-cell>
          <table:table-cell office:value-type="currency" office:value="4848" table:style-name="ce5">
            <text:p>4.84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STICCERIA PATRIZI ARCANGELO &amp; C. S.N.C.*Contributi CCIAA <text:s/>di Roma, Voucher PID 2023 - Impresa 4.0*PIAZZA GIOVANNI BATTISTA GRASSI 6/7/8</text:p>
          </table:table-cell>
          <table:table-cell office:value-type="string" table:style-name="ce4">
            <text:p>B19J230058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ICAL SERVICE ASSISTANCE S.R.L.*Contributi CCIAA <text:s/>di Roma, Voucher PID 2023 - Impresa 4.0*VIA CRISTOFORO COLOMBO 436</text:p>
          </table:table-cell>
          <table:table-cell office:value-type="string" table:style-name="ce4">
            <text:p>B89J23005290003</text:p>
          </table:table-cell>
          <table:table-cell office:value-type="string" table:style-name="ce4">
            <text:p>02/11/2023</text:p>
          </table:table-cell>
          <table:table-cell office:value-type="currency" office:value="7823" table:style-name="ce5">
            <text:p>7.82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61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8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3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2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AVORO E PROFESSIONE: PERCORSI DI ORIENTAMENTO E INSERIMENTO NEL MERCATO DEL LAVORO DELLE IMPRESE COOPERATIVE - II EDIZIONE"**</text:p>
          </table:table-cell>
          <table:table-cell office:value-type="string" table:style-name="ce4">
            <text:p>B38C2300373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GUIDA DELL'ECCELLENZA RURALE: ALLA SCOPERTA DEGLI AGRITURISMI DI ROMA PER IL GIUBILEO 2025**</text:p>
          </table:table-cell>
          <table:table-cell office:value-type="string" table:style-name="ce4">
            <text:p>B38C2300361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UN EXPO VIRTUALE PER L'ARTIGIANATO"**</text:p>
          </table:table-cell>
          <table:table-cell office:value-type="string" table:style-name="ce4">
            <text:p>B38C2300377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SE DI ROMA E PROVINCIA**PROGETTO "SCUOLA, FORMAZIONE E PMI: PERCORSI PRATICI DI ORIENTAMENTO AL LAVORO - IL DIGITALE"**</text:p>
          </table:table-cell>
          <table:table-cell office:value-type="string" table:style-name="ce4">
            <text:p>B38C2300375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CIRCULAR ECONOMY DI FILIERA - II EDIZIONE"**</text:p>
          </table:table-cell>
          <table:table-cell office:value-type="string" table:style-name="ce4">
            <text:p>B38C2300353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GIUBILEO 2025 - OPPORTUNITÀ DI SVILUPPO E RIQUALIFICAZIONE"**</text:p>
          </table:table-cell>
          <table:table-cell office:value-type="string" table:style-name="ce4">
            <text:p>B38C2300393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BON TON E ACCOGLIENZA PER IL GIUBILEO 2025"**</text:p>
          </table:table-cell>
          <table:table-cell office:value-type="string" table:style-name="ce4">
            <text:p>B38C2300381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CNIA**PROGETTO "THE TOURISM FACTOR"**</text:p>
          </table:table-cell>
          <table:table-cell office:value-type="string" table:style-name="ce4">
            <text:p>B38C2300356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OGISTICA SOSTENIBILE - ASSESSMENT ESG DI FILIERA"**</text:p>
          </table:table-cell>
          <table:table-cell office:value-type="string" table:style-name="ce4">
            <text:p>B38C2300355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#CONFUTURE"**</text:p>
          </table:table-cell>
          <table:table-cell office:value-type="string" table:style-name="ce4">
            <text:p>B38C2300378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CNA GLOBAL START UP"**</text:p>
          </table:table-cell>
          <table:table-cell office:value-type="string" table:style-name="ce4">
            <text:p>B38C2300369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CRESCITA VERDE: STRATEGIE DI SVILUPPO SOSTENIBILE PER LE IMPRESE COOPERATIVE"**</text:p>
          </table:table-cell>
          <table:table-cell office:value-type="string" table:style-name="ce4">
            <text:p>B38C23003470003</text:p>
          </table:table-cell>
          <table:table-cell office:value-type="string" table:style-name="ce4">
            <text:p>13/12/2023</text:p>
          </table:table-cell>
          <table:table-cell office:value-type="currency" office:value="39000" table:style-name="ce5">
            <text:p>39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FOOD DIGITAL PASSPORT"**</text:p>
          </table:table-cell>
          <table:table-cell office:value-type="string" table:style-name="ce4">
            <text:p>B38C23003820003</text:p>
          </table:table-cell>
          <table:table-cell office:value-type="string" table:style-name="ce4">
            <text:p>13/12/2023</text:p>
          </table:table-cell>
          <table:table-cell office:value-type="currency" office:value="38000" table:style-name="ce5">
            <text:p>38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EASY PROCUREMENT - II EDIZIONE"**</text:p>
          </table:table-cell>
          <table:table-cell office:value-type="string" table:style-name="ce4">
            <text:p>B38C2300349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I CRITERI ESG E I VANTAGGI PER LE PMI"**</text:p>
          </table:table-cell>
          <table:table-cell office:value-type="string" table:style-name="ce4">
            <text:p>B38C2300374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GIUBILEO 2025: INTEGRARSI PER CRESCERE"**</text:p>
          </table:table-cell>
          <table:table-cell office:value-type="string" table:style-name="ce4">
            <text:p>B38C2300367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TECH4SAFETY"**</text:p>
          </table:table-cell>
          <table:table-cell office:value-type="string" table:style-name="ce4">
            <text:p>B38C2300358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FIRMA DIGITALE DELLE BOTTIGLIE PER LA VERIFICA DI ORIGINALITÀ DEI VINI"**</text:p>
          </table:table-cell>
          <table:table-cell office:value-type="string" table:style-name="ce4">
            <text:p>B38C23004150003</text:p>
          </table:table-cell>
          <table:table-cell office:value-type="string" table:style-name="ce4">
            <text:p>20/02/2024</text:p>
          </table:table-cell>
          <table:table-cell office:value-type="currency" office:value="5000" table:style-name="ce5">
            <text:p>5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GIA S.R.L.*Misura a supporto dei processi di creazione e avvio di una nuova attivita' d'impresa*VIA CAMPI D'ANNIBALE 185</text:p>
          </table:table-cell>
          <table:table-cell office:value-type="string" table:style-name="ce4">
            <text:p>B39D23000790005</text:p>
          </table:table-cell>
          <table:table-cell office:value-type="string" table:style-name="ce4">
            <text:p>19/12/2023</text:p>
          </table:table-cell>
          <table:table-cell office:value-type="currency" office:value="2550" table:style-name="ce5">
            <text:p>2.5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MA SERVICE SRL*Misura a supporto dei processi di creazione e avvio di una nuova attivita' d'impresa*VIA BIAGIO PETROCELLI 226</text:p>
          </table:table-cell>
          <table:table-cell office:value-type="string" table:style-name="ce4">
            <text:p>B89D23000910005</text:p>
          </table:table-cell>
          <table:table-cell office:value-type="string" table:style-name="ce4">
            <text:p>19/12/2023</text:p>
          </table:table-cell>
          <table:table-cell office:value-type="currency" office:value="2940" table:style-name="ce5">
            <text:p>2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LAZIO KM0*Misura a supporto dei processi di creazione e avvio di una nuova attivita' d'impresa*VIA DELLA MAGLIANA 271</text:p>
          </table:table-cell>
          <table:table-cell office:value-type="string" table:style-name="ce4">
            <text:p>B89D23001170005</text:p>
          </table:table-cell>
          <table:table-cell office:value-type="string" table:style-name="ce4">
            <text:p>19/12/2023</text:p>
          </table:table-cell>
          <table:table-cell office:value-type="currency" office:value="2470" table:style-name="ce5">
            <text:p>2.4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GALITECH SOCIETA' COOPERATIVA SOCIALE*Misura a supporto dei processi di creazione e avvio di una nuova attivita' d'impresa*VIA DEI GROTTONI 51</text:p>
          </table:table-cell>
          <table:table-cell office:value-type="string" table:style-name="ce4">
            <text:p>B89D23001040005</text:p>
          </table:table-cell>
          <table:table-cell office:value-type="string" table:style-name="ce4">
            <text:p>19/12/2023</text:p>
          </table:table-cell>
          <table:table-cell office:value-type="currency" office:value="2120" table:style-name="ce5">
            <text:p>2.1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DAS TOUCH SOCIETA' A RESPONSABILITA' LIMITATA*Misura a supporto dei processi di creazione e avvio di una nuova attivita' d'impresa*VIA ARRIGO DAVILA 61</text:p>
          </table:table-cell>
          <table:table-cell office:value-type="string" table:style-name="ce4">
            <text:p>B89D23001070005</text:p>
          </table:table-cell>
          <table:table-cell office:value-type="string" table:style-name="ce4">
            <text:p>19/12/2023</text:p>
          </table:table-cell>
          <table:table-cell office:value-type="currency" office:value="2870" table:style-name="ce5">
            <text:p>2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TNOCHIC DI EMANUELA PLACIDI &amp; C. S.A.S.*Contributi CCIAA <text:s/>di Roma, Voucher PID 2023 - Impresa 4.0*VIA CERVETERI 21B</text:p>
          </table:table-cell>
          <table:table-cell office:value-type="string" table:style-name="ce4">
            <text:p>B89J23014610003</text:p>
          </table:table-cell>
          <table:table-cell office:value-type="string" table:style-name="ce4">
            <text:p>21/12/2023</text:p>
          </table:table-cell>
          <table:table-cell office:value-type="currency" office:value="6013" table:style-name="ce5">
            <text:p>6.01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OD CONFIDENTIAL S.R.L.*Contributi CCIAA <text:s/>di Roma, Voucher PID 2023 - Impresa 4.0*VIA GIUSEPPE PEREGO 58</text:p>
          </table:table-cell>
          <table:table-cell office:value-type="string" table:style-name="ce4">
            <text:p>B89J23013810003</text:p>
          </table:table-cell>
          <table:table-cell office:value-type="string" table:style-name="ce4">
            <text:p>21/12/2023</text:p>
          </table:table-cell>
          <table:table-cell office:value-type="currency" office:value="6790" table:style-name="ce5">
            <text:p>6.7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LVER S.R.L.*Contributi CCIAA <text:s/>di Roma, Voucher PID 2023 - Impresa 4.0*VIA SERGIO I 32</text:p>
          </table:table-cell>
          <table:table-cell office:value-type="string" table:style-name="ce4">
            <text:p>B89J230133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MI ITALIANI S.R.L.*Contributi CCIAA <text:s/>di Roma, Voucher PID 2023 - Impresa 4.0*VIA PAOLO EMILIO 34</text:p>
          </table:table-cell>
          <table:table-cell office:value-type="string" table:style-name="ce4">
            <text:p>B89J23013920003</text:p>
          </table:table-cell>
          <table:table-cell office:value-type="string" table:style-name="ce4">
            <text:p>21/12/2023</text:p>
          </table:table-cell>
          <table:table-cell office:value-type="currency" office:value="7390" table:style-name="ce5">
            <text:p>7.3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IA FENIX S.R.L.*Contributi CCIAA <text:s/>di Roma, Voucher PID 2023 - Impresa 4.0*VIA MARIO FANI 108</text:p>
          </table:table-cell>
          <table:table-cell office:value-type="string" table:style-name="ce4">
            <text:p>B89J230143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EDITO DIRETTO 2.0 AGENZIA IN ATTIVITA' FINANZIARIA - SOCIETA' A RESPONSABILITA*Contributi CCIAA <text:s/>di Roma, Voucher PID 2023 - Impresa 4.0*VIA RIDOLFINO VENUTI 21</text:p>
          </table:table-cell>
          <table:table-cell office:value-type="string" table:style-name="ce4">
            <text:p>B89J230135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ME BY FRAME S.P.A.*Contributi CCIAA <text:s/>di Roma, Voucher PID 2023 - Impresa 4.0*VIA VALADIER 42</text:p>
          </table:table-cell>
          <table:table-cell office:value-type="string" table:style-name="ce4">
            <text:p>B89J23014570003</text:p>
          </table:table-cell>
          <table:table-cell office:value-type="string" table:style-name="ce4">
            <text:p>21/12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MANO DANIELE*Contributi CCIAA <text:s/>di Roma, Voucher PID 2023 - Impresa 4.0*VIALE LUIGI MORETTI 12</text:p>
          </table:table-cell>
          <table:table-cell office:value-type="string" table:style-name="ce4">
            <text:p>B89J23004570003</text:p>
          </table:table-cell>
          <table:table-cell office:value-type="string" table:style-name="ce4">
            <text:p>02/11/2023</text:p>
          </table:table-cell>
          <table:table-cell office:value-type="currency" office:value="5256" table:style-name="ce5">
            <text:p>5.25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CCIONI ALESSANDRO*Misura volta a sostenere le imprese del territorio nella fase successiva alla loro costituzione, nello sviluppo della attivita produttiva e nella digitalizzazione e innovazione dei processi aziendali e dei prodotti.*VIA G.GARIBALDI 53</text:p>
          </table:table-cell>
          <table:table-cell office:value-type="string" table:style-name="ce4">
            <text:p>B88C23000760005</text:p>
          </table:table-cell>
          <table:table-cell office:value-type="string" table:style-name="ce4">
            <text:p>22/02/2023</text:p>
          </table:table-cell>
          <table:table-cell office:value-type="currency" office:value="8327" table:style-name="ce5">
            <text:p>8.32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 EDILIZIA DI ZIMMARI ALBERTO*Misura volta a sostenere le imprese del territorio nella fase successiva alla loro costituzione, nello sviluppo della attivita produttiva e nella digitalizzazione e innovazione dei processi aziendali e dei prodotti.*VIALE RONCHI 20</text:p>
          </table:table-cell>
          <table:table-cell office:value-type="string" table:style-name="ce4">
            <text:p>B88C23001470005</text:p>
          </table:table-cell>
          <table:table-cell office:value-type="string" table:style-name="ce4">
            <text:p>22/02/2023</text:p>
          </table:table-cell>
          <table:table-cell office:value-type="currency" office:value="11705" table:style-name="ce5">
            <text:p>11.70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LA BIO DI ELEONORA ZONZI*Misura volta a sostenere le imprese del territorio nella fase successiva alla loro costituzione, nello sviluppo della attivita produttiva e nella digitalizzazione e innovazione dei processi aziendali e dei prodotti.*VIA DI MONTEVERDE 13</text:p>
          </table:table-cell>
          <table:table-cell office:value-type="string" table:style-name="ce4">
            <text:p>B88C23000940005</text:p>
          </table:table-cell>
          <table:table-cell office:value-type="string" table:style-name="ce4">
            <text:p>22/02/2023</text:p>
          </table:table-cell>
          <table:table-cell office:value-type="currency" office:value="6144" table:style-name="ce5">
            <text:p>6.14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FE PLANT DI CADDEO DANILO*Misura volta a sostenere le imprese del territorio nella fase successiva alla loro costituzione, nello sviluppo della attivita produttiva e nella digitalizzazione e innovazione dei processi aziendali e dei prodotti.*VIA SALARIA 1470</text:p>
          </table:table-cell>
          <table:table-cell office:value-type="string" table:style-name="ce4">
            <text:p>B88C23001070005</text:p>
          </table:table-cell>
          <table:table-cell office:value-type="string" table:style-name="ce4">
            <text:p>22/02/2023</text:p>
          </table:table-cell>
          <table:table-cell office:value-type="currency" office:value="8719" table:style-name="ce5">
            <text:p>8.71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RRI BRUNA*Misura volta a sostenere le imprese del territorio nella fase successiva alla loro costituzione, nello sviluppo della attivita produttiva e nella digitalizzazione e innovazione dei processi aziendali e dei prodotti.*VIALE GIULIO CESARE 59C</text:p>
          </table:table-cell>
          <table:table-cell office:value-type="string" table:style-name="ce4">
            <text:p>B88C23000680005</text:p>
          </table:table-cell>
          <table:table-cell office:value-type="string" table:style-name="ce4">
            <text:p>22/02/2023</text:p>
          </table:table-cell>
          <table:table-cell office:value-type="currency" office:value="11481" table:style-name="ce5">
            <text:p>11.48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GREEN GROWTH: COME IL MARKETING VERDE PUÒ FAR CRESCERE LE PMI DEL TERRITORIO"**</text:p>
          </table:table-cell>
          <table:table-cell office:value-type="string" table:style-name="ce4">
            <text:p>B38C2300180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IENEDILIZIA SRL*Misura volta a sostenere le imprese del territorio nella fase successiva alla loro costituzione, nello sviluppo della attivita produttiva e nella digitalizzazione e innovazione dei processi aziendali e dei prodotti.*VIA NAZIONALE TIBURTINA VALERIA 280</text:p>
          </table:table-cell>
          <table:table-cell office:value-type="string" table:style-name="ce4">
            <text:p>B38C23000660005</text:p>
          </table:table-cell>
          <table:table-cell office:value-type="string" table:style-name="ce4">
            <text:p>22/02/2023</text:p>
          </table:table-cell>
          <table:table-cell office:value-type="currency" office:value="10546" table:style-name="ce5">
            <text:p>10.54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SR MOTO STORE <text:s/>S.R.L.*Misura volta a sostenere le imprese del territorio nella fase successiva alla loro costituzione, nello sviluppo della attivita produttiva e nella digitalizzazione e innovazione dei processi aziendali e dei prodotti.*VIA TRIONFALE 11295/A/B/C/D 11295/A</text:p>
          </table:table-cell>
          <table:table-cell office:value-type="string" table:style-name="ce4">
            <text:p>B88C23001160005</text:p>
          </table:table-cell>
          <table:table-cell office:value-type="string" table:style-name="ce4">
            <text:p>22/02/2023</text:p>
          </table:table-cell>
          <table:table-cell office:value-type="currency" office:value="6156" table:style-name="ce5">
            <text:p>6.15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OASI CELIACA DI FEDERICI ILEANA*Misura volta a sostenere le imprese del territorio nella fase successiva alla loro costituzione, nello sviluppo della attivita produttiva e nella digitalizzazione e innovazione dei processi aziendali e dei prodotti.*VIA TOR DE SCHIAVI 394A</text:p>
          </table:table-cell>
          <table:table-cell office:value-type="string" table:style-name="ce4">
            <text:p>B88C23001310005</text:p>
          </table:table-cell>
          <table:table-cell office:value-type="string" table:style-name="ce4">
            <text:p>22/02/2023</text:p>
          </table:table-cell>
          <table:table-cell office:value-type="currency" office:value="14386" table:style-name="ce5">
            <text:p>14.38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.E.M.I. TEC S.R.L. UNIPERSONALE*Misura volta a sostenere le imprese del territorio nella fase successiva alla loro costituzione, nello sviluppo della attivita produttiva e nella digitalizzazione e innovazione dei processi aziendali e dei prodotti.*VIA DELLE CASE ROSSE 23 A/3</text:p>
          </table:table-cell>
          <table:table-cell office:value-type="string" table:style-name="ce4">
            <text:p>B88C23000710005</text:p>
          </table:table-cell>
          <table:table-cell office:value-type="string" table:style-name="ce4">
            <text:p>22/02/2023</text:p>
          </table:table-cell>
          <table:table-cell office:value-type="currency" office:value="8034" table:style-name="ce5">
            <text:p>8.03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ARAMONTE DEBORA*Contributi CCIAA <text:s/>di Roma, Voucher PID 2022 - Impresa 4.0*VIA ENRICO GIGLIOLI 89/B</text:p>
          </table:table-cell>
          <table:table-cell office:value-type="string" table:style-name="ce4">
            <text:p>B89J2300033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P FILM S.R.L.*Contributi CCIAA <text:s/>di Roma, Voucher PID 2022 - Impresa 4.0*VIA TARANTO 18</text:p>
          </table:table-cell>
          <table:table-cell office:value-type="string" table:style-name="ce4">
            <text:p>B89J2300042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ESI S.R.L.*Misura volta a sostenere le imprese del territorio nella fase successiva alla loro costituzione, nello sviluppo della attivita produttiva e nella digitalizzazione e innovazione dei processi aziendali e dei prodotti.*VIALE TIRRENO 43</text:p>
          </table:table-cell>
          <table:table-cell office:value-type="string" table:style-name="ce4">
            <text:p>B88C23001260005</text:p>
          </table:table-cell>
          <table:table-cell office:value-type="string" table:style-name="ce4">
            <text:p>22/02/2023</text:p>
          </table:table-cell>
          <table:table-cell office:value-type="currency" office:value="14041" table:style-name="ce5">
            <text:p>14.04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JAMA CLUB SSD A.R.L.*Misura volta a sostenere le imprese del territorio nella fase successiva alla loro costituzione, nello sviluppo della attivita produttiva e nella digitalizzazione e innovazione dei processi aziendali e dei prodotti.*VIA DELLA PEDICA 163/A</text:p>
          </table:table-cell>
          <table:table-cell office:value-type="string" table:style-name="ce4">
            <text:p>B88C23001350005</text:p>
          </table:table-cell>
          <table:table-cell office:value-type="string" table:style-name="ce4">
            <text:p>22/02/2023</text:p>
          </table:table-cell>
          <table:table-cell office:value-type="currency" office:value="13232" table:style-name="ce5">
            <text:p>13.23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AIP IMPRESA SOCIALE <text:s/>SOCIETA' A RESPONSABILITA' LIMITATA*Misura volta a sostenere le imprese del territorio nella fase successiva alla loro costituzione, nello sviluppo della attivita produttiva e nella digitalizzazione e innovazione dei processi aziendali e dei prodotti.*VIA ERGISTO BEZZI 23/25</text:p>
          </table:table-cell>
          <table:table-cell office:value-type="string" table:style-name="ce4">
            <text:p>B88C23001360005</text:p>
          </table:table-cell>
          <table:table-cell office:value-type="string" table:style-name="ce4">
            <text:p>22/02/2023</text:p>
          </table:table-cell>
          <table:table-cell office:value-type="currency" office:value="9507" table:style-name="ce5">
            <text:p>9.50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TICA FLAMINIA DI MICHELA ARMELLINI S.A.S.*Misura volta a sostenere le imprese del territorio nella fase successiva alla loro costituzione, nello sviluppo della attivita produttiva e nella digitalizzazione e innovazione dei processi aziendali e dei prodotti.*VIA FLAMINIA 427</text:p>
          </table:table-cell>
          <table:table-cell office:value-type="string" table:style-name="ce4">
            <text:p>B88C23001190005</text:p>
          </table:table-cell>
          <table:table-cell office:value-type="string" table:style-name="ce4">
            <text:p>22/02/2023</text:p>
          </table:table-cell>
          <table:table-cell office:value-type="currency" office:value="10767" table:style-name="ce5">
            <text:p>10.76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GELIKA FILM PRODUCTION S.R.L.*Misura volta a sostenere le imprese del territorio nella fase successiva alla loro costituzione, nello sviluppo della attivita produttiva e nella digitalizzazione e innovazione dei processi aziendali e dei prodotti.*VIA FRATELLI RUSPOLI 2</text:p>
          </table:table-cell>
          <table:table-cell office:value-type="string" table:style-name="ce4">
            <text:p>B88C23000960005</text:p>
          </table:table-cell>
          <table:table-cell office:value-type="string" table:style-name="ce4">
            <text:p>22/02/2023</text:p>
          </table:table-cell>
          <table:table-cell office:value-type="currency" office:value="7906" table:style-name="ce5">
            <text:p>7.90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STARIA DEI CARRACCI S.R.L.*Misura volta a sostenere le imprese del territorio nella fase successiva alla loro costituzione, nello sviluppo della attivita produttiva e nella digitalizzazione e innovazione dei processi aziendali e dei prodotti.*VIA GIUSEPPE SACCONI 2-B</text:p>
          </table:table-cell>
          <table:table-cell office:value-type="string" table:style-name="ce4">
            <text:p>B88C23001150005</text:p>
          </table:table-cell>
          <table:table-cell office:value-type="string" table:style-name="ce4">
            <text:p>22/02/2023</text:p>
          </table:table-cell>
          <table:table-cell office:value-type="currency" office:value="13059" table:style-name="ce5">
            <text:p>13.05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NECITTA' WORLD S.P.A. O PIU' BREVEMENTE CCW S.P.A.*Ristoro per il danno economico subito a fronte del calo dei ricavi relativi all'anno 2020 rispetto all'anno 2019*VIA DI CASTEL ROMANO 200</text:p>
          </table:table-cell>
          <table:table-cell office:value-type="string" table:style-name="ce4">
            <text:p>B88I23001110005</text:p>
          </table:table-cell>
          <table:table-cell office:value-type="string" table:style-name="ce4">
            <text:p>24/02/2023</text:p>
          </table:table-cell>
          <table:table-cell office:value-type="currency" office:value="123060" table:style-name="ce5">
            <text:p>123.0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IZI E IMPIANTI - SOCIETA' A RESPONSABILITA' LIMITATA <text:s text:c="8"/>SEMPLIFICATA*Misura volta a sostenere le imprese del territorio nella fase successiva alla loro costituzione, nello sviluppo della attivita produttiva e nella digitalizzazione e innovazione dei processi aziendali e dei prodotti.*VIA DEI PIOPPI 5</text:p>
          </table:table-cell>
          <table:table-cell office:value-type="string" table:style-name="ce4">
            <text:p>B88C23000890005</text:p>
          </table:table-cell>
          <table:table-cell office:value-type="string" table:style-name="ce4">
            <text:p>22/02/2023</text:p>
          </table:table-cell>
          <table:table-cell office:value-type="currency" office:value="6925" table:style-name="ce5">
            <text:p>6.9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STILLA MARIA*Misura volta a sostenere le imprese del territorio nella fase successiva alla loro costituzione, nello sviluppo della attivita produttiva e nella digitalizzazione e innovazione dei processi aziendali e dei prodotti.*VIA DEI MONTI DI CRETA 35</text:p>
          </table:table-cell>
          <table:table-cell office:value-type="string" table:style-name="ce4">
            <text:p>B88C23001500005</text:p>
          </table:table-cell>
          <table:table-cell office:value-type="string" table:style-name="ce4">
            <text:p>22/02/2023</text:p>
          </table:table-cell>
          <table:table-cell office:value-type="currency" office:value="13233" table:style-name="ce5">
            <text:p>13.23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CCHI GIANLUCA*Misura volta a sostenere le imprese del territorio nella fase successiva alla loro costituzione, nello sviluppo della attivita produttiva e nella digitalizzazione e innovazione dei processi aziendali e dei prodotti.*VIA CONTE DI CARMAGNOLA 26</text:p>
          </table:table-cell>
          <table:table-cell office:value-type="string" table:style-name="ce4">
            <text:p>B88C23001020005</text:p>
          </table:table-cell>
          <table:table-cell office:value-type="string" table:style-name="ce4">
            <text:p>22/02/2023</text:p>
          </table:table-cell>
          <table:table-cell office:value-type="currency" office:value="11425" table:style-name="ce5">
            <text:p>11.4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BBIA E CEMENTO S.R.L.*Misura volta a sostenere le imprese del territorio nella fase successiva alla loro costituzione, nello sviluppo della attivita produttiva e nella digitalizzazione e innovazione dei processi aziendali e dei prodotti.*VIA MONTE SANTO 25</text:p>
          </table:table-cell>
          <table:table-cell office:value-type="string" table:style-name="ce4">
            <text:p>B88C23000720005</text:p>
          </table:table-cell>
          <table:table-cell office:value-type="string" table:style-name="ce4">
            <text:p>22/02/2023</text:p>
          </table:table-cell>
          <table:table-cell office:value-type="currency" office:value="14137" table:style-name="ce5">
            <text:p>14.13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RRE MARINA S.R.L.*Ristoro per il danno economico subito a fronte del calo dei ricavi relativi all'anno 2020 rispetto all'anno 2019*STRADA ACQUA VIVA 6</text:p>
          </table:table-cell>
          <table:table-cell office:value-type="string" table:style-name="ce4">
            <text:p>B28I23001060005</text:p>
          </table:table-cell>
          <table:table-cell office:value-type="string" table:style-name="ce4">
            <text:p>27/02/2023</text:p>
          </table:table-cell>
          <table:table-cell office:value-type="currency" office:value="200000" table:style-name="ce5">
            <text:p>20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RCAR LOGISTICA SOCIETA' A RESPONSABILITA' LIMITATA*Misura volta a sostenere le imprese del territorio nella fase successiva alla loro costituzione, nello sviluppo della attivita produttiva e nella digitalizzazione e innovazione dei processi aziendali e dei prodotti.*VIA DELL'UNIONE 14</text:p>
          </table:table-cell>
          <table:table-cell office:value-type="string" table:style-name="ce4">
            <text:p>B38C23000680005</text:p>
          </table:table-cell>
          <table:table-cell office:value-type="string" table:style-name="ce4">
            <text:p>22/02/2023</text:p>
          </table:table-cell>
          <table:table-cell office:value-type="currency" office:value="15135" table:style-name="ce5">
            <text:p>15.13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S. LOI LUIGI*Misura volta a sostenere le imprese del territorio nella fase successiva alla loro costituzione, nello sviluppo della attivita produttiva e nella digitalizzazione e innovazione dei processi aziendali e dei prodotti.*VIA DOMENICO FRUGIUELE 2</text:p>
          </table:table-cell>
          <table:table-cell office:value-type="string" table:style-name="ce4">
            <text:p>B88C23000980005</text:p>
          </table:table-cell>
          <table:table-cell office:value-type="string" table:style-name="ce4">
            <text:p>22/02/2023</text:p>
          </table:table-cell>
          <table:table-cell office:value-type="currency" office:value="6643" table:style-name="ce5">
            <text:p>6.64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INIO S.R.L.*Misura volta a sostenere le imprese del territorio nella fase successiva alla loro costituzione, nello sviluppo della attivita produttiva e nella digitalizzazione e innovazione dei processi aziendali e dei prodotti.*PIAZZA G. MARCONI 15</text:p>
          </table:table-cell>
          <table:table-cell office:value-type="string" table:style-name="ce4">
            <text:p>B88C23000810005</text:p>
          </table:table-cell>
          <table:table-cell office:value-type="string" table:style-name="ce4">
            <text:p>22/02/2023</text:p>
          </table:table-cell>
          <table:table-cell office:value-type="currency" office:value="5980" table:style-name="ce5">
            <text:p>5.9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ROMA: LA GRANDE BELLEZZA"**</text:p>
          </table:table-cell>
          <table:table-cell office:value-type="string" table:style-name="ce4">
            <text:p>B38C2300149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IBRAI DI ROMA 4.0"**</text:p>
          </table:table-cell>
          <table:table-cell office:value-type="string" table:style-name="ce4">
            <text:p>B38C23001470007</text:p>
          </table:table-cell>
          <table:table-cell office:value-type="string" table:style-name="ce4">
            <text:p>12/05/2023</text:p>
          </table:table-cell>
          <table:table-cell office:value-type="currency" office:value="28000" table:style-name="ce5">
            <text:p>28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'IMPRESA E L'ENERGIA, DA CONSUMER A PROSUMER: LE COMUNITÀ ENERGETICHE RINNOVABILI"**</text:p>
          </table:table-cell>
          <table:table-cell office:value-type="string" table:style-name="ce4">
            <text:p>B38C23001700007</text:p>
          </table:table-cell>
          <table:table-cell office:value-type="string" table:style-name="ce4">
            <text:p>12/05/2023</text:p>
          </table:table-cell>
          <table:table-cell office:value-type="currency" office:value="27000" table:style-name="ce5">
            <text:p>2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COOP IN CLASS: IL MODELLO COOPERATIVO PER LA TRANSIZIONE SCUOLA-LAVORO"**</text:p>
          </table:table-cell>
          <table:table-cell office:value-type="string" table:style-name="ce4">
            <text:p>B38C2300168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IL TURISMO MEDICO-SANITARIO"**</text:p>
          </table:table-cell>
          <table:table-cell office:value-type="string" table:style-name="ce4">
            <text:p>B38C2300171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F 89 S.R.L.S.*Contributi CCIAA <text:s/>di Roma, Voucher PID 2023 - Impresa 4.0*CIRCONVALLAZIONE TRIONFALE 1</text:p>
          </table:table-cell>
          <table:table-cell office:value-type="string" table:style-name="ce4">
            <text:p>B89J230142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STERCOPY GROUP S.R.L.*Contributi CCIAA <text:s/>di Roma, Voucher PID 2023 - Impresa 4.0*PIAZZA FERNANDO DE LUCIA 60</text:p>
          </table:table-cell>
          <table:table-cell office:value-type="string" table:style-name="ce4">
            <text:p>B89J230031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MS ME SOCIETA' A RESPONSABILITA' LIMITATA SEMPLIFICATA*Contributi CCIAA <text:s/>di Roma, Voucher PID 2023 - Impresa 4.0*VIA DOBERDO' 12</text:p>
          </table:table-cell>
          <table:table-cell office:value-type="string" table:style-name="ce4">
            <text:p>B19J2300586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IWII S.R.L.*Contributi CCIAA <text:s/>di Roma, Voucher PID 2023 - Impresa 4.0*VIA LAMARO VINCENZO 13</text:p>
          </table:table-cell>
          <table:table-cell office:value-type="string" table:style-name="ce4">
            <text:p>B89J230136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UNA RETE ECO-FRIENDLY PER I B&amp;B ROMANI**</text:p>
          </table:table-cell>
          <table:table-cell office:value-type="string" table:style-name="ce4">
            <text:p>B38C23004170003</text:p>
          </table:table-cell>
          <table:table-cell office:value-type="string" table:style-name="ce4">
            <text:p>10/05/2024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PPIA PANNA DI SALVAGNI STEFANO E C. S.A.S.*Contributi CCIAA <text:s/>di Roma, Voucher PID 2023 - Impresa 4.0*VIA SEGGIANO 61</text:p>
          </table:table-cell>
          <table:table-cell office:value-type="string" table:style-name="ce4">
            <text:p>B89J23005810003</text:p>
          </table:table-cell>
          <table:table-cell office:value-type="string" table:style-name="ce4">
            <text:p>02/11/2023</text:p>
          </table:table-cell>
          <table:table-cell office:value-type="currency" office:value="8925" table:style-name="ce5">
            <text:p>8.9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CHI.GIA - S.R.L.*Contributi CCIAA <text:s/>di Roma, Voucher PID 2023 - Impresa 4.0*VIA MASSIMI 154</text:p>
          </table:table-cell>
          <table:table-cell office:value-type="string" table:style-name="ce4">
            <text:p>B89J230028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IDE SHOT STUDIO S.R.L.*Contributi CCIAA <text:s/>di Roma, Voucher PID 2023 - Impresa 4.0*VIA FRATELLI RUSPOLI 8</text:p>
          </table:table-cell>
          <table:table-cell office:value-type="string" table:style-name="ce4">
            <text:p>B89J230029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EFANO D'ADDINO - E-COMMERCE*Contributi CCIAA <text:s/>di Roma, Voucher PID 2023 - Impresa 4.0*VIA CUTIGLIANO N.15</text:p>
          </table:table-cell>
          <table:table-cell office:value-type="string" table:style-name="ce4">
            <text:p>B89J2300551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FAGA S.R.L.*Contributi CCIAA <text:s/>di Roma, Voucher PID 2023 - Impresa 4.0*VIA FEDERICO NANSEN 88</text:p>
          </table:table-cell>
          <table:table-cell office:value-type="string" table:style-name="ce4">
            <text:p>B89J23004420003</text:p>
          </table:table-cell>
          <table:table-cell office:value-type="string" table:style-name="ce4">
            <text:p>02/11/2023</text:p>
          </table:table-cell>
          <table:table-cell office:value-type="currency" office:value="5802" table:style-name="ce5">
            <text:p>5.80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NGA ITALIA S.R.L.*Contributi CCIAA <text:s/>di Roma, Voucher PID 2023 - Impresa 4.0*VIA DEL MARE 38/A</text:p>
          </table:table-cell>
          <table:table-cell office:value-type="string" table:style-name="ce4">
            <text:p>B59J230051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.A.C.T. S.R.L. <text:s text:c="49"/>START-UP COSTIT*Contributi CCIAA <text:s/>di Roma, Voucher PID 2023 - Impresa 4.0*VIA AMBROGIO TRAVERSARI 72</text:p>
          </table:table-cell>
          <table:table-cell office:value-type="string" table:style-name="ce4">
            <text:p>B89J230043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QF AGRICOLA S.P.A.*Contributi CCIAA <text:s/>di Roma, Voucher PID 2023 - Impresa 4.0*LARGO LUIGI ANTONELLI 10</text:p>
          </table:table-cell>
          <table:table-cell office:value-type="string" table:style-name="ce4">
            <text:p>B89J230145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VOD S.R.L.S.*Contributi CCIAA <text:s/>di Roma, Voucher PID 2023 - Impresa 4.0*CIRCONVALLAZIONE CLODIA 163/167</text:p>
          </table:table-cell>
          <table:table-cell office:value-type="string" table:style-name="ce4">
            <text:p>B89J230065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COMMERCIALE D AVINO DI D AVINO GIOVANNI E SPERA ANNA - S.N.C.*Contributi CCIAA <text:s/>di Roma, Voucher PID 2023 - Impresa 4.0*VIA FRANCESCO BARACCA 33</text:p>
          </table:table-cell>
          <table:table-cell office:value-type="string" table:style-name="ce4">
            <text:p>B89J230139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CEANO SRL*Contributi CCIAA <text:s/>di Roma, Voucher PID 2023 - Impresa 4.0*VIA COLA DI RIENZO 28</text:p>
          </table:table-cell>
          <table:table-cell office:value-type="string" table:style-name="ce4">
            <text:p>B89J23013890003</text:p>
          </table:table-cell>
          <table:table-cell office:value-type="string" table:style-name="ce4">
            <text:p>21/12/2023</text:p>
          </table:table-cell>
          <table:table-cell office:value-type="currency" office:value="2144" table:style-name="ce5">
            <text:p>2.14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FTER - S.R.L.*Contributi CCIAA <text:s/>di Roma, Voucher PID 2023 - Impresa 4.0*VIALE DEL VIGNOLA, 61</text:p>
          </table:table-cell>
          <table:table-cell office:value-type="string" table:style-name="ce4">
            <text:p>B89J230145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L APE S.R.L.*Contributi CCIAA <text:s/>di Roma, Voucher PID 2023 - Impresa 4.0*VIA AOSTA 4</text:p>
          </table:table-cell>
          <table:table-cell office:value-type="string" table:style-name="ce4">
            <text:p>B89J230031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MECI CONSULTING S.R.L.S.*Contributi CCIAA <text:s/>di Roma, Voucher PID 2023 - Impresa 4.0*LARGO SOMALIA 67</text:p>
          </table:table-cell>
          <table:table-cell office:value-type="string" table:style-name="ce4">
            <text:p>B89J230148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LENTFORM SOCIETA' PER AZIONI*Contributi CCIAA <text:s/>di Roma, Voucher PID 2023 - Impresa 4.0*VIA ANGELO BARGONI 8</text:p>
          </table:table-cell>
          <table:table-cell office:value-type="string" table:style-name="ce4">
            <text:p>B89J230058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GRA SERVIZI S.R.L.*Contributi CCIAA <text:s/>di Roma, Voucher PID 2023 - Impresa 4.0*VIA DEL SERAFICO 90</text:p>
          </table:table-cell>
          <table:table-cell office:value-type="string" table:style-name="ce4">
            <text:p>B89J230040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2K - SOCIETA' A RESPONSABILITA' LIMITATA SOCIETA' BENEFIT*Contributi CCIAA <text:s/>di Roma, Voucher PID 2023 - Impresa 4.0*PIAZZA ALESSANDRO VOLTA 44</text:p>
          </table:table-cell>
          <table:table-cell office:value-type="string" table:style-name="ce4">
            <text:p>B19J230013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'AVINO SPOSE S.R.L.*Contributi CCIAA <text:s/>di Roma, Voucher PID 2023 - Impresa 4.0*VIA MURA DEI FRANCESI, 136/138/140</text:p>
          </table:table-cell>
          <table:table-cell office:value-type="string" table:style-name="ce4">
            <text:p>B89J230155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TABOLICS S.R.L.*Contributi CCIAA <text:s/>di Roma, Voucher PID 2023 - Impresa 4.0*CIRCONVALLAZIONE OSTIENSE 229</text:p>
          </table:table-cell>
          <table:table-cell office:value-type="string" table:style-name="ce4">
            <text:p>B89J230046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SANA CLUB SOCIETA' SPORTIVA DILETTANTISTICA A R.L.*Contributi CCIAA <text:s/>di Roma, Voucher PID 2023 - Impresa 4.0*VIA DEI FAGNANI 10</text:p>
          </table:table-cell>
          <table:table-cell office:value-type="string" table:style-name="ce4">
            <text:p>B89J230041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FARMACIE IGEA S.R.L.*Contributi CCIAA <text:s/>di Roma, Voucher PID 2023 - Impresa 4.0*LARGO CERVINIA 23</text:p>
          </table:table-cell>
          <table:table-cell office:value-type="string" table:style-name="ce4">
            <text:p>B89J230041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MILY WORLD S.R.L.*Contributi CCIAA <text:s/>di Roma, Voucher PID 2023 - Impresa 4.0*VIA CORTE DEI MESAGNESI 30</text:p>
          </table:table-cell>
          <table:table-cell office:value-type="string" table:style-name="ce4">
            <text:p>B89J23014130003</text:p>
          </table:table-cell>
          <table:table-cell office:value-type="string" table:style-name="ce4">
            <text:p>21/12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EST SOCIETA' A RESPONSABILITA' LIMITATA SEMPLIFICATA*Contributi CCIAA <text:s/>di Roma, Voucher PID 2023 - Impresa 4.0*VIA PAOLO MEDOLAGHI 46/48</text:p>
          </table:table-cell>
          <table:table-cell office:value-type="string" table:style-name="ce4">
            <text:p>B89J23015530003</text:p>
          </table:table-cell>
          <table:table-cell office:value-type="string" table:style-name="ce4">
            <text:p>21/12/2023</text:p>
          </table:table-cell>
          <table:table-cell office:value-type="currency" office:value="9870" table:style-name="ce5">
            <text:p>9.8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VIRES - SOCIETA' COOPERATIVA*Contributi CCIAA <text:s/>di Roma, Voucher PID 2023 - Impresa 4.0*VIA BEVERINO 6</text:p>
          </table:table-cell>
          <table:table-cell office:value-type="string" table:style-name="ce4">
            <text:p>B89J2300524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 TEAM IMMOBILIARE SOCIETA' A RESPONSABILITA' LIMITATA*Contributi CCIAA <text:s/>di Roma, Voucher PID 2023 - Impresa 4.0*VIA PAOLO EMILIO 20</text:p>
          </table:table-cell>
          <table:table-cell office:value-type="string" table:style-name="ce4">
            <text:p>B89J230149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JENIA SOCIETA' COOPERATIVA SOCIALE*Contributi CCIAA <text:s/>di Roma, Voucher PID 2023 - Impresa 4.0*VIA CASALI INTERNI 56</text:p>
          </table:table-cell>
          <table:table-cell office:value-type="string" table:style-name="ce4">
            <text:p>B89J230040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B DESIGN S.R.L.*Contributi CCIAA <text:s/>di Roma, Voucher PID 2023 - Impresa 4.0*PIAZZA DI SAN PANTALEO 3</text:p>
          </table:table-cell>
          <table:table-cell office:value-type="string" table:style-name="ce4">
            <text:p>B89J230048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NCELLIERI MEDICAL S.R.L.*Contributi CCIAA <text:s/>di Roma, Voucher PID 2023 - Impresa 4.0*VIA APPIA NUOVA 113</text:p>
          </table:table-cell>
          <table:table-cell office:value-type="string" table:style-name="ce4">
            <text:p>B89J230037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JOBTRAY S.R.L.*Contributi CCIAA <text:s/>di Roma, Voucher PID 2023 - Impresa 4.0*VIALE LENIN 26</text:p>
          </table:table-cell>
          <table:table-cell office:value-type="string" table:style-name="ce4">
            <text:p>B59J230013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STNET DI D'ALBERTI ALESSANDRO*Contributi CCIAA <text:s/>di Roma, Voucher PID 2023 - Impresa 4.0*VIA DI VILLA ZINGONE 23</text:p>
          </table:table-cell>
          <table:table-cell office:value-type="string" table:style-name="ce4">
            <text:p>B89J230028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SPIGA - SOCIETA A RESPONSABILITA LIMITATA*Contributi CCIAA <text:s/>di Roma, Voucher PID 2023 - Impresa 4.0*LARGO PIETRO VASSALLETTO 6</text:p>
          </table:table-cell>
          <table:table-cell office:value-type="string" table:style-name="ce4">
            <text:p>B89J23015690003</text:p>
          </table:table-cell>
          <table:table-cell office:value-type="string" table:style-name="ce4">
            <text:p>21/12/2023</text:p>
          </table:table-cell>
          <table:table-cell office:value-type="currency" office:value="4541" table:style-name="ce5">
            <text:p>4.54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SPORTIVA DILETTANTISTICA RENATO COSTANTINI A <text:s text:c="11"/>RESPONSABILITA'*Contributi CCIAA <text:s/>di Roma, Voucher PID 2023 - Impresa 4.0*VIA OFFANENGO 68</text:p>
          </table:table-cell>
          <table:table-cell office:value-type="string" table:style-name="ce4">
            <text:p>B89J230138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G CONSULTING S.R.L.*Contributi CCIAA <text:s/>di Roma, Voucher PID 2023 - Impresa 4.0*VIA VERBANIA 14</text:p>
          </table:table-cell>
          <table:table-cell office:value-type="string" table:style-name="ce4">
            <text:p>B89J230064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LAB LABORATORIO DELLA FELICITA' S.R.L. SOCIETA' BENEFIT*Contributi CCIAA <text:s/>di Roma, Voucher PID 2023 - Impresa 4.0*VIA SABOTINO 2</text:p>
          </table:table-cell>
          <table:table-cell office:value-type="string" table:style-name="ce4">
            <text:p>B89J23015620003</text:p>
          </table:table-cell>
          <table:table-cell office:value-type="string" table:style-name="ce4">
            <text:p>21/12/2023</text:p>
          </table:table-cell>
          <table:table-cell office:value-type="currency" office:value="9450" table:style-name="ce5">
            <text:p>9.4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RAMENTI DINAMICI S.R.L.*Contributi CCIAA <text:s/>di Roma, Voucher PID 2023 - Impresa 4.0*VIA TOPINO 35</text:p>
          </table:table-cell>
          <table:table-cell office:value-type="string" table:style-name="ce4">
            <text:p>B89J23006210003</text:p>
          </table:table-cell>
          <table:table-cell office:value-type="string" table:style-name="ce4">
            <text:p>02/11/2023</text:p>
          </table:table-cell>
          <table:table-cell office:value-type="currency" office:value="4200" table:style-name="ce5">
            <text:p>4.2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MON - S.R.L. UNIPERSONALE*Contributi CCIAA <text:s/>di Roma, Voucher PID 2023 - Impresa 4.0*VIA FEZZAN 39</text:p>
          </table:table-cell>
          <table:table-cell office:value-type="string" table:style-name="ce4">
            <text:p>B89J230156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VERPRESS MEDIA SRL*Contributi CCIAA <text:s/>di Roma, Voucher PID 2023 - Impresa 4.0*VIA LATINA 57</text:p>
          </table:table-cell>
          <table:table-cell office:value-type="string" table:style-name="ce4">
            <text:p>B89J2300610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MULTIMEDIA SOCIETA' A RESPONSABILITA' LIMITATA*Contributi CCIAA <text:s/>di Roma, Voucher PID 2023 - Impresa 4.0*VIA BARBACANA 39</text:p>
          </table:table-cell>
          <table:table-cell office:value-type="string" table:style-name="ce4">
            <text:p>B89J230140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SE ADV S.R.L.*Contributi CCIAA <text:s/>di Roma, Voucher PID 2023 - Impresa 4.0*VIA FRANCESCO CARRARA 24</text:p>
          </table:table-cell>
          <table:table-cell office:value-type="string" table:style-name="ce4">
            <text:p>B89J23003520003</text:p>
          </table:table-cell>
          <table:table-cell office:value-type="string" table:style-name="ce4">
            <text:p>02/11/2023</text:p>
          </table:table-cell>
          <table:table-cell office:value-type="currency" office:value="6720" table:style-name="ce5">
            <text:p>6.7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AICI ITALIA SOCIETA' A RESPONSABILITA' LIMITATA*Contributi CCIAA <text:s/>di Roma, Voucher PID 2023 - Impresa 4.0*PIAZZA BRUNO BUOZZI 1</text:p>
          </table:table-cell>
          <table:table-cell office:value-type="string" table:style-name="ce4">
            <text:p>B79J230054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ARATO CASE S.R.L.*Contributi CCIAA <text:s/>di Roma, Voucher PID 2023 - Impresa 4.0*PIAZZALE DELLE BELLE ARTI 2</text:p>
          </table:table-cell>
          <table:table-cell office:value-type="string" table:style-name="ce4">
            <text:p>B89J23015300003</text:p>
          </table:table-cell>
          <table:table-cell office:value-type="string" table:style-name="ce4">
            <text:p>21/12/2023</text:p>
          </table:table-cell>
          <table:table-cell office:value-type="currency" office:value="6958" table:style-name="ce5">
            <text:p>6.95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E PIRANESI EXPERIENCE SRL*Contributi CCIAA <text:s/>di Roma, Voucher PID 2023 - Impresa 4.0*VIA BARI 73</text:p>
          </table:table-cell>
          <table:table-cell office:value-type="string" table:style-name="ce4">
            <text:p>B89J23004910003</text:p>
          </table:table-cell>
          <table:table-cell office:value-type="string" table:style-name="ce4">
            <text:p>02/11/2023</text:p>
          </table:table-cell>
          <table:table-cell office:value-type="currency" office:value="9555" table:style-name="ce5">
            <text:p>9.55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LLNOVATIONS SRL*Contributi CCIAA <text:s/>di Roma, Voucher PID 2023 - Impresa 4.0*VIA TRESANA 24</text:p>
          </table:table-cell>
          <table:table-cell office:value-type="string" table:style-name="ce4">
            <text:p>B89J23004440003</text:p>
          </table:table-cell>
          <table:table-cell office:value-type="string" table:style-name="ce4">
            <text:p>02/11/2023</text:p>
          </table:table-cell>
          <table:table-cell office:value-type="currency" office:value="3360" table:style-name="ce5">
            <text:p>3.3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CHNO - SOCIETA' A RESPONSABILITA' LIMITATA*Contributi CCIAA <text:s/>di Roma, Voucher PID 2023 - Impresa 4.0*VIA BOVA 11</text:p>
          </table:table-cell>
          <table:table-cell office:value-type="string" table:style-name="ce4">
            <text:p>B89J23003010003</text:p>
          </table:table-cell>
          <table:table-cell office:value-type="string" table:style-name="ce4">
            <text:p>02/11/2023</text:p>
          </table:table-cell>
          <table:table-cell office:value-type="currency" office:value="9569" table:style-name="ce5">
            <text:p>9.56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NOCK ON WOOD SOCIETA' A RESPONSABILITA' LIMITATA*Contributi CCIAA <text:s/>di Roma, Voucher PID 2023 - Impresa 4.0*VIA GIUSEPPE PARTINI 45</text:p>
          </table:table-cell>
          <table:table-cell office:value-type="string" table:style-name="ce4">
            <text:p>B89J23013330003</text:p>
          </table:table-cell>
          <table:table-cell office:value-type="string" table:style-name="ce4">
            <text:p>21/12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FF S.R.L.*Contributi CCIAA <text:s/>di Roma, Voucher PID 2023 - Impresa 4.0*VIA DELLA PISANA 475</text:p>
          </table:table-cell>
          <table:table-cell office:value-type="string" table:style-name="ce4">
            <text:p>B89J230145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LAN COMMUNICATION SOCIETA' A RESPONSABILITA' LIMITATA O IN <text:s text:c="3"/>FORMA ABBREVIAT*Contributi CCIAA <text:s/>di Roma, Voucher PID 2023 - Impresa 4.0*VIA MATTEO BOIARDO 17</text:p>
          </table:table-cell>
          <table:table-cell office:value-type="string" table:style-name="ce4">
            <text:p>B89J230040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RUS GENERAL CONTRACTOR S.R.L.*Contributi CCIAA <text:s/>di Roma, Voucher PID 2023 - Impresa 4.0*VIA FERRUCCIO ZAMBONINI 26</text:p>
          </table:table-cell>
          <table:table-cell office:value-type="string" table:style-name="ce4">
            <text:p>B89J230146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A S.R.L.*Contributi CCIAA <text:s/>di Roma, Voucher PID 2023 - Impresa 4.0*VIA DEL FOSSO DI SANT'ANDREA 191</text:p>
          </table:table-cell>
          <table:table-cell office:value-type="string" table:style-name="ce4">
            <text:p>B89J230054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COOPERATIVA PER CASE ECONOMICHE IN SANTA CROCE*Contributi CCIAA <text:s/>di Roma, Voucher PID 2023 - Impresa 4.0*VIA GERMANO SOMMEILLER 12</text:p>
          </table:table-cell>
          <table:table-cell office:value-type="string" table:style-name="ce4">
            <text:p>B89J23013340003</text:p>
          </table:table-cell>
          <table:table-cell office:value-type="string" table:style-name="ce4">
            <text:p>21/12/2023</text:p>
          </table:table-cell>
          <table:table-cell office:value-type="currency" office:value="9842" table:style-name="ce5">
            <text:p>9.84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DEVINTEC ITALIANA S.R.L. COMPAGNIA PER LO SVILUPPO INDUSTRIALE E TECNICO*Contributi CCIAA <text:s/>di Roma, Voucher PID 2023 - Impresa 4.0*VIA LABUS 13</text:p>
          </table:table-cell>
          <table:table-cell office:value-type="string" table:style-name="ce4">
            <text:p>B89J230046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V SYSTEM SOCIETA' A RESPONSABILITA' LIMITATA*Contributi CCIAA <text:s/>di Roma, Voucher PID 2023 - Impresa 4.0*VIA DEL BARCO 9</text:p>
          </table:table-cell>
          <table:table-cell office:value-type="string" table:style-name="ce4">
            <text:p>B39J230025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UOVI CANTIERI ROMANI S.R.L.*Contributi CCIAA <text:s/>di Roma, Voucher PID 2023 - Impresa 4.0*VIA ROCCABRUNA 7</text:p>
          </table:table-cell>
          <table:table-cell office:value-type="string" table:style-name="ce4">
            <text:p>B89J230053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XIV EDIZIONE DI EBRAICA - FESTIVAL INTERNAZIONALE DI CULTURA**</text:p>
          </table:table-cell>
          <table:table-cell office:value-type="string" table:style-name="ce4">
            <text:p>B39D23000130003</text:p>
          </table:table-cell>
          <table:table-cell office:value-type="string" table:style-name="ce4">
            <text:p>07/06/2023</text:p>
          </table:table-cell>
          <table:table-cell office:value-type="currency" office:value="20000" table:style-name="ce5">
            <text:p>2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OSSERVATORIO START UP"**</text:p>
          </table:table-cell>
          <table:table-cell office:value-type="string" table:style-name="ce4">
            <text:p>B38C2300161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TURO PRODUCTIONS S.R.L. <text:s text:c="39"/>START-UP COSTIT*Contributi CCIAA <text:s/>di Roma, Voucher PID 2022 - Impresa 4.0*VIA DELL'OSPEDALETTO MARZIALE 18</text:p>
          </table:table-cell>
          <table:table-cell office:value-type="string" table:style-name="ce4">
            <text:p>B89J23000100003</text:p>
          </table:table-cell>
          <table:table-cell office:value-type="string" table:style-name="ce4">
            <text:p>10/01/2023</text:p>
          </table:table-cell>
          <table:table-cell office:value-type="currency" office:value="9291" table:style-name="ce5">
            <text:p>9.29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ROMA PIÙ MOBILE È PIÙ EFFICIENTE: SUGGERIMENTI PER UN MODELLO DI GESTIONE DELLA MOBILITÀ"**</text:p>
          </table:table-cell>
          <table:table-cell office:value-type="string" table:style-name="ce4">
            <text:p>B38C2300156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MIO STORIE DI ALTERNANZA E COMPETENZE 2023*TERRITORIO DI ROMA E PROVINCIA*INIZIATIVA FINALIZZATA A VALORIZZARE I PROGETTI DI ALTERNANZA SCUOLA-LAVORO ELABORATI E REALIZZATI DAGLI STUDENTI E DAI TUTOR DEGLI ISTITUTI SCOLATICI ITALIANI DI SECONDO GRADO.</text:p>
          </table:table-cell>
          <table:table-cell office:value-type="string" table:style-name="ce4">
            <text:p>B31I23000950005</text:p>
          </table:table-cell>
          <table:table-cell office:value-type="string" table:style-name="ce4">
            <text:p>14/07/2023</text:p>
          </table:table-cell>
          <table:table-cell office:value-type="currency" office:value="19000" table:style-name="ce5">
            <text:p>19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RREFAZIONE ADRIATICA DEI F.LLI BERTINI SOCIETA' A RESPONSABILITA' LIMITATA*Misura volta a sostenere le imprese del territorio nella fase successiva alla loro costituzione, nello sviluppo della attivita produttiva e nella digitalizzazione e innovazione dei processi aziendali e dei prodotti.*VIALE ADRIATICO 1CDEF</text:p>
          </table:table-cell>
          <table:table-cell office:value-type="string" table:style-name="ce4">
            <text:p>B88C23003180005</text:p>
          </table:table-cell>
          <table:table-cell office:value-type="string" table:style-name="ce4">
            <text:p>26/07/2023</text:p>
          </table:table-cell>
          <table:table-cell office:value-type="currency" office:value="13845" table:style-name="ce5">
            <text:p>13.84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ANIFACIO SRLS*Misura volta a sostenere le imprese del territorio nella fase successiva alla loro costituzione, nello sviluppo della attivita produttiva e nella digitalizzazione e innovazione dei processi aziendali e dei prodotti.*VIA SALVATORE LORIZZO 119</text:p>
          </table:table-cell>
          <table:table-cell office:value-type="string" table:style-name="ce4">
            <text:p>B88C23003160005</text:p>
          </table:table-cell>
          <table:table-cell office:value-type="string" table:style-name="ce4">
            <text:p>26/07/2023</text:p>
          </table:table-cell>
          <table:table-cell office:value-type="currency" office:value="14264" table:style-name="ce5">
            <text:p>14.26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B DESIGN S.R.L.*Misura volta a sostenere le imprese del territorio nella fase successiva alla loro costituzione, nello sviluppo della attivita produttiva e nella digitalizzazione e innovazione dei processi aziendali e dei prodotti.*VIA GRAZIA DELEDDA 83</text:p>
          </table:table-cell>
          <table:table-cell office:value-type="string" table:style-name="ce4">
            <text:p>B88C23003140005</text:p>
          </table:table-cell>
          <table:table-cell office:value-type="string" table:style-name="ce4">
            <text:p>26/07/2023</text:p>
          </table:table-cell>
          <table:table-cell office:value-type="currency" office:value="10187" table:style-name="ce5">
            <text:p>10.18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 SERVICE &amp; GREEN MOBILITY S.R.L.*Misura volta a sostenere le imprese del territorio nella fase successiva alla loro costituzione, nello sviluppo della attivita produttiva e nella digitalizzazione e innovazione dei processi aziendali e dei prodotti.*VIA DEI S.S. QUATTRO 8,9,10</text:p>
          </table:table-cell>
          <table:table-cell office:value-type="string" table:style-name="ce4">
            <text:p>B88C23003060005</text:p>
          </table:table-cell>
          <table:table-cell office:value-type="string" table:style-name="ce4">
            <text:p>26/07/2023</text:p>
          </table:table-cell>
          <table:table-cell office:value-type="currency" office:value="13131" table:style-name="ce5">
            <text:p>13.13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 MOLO 29 SOCIETA' A RESPONSABILITA' LIMITATA*Misura volta a sostenere le imprese del territorio nella fase successiva alla loro costituzione, nello sviluppo della attivita produttiva e nella digitalizzazione e innovazione dei processi aziendali e dei prodotti.*VIA LAURENTINA 185</text:p>
          </table:table-cell>
          <table:table-cell office:value-type="string" table:style-name="ce4">
            <text:p>B88C23003050005</text:p>
          </table:table-cell>
          <table:table-cell office:value-type="string" table:style-name="ce4">
            <text:p>26/07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 VETRO DI SCURSONE CANTARELLA RICCARDO*Misura volta a sostenere le imprese del territorio nella fase successiva alla loro costituzione, nello sviluppo della attivita produttiva e nella digitalizzazione e innovazione dei processi aziendali e dei prodotti.*VIA DI SANTA SECONDA 19</text:p>
          </table:table-cell>
          <table:table-cell office:value-type="string" table:style-name="ce4">
            <text:p>B88C23003030005</text:p>
          </table:table-cell>
          <table:table-cell office:value-type="string" table:style-name="ce4">
            <text:p>26/07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LTA STAR PICTURES S.R.L.*Contributi CCIAA <text:s/>di Roma, Voucher PID 2022 - Impresa 4.0*VIA LATINA 21</text:p>
          </table:table-cell>
          <table:table-cell office:value-type="string" table:style-name="ce4">
            <text:p>B89J2300054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LOBO RECORDS S.R.L.*Contributi CCIAA <text:s/>di Roma, Voucher PID 2023 - Impresa 4.0*VIA FARFA 11</text:p>
          </table:table-cell>
          <table:table-cell office:value-type="string" table:style-name="ce4">
            <text:p>B89J2301583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ANDON COOPER S.R.L.*Contributi CCIAA <text:s/>di Roma, Voucher PID 2023 - Impresa 4.0*VIA SAMBUCA PISTOIESE 72</text:p>
          </table:table-cell>
          <table:table-cell office:value-type="string" table:style-name="ce4">
            <text:p>B89J2300473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OIA PROPERTY S.R.L.*Contributi CCIAA <text:s/>di Roma, Voucher PID 2023 - Impresa 4.0*VIA CANDIA 66</text:p>
          </table:table-cell>
          <table:table-cell office:value-type="string" table:style-name="ce4">
            <text:p>B89J230155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RA PARTNERS S.R.L.*Contributi CCIAA <text:s/>di Roma, Voucher PID 2023 - Impresa 4.0*VIA PERALBA 2/B</text:p>
          </table:table-cell>
          <table:table-cell office:value-type="string" table:style-name="ce4">
            <text:p>B89J230158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ORENTINO STELLA MARIS*Contributi CCIAA <text:s/>di Roma, Voucher PID 2023 - Impresa 4.0*VIA AOSTA 4</text:p>
          </table:table-cell>
          <table:table-cell office:value-type="string" table:style-name="ce4">
            <text:p>B89J230035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VA MED SOCIETA' A RESPONSABILITA' LIMITATA SEMPLIFICATA*Contributi CCIAA <text:s/>di Roma, Voucher PID 2023 - Impresa 4.0*VIA NOMENTANA 525</text:p>
          </table:table-cell>
          <table:table-cell office:value-type="string" table:style-name="ce4">
            <text:p>B89J230137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CHAEL WF SOCIETA' A RESPONSABILITA' LIMITATA SEMPLIFICATA*Contributi CCIAA <text:s/>di Roma, Voucher PID 2023 - Impresa 4.0*VIA DELLA PISANA 1338</text:p>
          </table:table-cell>
          <table:table-cell office:value-type="string" table:style-name="ce4">
            <text:p>B89J23004290003</text:p>
          </table:table-cell>
          <table:table-cell office:value-type="string" table:style-name="ce4">
            <text:p>02/11/2023</text:p>
          </table:table-cell>
          <table:table-cell office:value-type="currency" office:value="6300" table:style-name="ce5">
            <text:p>6.3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ICA S.R.L.*Contributi CCIAA <text:s/>di Roma, Voucher PID 2023 - Impresa 4.0*VIA DI PORTA LABICANA 49</text:p>
          </table:table-cell>
          <table:table-cell office:value-type="string" table:style-name="ce4">
            <text:p>B89J230035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LTURE S.R.L.S.*Contributi CCIAA <text:s/>di Roma, Voucher PID 2023 - Impresa 4.0*VIA GIOVANNI GUTENBERG 68</text:p>
          </table:table-cell>
          <table:table-cell office:value-type="string" table:style-name="ce4">
            <text:p>B89J23006570003</text:p>
          </table:table-cell>
          <table:table-cell office:value-type="string" table:style-name="ce4">
            <text:p>02/11/2023</text:p>
          </table:table-cell>
          <table:table-cell office:value-type="currency" office:value="9450" table:style-name="ce5">
            <text:p>9.4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P CONSULTING S.R.L.*Contributi CCIAA <text:s/>di Roma, Voucher PID 2023 - Impresa 4.0*VIA ASCANIO RIVALDI 8</text:p>
          </table:table-cell>
          <table:table-cell office:value-type="string" table:style-name="ce4">
            <text:p>B89J23014690003</text:p>
          </table:table-cell>
          <table:table-cell office:value-type="string" table:style-name="ce4">
            <text:p>21/12/2023</text:p>
          </table:table-cell>
          <table:table-cell office:value-type="currency" office:value="8900" table:style-name="ce5">
            <text:p>8.9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RGIDESIGN S.A.S. DI RAPISARDA CRISTIAN &amp; C.*Contributi CCIAA <text:s/>di Roma, Voucher PID 2023 - Impresa 4.0*VIA SISTO IV 237</text:p>
          </table:table-cell>
          <table:table-cell office:value-type="string" table:style-name="ce4">
            <text:p>B89J230062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MARIA PROFESSIONAL S.R.L.*Contributi CCIAA <text:s/>di Roma, Voucher PID 2023 - Impresa 4.0*VIALE ENRICO ORTOLANI 230</text:p>
          </table:table-cell>
          <table:table-cell office:value-type="string" table:style-name="ce4">
            <text:p>B89J230031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RA OLANDA - S.R.L.*Contributi CCIAA <text:s/>di Roma, Voucher PID 2023 - Impresa 4.0*VIA PERALBA 2/B</text:p>
          </table:table-cell>
          <table:table-cell office:value-type="string" table:style-name="ce4">
            <text:p>B89J230050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WEN S.R.L.*Contributi CCIAA <text:s/>di Roma, Voucher PID 2023 - Impresa 4.0*VIA DI MARINO CAMPAGNA 41</text:p>
          </table:table-cell>
          <table:table-cell office:value-type="string" table:style-name="ce4">
            <text:p>B39J230025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NOSTRA STORIA IN GIOCO S.R.L. SEMPLIFICATA*Contributi CCIAA <text:s/>di Roma, Voucher PID 2023 - Impresa 4.0* GAIS 36</text:p>
          </table:table-cell>
          <table:table-cell office:value-type="string" table:style-name="ce4">
            <text:p>B89J23015870003</text:p>
          </table:table-cell>
          <table:table-cell office:value-type="string" table:style-name="ce4">
            <text:p>21/12/2023</text:p>
          </table:table-cell>
          <table:table-cell office:value-type="currency" office:value="6645" table:style-name="ce5">
            <text:p>6.64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NESI - S.R.L.*Contributi CCIAA <text:s/>di Roma, Voucher PID 2023 - Impresa 4.0*VIA SACCONI GIUSEPPE 19</text:p>
          </table:table-cell>
          <table:table-cell office:value-type="string" table:style-name="ce4">
            <text:p>B89J230135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TUAL PLUS S.R.L. IN BREVE VIRTUAL+ S.R.L.*Contributi CCIAA <text:s/>di Roma, Voucher PID 2023 - Impresa 4.0*VIA GIUSEPPE PISANELLI 4</text:p>
          </table:table-cell>
          <table:table-cell office:value-type="string" table:style-name="ce4">
            <text:p>B89J23006700003</text:p>
          </table:table-cell>
          <table:table-cell office:value-type="string" table:style-name="ce4">
            <text:p>03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 SERVICE AMBIENTE SOCIETA' A RESPONSABILITA' LIMITATA <text:s text:c="8"/>DA INDICARE ANC*Contributi CCIAA <text:s/>di Roma, Voucher PID 2023 - Impresa 4.0*VIA MONTECOMPATRI 48/A</text:p>
          </table:table-cell>
          <table:table-cell office:value-type="string" table:style-name="ce4">
            <text:p>B89J230156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M TECHNOLOGY SOCIETA' A RESPONSABILITA' LIMITATA*Contributi CCIAA <text:s/>di Roma, Voucher PID 2023 - Impresa 4.0*VIALE AMERICA 111</text:p>
          </table:table-cell>
          <table:table-cell office:value-type="string" table:style-name="ce4">
            <text:p>B89J230047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MOBILDEAL DI SONIA PIETROBONI*Contributi CCIAA <text:s/>di Roma, Voucher PID 2023 - Impresa 4.0*VIA ATTILIO HORTIS 30</text:p>
          </table:table-cell>
          <table:table-cell office:value-type="string" table:style-name="ce4">
            <text:p>B89J2301474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PRODUZIONI E SERVIZI ITALIA SRL -SOCIETA' A <text:s text:c="12"/>RESPONSABILITA'*Contributi CCIAA <text:s/>di Roma, Voucher PID 2023 - Impresa 4.0*VIA PAOLO EMILIO 34</text:p>
          </table:table-cell>
          <table:table-cell office:value-type="string" table:style-name="ce4">
            <text:p>B89J23004980003</text:p>
          </table:table-cell>
          <table:table-cell office:value-type="string" table:style-name="ce4">
            <text:p>02/11/2023</text:p>
          </table:table-cell>
          <table:table-cell office:value-type="currency" office:value="9891" table:style-name="ce5">
            <text:p>9.89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ZURRA SPORT - SOCIETA' PER AZIONI*Contributi CCIAA <text:s/>di Roma, Voucher PID 2023 - Impresa 4.0*VIA A.G. EIFFEL 100 B24</text:p>
          </table:table-cell>
          <table:table-cell office:value-type="string" table:style-name="ce4">
            <text:p>B89J230042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ODY S.R.L.*Contributi CCIAA <text:s/>di Roma, Voucher PID 2023 - Impresa 4.0*VIA GALILEO GALILEI 7</text:p>
          </table:table-cell>
          <table:table-cell office:value-type="string" table:style-name="ce4">
            <text:p>B99J230017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CHETTI MARCO*Contributi CCIAA <text:s/>di Roma, Voucher PID 2023 - Impresa 4.0*VIA CORI 9/B</text:p>
          </table:table-cell>
          <table:table-cell office:value-type="string" table:style-name="ce4">
            <text:p>B99J230062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UDITO S.A.S. DI MAURO AGLITTI E C.*Contributi CCIAA <text:s/>di Roma, Voucher PID 2023 - Impresa 4.0*VIA EURIALO 39/A</text:p>
          </table:table-cell>
          <table:table-cell office:value-type="string" table:style-name="ce4">
            <text:p>B89J23014250003</text:p>
          </table:table-cell>
          <table:table-cell office:value-type="string" table:style-name="ce4">
            <text:p>21/12/2023</text:p>
          </table:table-cell>
          <table:table-cell office:value-type="currency" office:value="5460" table:style-name="ce5">
            <text:p>5.4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AZZA COPERNICO - SOCIETA' A RESPONSABILITA' LIMITATA*Contributi CCIAA <text:s/>di Roma, Voucher PID 2023 - Impresa 4.0*VIA FRANCESCO GENTILE 135</text:p>
          </table:table-cell>
          <table:table-cell office:value-type="string" table:style-name="ce4">
            <text:p>B89J230046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ROVABANDO S.R.L.*Contributi CCIAA <text:s/>di Roma, Voucher PID 2023 - Impresa 4.0*VIA ANTONIO BENNICELLI 41</text:p>
          </table:table-cell>
          <table:table-cell office:value-type="string" table:style-name="ce4">
            <text:p>B89J230040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GITECH S.R.L.S.*Contributi CCIAA <text:s/>di Roma, Voucher PID 2023 - Impresa 4.0*VIA ZOE FONTANA 220</text:p>
          </table:table-cell>
          <table:table-cell office:value-type="string" table:style-name="ce4">
            <text:p>B89J230036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EMENTARE SRL*Contributi CCIAA <text:s/>di Roma, Voucher PID 2023 - Impresa 4.0*VIA BENEDETTA 23</text:p>
          </table:table-cell>
          <table:table-cell office:value-type="string" table:style-name="ce4">
            <text:p>B89J23014710003</text:p>
          </table:table-cell>
          <table:table-cell office:value-type="string" table:style-name="ce4">
            <text:p>21/12/2023</text:p>
          </table:table-cell>
          <table:table-cell office:value-type="currency" office:value="9856" table:style-name="ce5">
            <text:p>9.85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UDIO SOCIETA' A RESPONSABILITA' LIMITATA SEMPLIFICATA*Contributi CCIAA <text:s/>di Roma, Voucher PID 2023 - Impresa 4.0*VIA PAOLO V 37/B</text:p>
          </table:table-cell>
          <table:table-cell office:value-type="string" table:style-name="ce4">
            <text:p>B89J230147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CLES NUTRITION S.R.L.*Contributi CCIAA <text:s/>di Roma, Voucher PID 2023 - Impresa 4.0*VIA COSTANZO GUGLIELMI 31</text:p>
          </table:table-cell>
          <table:table-cell office:value-type="string" table:style-name="ce4">
            <text:p>B89J230137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UBBLISHOCK S.R.L.*Contributi CCIAA <text:s/>di Roma, Voucher PID 2023 - Impresa 4.0*VIA FESTO AVIENO 76</text:p>
          </table:table-cell>
          <table:table-cell office:value-type="string" table:style-name="ce4">
            <text:p>B89J230066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TENZI STEFANO &amp; C. SRL*Contributi CCIAA <text:s/>di Roma, Voucher PID 2023 - Impresa 4.0*VIA DEL SERAFICO, 165</text:p>
          </table:table-cell>
          <table:table-cell office:value-type="string" table:style-name="ce4">
            <text:p>B89J230136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ME TRASTEVERE HOME - SOCIETA' A RESPONSABILITA' LIMITATA*Contributi CCIAA <text:s/>di Roma, Voucher PID 2023 - Impresa 4.0*VICOLO DEL BOLOGNA 31/A</text:p>
          </table:table-cell>
          <table:table-cell office:value-type="string" table:style-name="ce4">
            <text:p>B89J2300451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T ECO BIO S.R.L.S.*Contributi CCIAA <text:s/>di Roma, Voucher PID 2023 - Impresa 4.0*VIA LUCIO ELIO SEIANO 51</text:p>
          </table:table-cell>
          <table:table-cell office:value-type="string" table:style-name="ce4">
            <text:p>B89J23005160003</text:p>
          </table:table-cell>
          <table:table-cell office:value-type="string" table:style-name="ce4">
            <text:p>02/11/2023</text:p>
          </table:table-cell>
          <table:table-cell office:value-type="currency" office:value="6860" table:style-name="ce5">
            <text:p>6.8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PPIO ZERO SOCIETA' A RESPONSABILITA' LIMITATA*Contributi CCIAA <text:s/>di Roma, Voucher PID 2023 - Impresa 4.0*VIA GUERRIERO NENNA 10</text:p>
          </table:table-cell>
          <table:table-cell office:value-type="string" table:style-name="ce4">
            <text:p>B39J23002520003</text:p>
          </table:table-cell>
          <table:table-cell office:value-type="string" table:style-name="ce4">
            <text:p>02/11/2023</text:p>
          </table:table-cell>
          <table:table-cell office:value-type="currency" office:value="8050" table:style-name="ce5">
            <text:p>8.0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KOS S.R.L.*Contributi CCIAA <text:s/>di Roma, Voucher PID 2023 - Impresa 4.0*VIA PIER GIORGIO FRASSATI 55</text:p>
          </table:table-cell>
          <table:table-cell office:value-type="string" table:style-name="ce4">
            <text:p>B19J23005750003</text:p>
          </table:table-cell>
          <table:table-cell office:value-type="string" table:style-name="ce4">
            <text:p>21/12/2023</text:p>
          </table:table-cell>
          <table:table-cell office:value-type="currency" office:value="9734" table:style-name="ce5">
            <text:p>9.73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TULIPANO SOCIETA' A RESPONSABILITA' LIMITATA*Contributi CCIAA <text:s/>di Roma, Voucher PID 2023 - Impresa 4.0*VIA CESARE MACCARI 131</text:p>
          </table:table-cell>
          <table:table-cell office:value-type="string" table:style-name="ce4">
            <text:p>B89J230143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CONDA S.R.L.*Contributi CCIAA <text:s/>di Roma, Voucher PID 2023 - Impresa 4.0*VIA ALATRI 14</text:p>
          </table:table-cell>
          <table:table-cell office:value-type="string" table:style-name="ce4">
            <text:p>B89J230148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IT S.R.L.*Contributi CCIAA <text:s/>di Roma, Voucher PID 2023 - Impresa 4.0*VIA SIRACUSA 16</text:p>
          </table:table-cell>
          <table:table-cell office:value-type="string" table:style-name="ce4">
            <text:p>B89J230147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STOIA ANTONIO*Contributi CCIAA <text:s/>di Roma, Voucher PID 2023 - Impresa 4.0*VIA CAMPO D ARCO, 10</text:p>
          </table:table-cell>
          <table:table-cell office:value-type="string" table:style-name="ce4">
            <text:p>B29J230047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LGA ITALIA S.R.L.*Contributi CCIAA <text:s/>di Roma, Voucher PID 2023 - Impresa 4.0*VIA F. P. DA CHERSO 20</text:p>
          </table:table-cell>
          <table:table-cell office:value-type="string" table:style-name="ce4">
            <text:p>B89J230156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ZIANO CONSULTORIO FAMILIARE - S.R.L*Contributi CCIAA <text:s/>di Roma, Voucher PID 2023 - Impresa 4.0*VIA FUCINI RENATO 59/TER</text:p>
          </table:table-cell>
          <table:table-cell office:value-type="string" table:style-name="ce4">
            <text:p>B89J23014900003</text:p>
          </table:table-cell>
          <table:table-cell office:value-type="string" table:style-name="ce4">
            <text:p>21/12/2023</text:p>
          </table:table-cell>
          <table:table-cell office:value-type="currency" office:value="9660" table:style-name="ce5">
            <text:p>9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RE INFORMATION TECHNOLOGY SOCIETA' A RESPONSABILITA' LIMITATA INFORMA ABBREVIAT*Contributi CCIAA <text:s/>di Roma, Voucher PID 2023 - Impresa 4.0*VIA VESTRICIO SPURINNA 65</text:p>
          </table:table-cell>
          <table:table-cell office:value-type="string" table:style-name="ce4">
            <text:p>B89J230035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P. APPALTI - S.R.L.*Contributi CCIAA <text:s/>di Roma, Voucher PID 2023 - Impresa 4.0*VIA III NOVEMBRE 73/B</text:p>
          </table:table-cell>
          <table:table-cell office:value-type="string" table:style-name="ce4">
            <text:p>B39J230070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GNETTI FEDERICA*Contributi CCIAA <text:s/>di Roma, Voucher PID 2023 - Impresa 4.0*VIA DELLE VIGNE DI MORENA 205</text:p>
          </table:table-cell>
          <table:table-cell office:value-type="string" table:style-name="ce4">
            <text:p>B89J23003120003</text:p>
          </table:table-cell>
          <table:table-cell office:value-type="string" table:style-name="ce4">
            <text:p>02/11/2023</text:p>
          </table:table-cell>
          <table:table-cell office:value-type="currency" office:value="9730" table:style-name="ce5">
            <text:p>9.7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YSENI ZAMIRA*Contributi CCIAA <text:s/>di Roma, Voucher PID 2023 - Impresa 4.0*VIA DELLA GIULIANA 119</text:p>
          </table:table-cell>
          <table:table-cell office:value-type="string" table:style-name="ce4">
            <text:p>B89J230155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G&amp;ELE SOCIETA' A RESPONSABILITA' LIMITATA SEMPLIFICATA*Contributi CCIAA <text:s/>di Roma, Voucher PID 2023 - Impresa 4.0*VIA AURELIA 52</text:p>
          </table:table-cell>
          <table:table-cell office:value-type="string" table:style-name="ce4">
            <text:p>B89J230055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AGRICOLA SAN MICHELE SOCIETA' A RESPONSABILITA' LIMITATA*Contributi CCIAA <text:s/>di Roma, Voucher PID 2023 - Impresa 4.0*VIA VIRGILIO 38</text:p>
          </table:table-cell>
          <table:table-cell office:value-type="string" table:style-name="ce4">
            <text:p>B89J230158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ER'S PUB E OSTERIA NUMERO CINQUE DI MATTEO MATTEI*Contributi CCIAA <text:s/>di Roma, Voucher PID 2023 - Impresa 4.0*VICOLO SAN GIROLAMO 5</text:p>
          </table:table-cell>
          <table:table-cell office:value-type="string" table:style-name="ce4">
            <text:p>B99J23006230003</text:p>
          </table:table-cell>
          <table:table-cell office:value-type="string" table:style-name="ce4">
            <text:p>21/12/2023</text:p>
          </table:table-cell>
          <table:table-cell office:value-type="currency" office:value="6650" table:style-name="ce5">
            <text:p>6.6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HD S.R.L.*Contributi CCIAA <text:s/>di Roma, Voucher PID 2023 - Impresa 4.0*VIA DELLA BUFALOTTA 374</text:p>
          </table:table-cell>
          <table:table-cell office:value-type="string" table:style-name="ce4">
            <text:p>B89J23004180003</text:p>
          </table:table-cell>
          <table:table-cell office:value-type="string" table:style-name="ce4">
            <text:p>02/11/2023</text:p>
          </table:table-cell>
          <table:table-cell office:value-type="currency" office:value="7525" table:style-name="ce5">
            <text:p>7.5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PLE SOCIETA' IN ACCOMANDITA SEMPLICE DI ALESSANDRO NASINI*Contributi CCIAA <text:s/>di Roma, Voucher PID 2023 - Impresa 4.0*VIA BRUNO SEROTINI 89</text:p>
          </table:table-cell>
          <table:table-cell office:value-type="string" table:style-name="ce4">
            <text:p>B89J230060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NTORA S.R.L.*Contributi CCIAA <text:s/>di Roma, Voucher PID 2023 - Impresa 4.0*VIA ADRIANO OLIVETTI 24 - 26</text:p>
          </table:table-cell>
          <table:table-cell office:value-type="string" table:style-name="ce4">
            <text:p>B89J23014020003</text:p>
          </table:table-cell>
          <table:table-cell office:value-type="string" table:style-name="ce4">
            <text:p>21/12/2023</text:p>
          </table:table-cell>
          <table:table-cell office:value-type="currency" office:value="9952" table:style-name="ce5">
            <text:p>9.95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LLADIOSCHOOL SOCIETA' A RESPONSABILITA' LIMITATA SEMPLIFICATA*Contributi CCIAA <text:s/>di Roma, Voucher PID 2023 - Impresa 4.0*VIA PRNESTINA NUOVA 301/C</text:p>
          </table:table-cell>
          <table:table-cell office:value-type="string" table:style-name="ce4">
            <text:p>B99J2300621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&amp;C STUDI DENTISTICI - SOCIETA' TRA PROFESSIONISTI - S.R.L.*Contributi CCIAA <text:s/>di Roma, Voucher PID 2023 - Impresa 4.0*VIA GIULIO FRASCHERI 55</text:p>
          </table:table-cell>
          <table:table-cell office:value-type="string" table:style-name="ce4">
            <text:p>B89J230135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VS S.R.L.*Contributi CCIAA <text:s/>di Roma, Voucher PID 2023 - Impresa 4.0*VIA ARMANDO ARMUZZI 6</text:p>
          </table:table-cell>
          <table:table-cell office:value-type="string" table:style-name="ce4">
            <text:p>B89J23004930003</text:p>
          </table:table-cell>
          <table:table-cell office:value-type="string" table:style-name="ce4">
            <text:p>02/11/2023</text:p>
          </table:table-cell>
          <table:table-cell office:value-type="currency" office:value="5635" table:style-name="ce5">
            <text:p>5.63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PI T.A.A.S. - S.R.L.*Contributi CCIAA <text:s/>di Roma, Voucher PID 2023 - Impresa 4.0*VIA SOLFORATA KM. 10.750</text:p>
          </table:table-cell>
          <table:table-cell office:value-type="string" table:style-name="ce4">
            <text:p>B59J2300127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TELLI VALERIO*Contributi CCIAA <text:s/>di Roma, Voucher PID 2023 - Impresa 4.0*VIA BOZZOLO 33/C</text:p>
          </table:table-cell>
          <table:table-cell office:value-type="string" table:style-name="ce4">
            <text:p>B89J23002990003</text:p>
          </table:table-cell>
          <table:table-cell office:value-type="string" table:style-name="ce4">
            <text:p>02/11/2023</text:p>
          </table:table-cell>
          <table:table-cell office:value-type="currency" office:value="6930" table:style-name="ce5">
            <text:p>6.9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SER DIGITAL HUB S.R.L.*Contributi CCIAA <text:s/>di Roma, Voucher PID 2023 - Impresa 4.0*VIA BARZANO' 61</text:p>
          </table:table-cell>
          <table:table-cell office:value-type="string" table:style-name="ce4">
            <text:p>B89J230037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BIETTIVO UNGHIE DI FRANCESCA BOVE*Misura a supporto dei processi di creazione e avvio di una nuova attivita' d'impresa*VIALE DI VILLA PAMPHILI 77 A-B</text:p>
          </table:table-cell>
          <table:table-cell office:value-type="string" table:style-name="ce4">
            <text:p>B89D23000460005</text:p>
          </table:table-cell>
          <table:table-cell office:value-type="string" table:style-name="ce4">
            <text:p>20/09/2023</text:p>
          </table:table-cell>
          <table:table-cell office:value-type="currency" office:value="1710" table:style-name="ce5">
            <text:p>1.7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ST IN S.R.L.*Misura a supporto dei processi di creazione e avvio di una nuova attivita' d'impresa*VIA DUE GIUGNO 10</text:p>
          </table:table-cell>
          <table:table-cell office:value-type="string" table:style-name="ce4">
            <text:p>B39D23000550005</text:p>
          </table:table-cell>
          <table:table-cell office:value-type="string" table:style-name="ce4">
            <text:p>20/09/2023</text:p>
          </table:table-cell>
          <table:table-cell office:value-type="currency" office:value="2590" table:style-name="ce5">
            <text:p>2.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MB UNLIMITED SRL*Misura a supporto dei processi di creazione e avvio di una nuova attivita' d'impresa*LARGO CARLO SALINARI 19</text:p>
          </table:table-cell>
          <table:table-cell office:value-type="string" table:style-name="ce4">
            <text:p>B89D23000700005</text:p>
          </table:table-cell>
          <table:table-cell office:value-type="string" table:style-name="ce4">
            <text:p>21/09/2023</text:p>
          </table:table-cell>
          <table:table-cell office:value-type="currency" office:value="3000" table:style-name="ce5">
            <text:p>3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ATHE' DI MINNELLA FEDERICA*Misura a supporto dei processi di creazione e avvio di una nuova attivita' d'impresa*VIA PELLEGRINO MATTEUCCI 104/M</text:p>
          </table:table-cell>
          <table:table-cell office:value-type="string" table:style-name="ce4">
            <text:p>B89D23000600005</text:p>
          </table:table-cell>
          <table:table-cell office:value-type="string" table:style-name="ce4">
            <text:p>20/09/2023</text:p>
          </table:table-cell>
          <table:table-cell office:value-type="currency" office:value="1820" table:style-name="ce5">
            <text:p>1.8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DERE' DI SAMUELE ISOPO*Misura a supporto dei processi di creazione e avvio di una nuova attivita' d'impresa*VIA ALCIDE DE GASPERI 66</text:p>
          </table:table-cell>
          <table:table-cell office:value-type="string" table:style-name="ce4">
            <text:p>B59D23000350005</text:p>
          </table:table-cell>
          <table:table-cell office:value-type="string" table:style-name="ce4">
            <text:p>20/09/2023</text:p>
          </table:table-cell>
          <table:table-cell office:value-type="currency" office:value="390" table:style-name="ce5">
            <text:p>3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AL CAR RENT SRL*Misura a supporto dei processi di creazione e avvio di una nuova attivita' d'impresa*VIA VILLALBA 11</text:p>
          </table:table-cell>
          <table:table-cell office:value-type="string" table:style-name="ce4">
            <text:p>B89D23000710005</text:p>
          </table:table-cell>
          <table:table-cell office:value-type="string" table:style-name="ce4">
            <text:p>21/09/2023</text:p>
          </table:table-cell>
          <table:table-cell office:value-type="currency" office:value="2940" table:style-name="ce5">
            <text:p>2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EX S.R.L.*Misura a supporto dei processi di creazione e avvio di una nuova attivita' d'impresa*VIA NARO 11</text:p>
          </table:table-cell>
          <table:table-cell office:value-type="string" table:style-name="ce4">
            <text:p>B59D23000340005</text:p>
          </table:table-cell>
          <table:table-cell office:value-type="string" table:style-name="ce4">
            <text:p>20/09/2023</text:p>
          </table:table-cell>
          <table:table-cell office:value-type="currency" office:value="2890" table:style-name="ce5">
            <text:p>2.8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INOO &amp; NAUSICAA DI HENRY LIBERO ARIEMMA*Misura a supporto dei processi di creazione e avvio di una nuova attivita' d'impresa*VIA COSTANZO CASANA 239</text:p>
          </table:table-cell>
          <table:table-cell office:value-type="string" table:style-name="ce4">
            <text:p>B89D23000570005</text:p>
          </table:table-cell>
          <table:table-cell office:value-type="string" table:style-name="ce4">
            <text:p>20/09/2023</text:p>
          </table:table-cell>
          <table:table-cell office:value-type="currency" office:value="590" table:style-name="ce5">
            <text:p>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ONZETA S.R.L.*Contributi CCIAA <text:s/>di Roma, Voucher PID 2022 - Impresa 4.0*VIA GOFFREDO MAMELI 45</text:p>
          </table:table-cell>
          <table:table-cell office:value-type="string" table:style-name="ce4">
            <text:p>B89J2300016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IGILLA GROUP S.R.L.*Misura a supporto dei processi di creazione e avvio di una nuova attivita' d'impresa*VIA PIETRO CARDELLA 31</text:p>
          </table:table-cell>
          <table:table-cell office:value-type="string" table:style-name="ce4">
            <text:p>B89D23000450005</text:p>
          </table:table-cell>
          <table:table-cell office:value-type="string" table:style-name="ce4">
            <text:p>20/09/2023</text:p>
          </table:table-cell>
          <table:table-cell office:value-type="currency" office:value="2790" table:style-name="ce5">
            <text:p>2.7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ZOLI ANDREA*Contributi CCIAA <text:s/>di Roma, Voucher PID 2022 - Impresa 4.0*VIA TRIONFALE 7210</text:p>
          </table:table-cell>
          <table:table-cell office:value-type="string" table:style-name="ce4">
            <text:p>B89J23000190003</text:p>
          </table:table-cell>
          <table:table-cell office:value-type="string" table:style-name="ce4">
            <text:p>10/01/2023</text:p>
          </table:table-cell>
          <table:table-cell office:value-type="currency" office:value="5600" table:style-name="ce5">
            <text:p>5.6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MIO CHIC DI PAOLO ANEDDA S.A.S.*Contributi CCIAA <text:s/>di Roma, Voucher PID 2022 - Impresa 4.0*VIA GIUSEPPE PEANO 34</text:p>
          </table:table-cell>
          <table:table-cell office:value-type="string" table:style-name="ce4">
            <text:p>B89J2300003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''PUBBLIEDRO SOCIETA' A RESPONSABILITA' LIMITATA''*Misura volta a sostenere le imprese del territorio nella fase successiva alla loro costituzione, nello sviluppo della attivita produttiva e nella digitalizzazione e innovazione dei processi aziendali e dei prodotti.*VIA PRATOLUNGO CASILINO 53-55</text:p>
          </table:table-cell>
          <table:table-cell office:value-type="string" table:style-name="ce4">
            <text:p>B88C23004000005</text:p>
          </table:table-cell>
          <table:table-cell office:value-type="string" table:style-name="ce4">
            <text:p>10/10/2023</text:p>
          </table:table-cell>
          <table:table-cell office:value-type="currency" office:value="6000" table:style-name="ce5">
            <text:p>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LUE PLANET ECONOMY EUROPEAN EXPOFORUM - ROMA 10-12 OTTOBRE 2023 FIERA DI ROMA*VIA PORTUENSE N. 1645 ROMA*ACQUISTO DI SPAZI ESPOSITIVI PER LE IMPRESE DEL LAZIO</text:p>
          </table:table-cell>
          <table:table-cell office:value-type="string" table:style-name="ce4">
            <text:p>B88C23003970005</text:p>
          </table:table-cell>
          <table:table-cell office:value-type="string" table:style-name="ce4">
            <text:p>06/10/2023</text:p>
          </table:table-cell>
          <table:table-cell office:value-type="currency" office:value="65880" table:style-name="ce5">
            <text:p>65.8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MICS <text:s/>AUTUNNO - 5 - 8 OTTOBRE 2023 FIERA DI ROMA*VIA PORTUENSE N. 1645 ROMA*ACQUISTO DI SPAZIO ESPOSITIVI PER LE IMPRESE DELLA REGIONE</text:p>
          </table:table-cell>
          <table:table-cell office:value-type="string" table:style-name="ce4">
            <text:p>B88C23003820005</text:p>
          </table:table-cell>
          <table:table-cell office:value-type="string" table:style-name="ce4">
            <text:p>02/10/2023</text:p>
          </table:table-cell>
          <table:table-cell office:value-type="currency" office:value="49375" table:style-name="ce5">
            <text:p>49.37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ETA PET S.R.L.*Misura volta a sostenere le imprese del territorio nella fase successiva alla loro costituzione, nello sviluppo della attivita produttiva e nella digitalizzazione e innovazione dei processi aziendali e dei prodotti.*VIA CASILINA 1797</text:p>
          </table:table-cell>
          <table:table-cell office:value-type="string" table:style-name="ce4">
            <text:p>B88C23004050005</text:p>
          </table:table-cell>
          <table:table-cell office:value-type="string" table:style-name="ce4">
            <text:p>10/10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AH S.R.L.*Contributi CCIAA <text:s/>di Roma, Voucher PID 2023 - Impresa 4.0*VIA ANTONIO BERTOLONI 55</text:p>
          </table:table-cell>
          <table:table-cell office:value-type="string" table:style-name="ce4">
            <text:p>B89J2300334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EDBLE S.R.L.*Contributi CCIAA <text:s/>di Roma, Voucher PID 2023 - Impresa 4.0*VIA DELLA BALDUINA 96</text:p>
          </table:table-cell>
          <table:table-cell office:value-type="string" table:style-name="ce4">
            <text:p>B89J23004920003</text:p>
          </table:table-cell>
          <table:table-cell office:value-type="string" table:style-name="ce4">
            <text:p>02/11/2023</text:p>
          </table:table-cell>
          <table:table-cell office:value-type="currency" office:value="7350" table:style-name="ce5">
            <text:p>7.3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ORKING INNOVATION NETWORK SOCIETA' CONSORTILE A R.L.*Contributi CCIAA <text:s/>di Roma, Voucher PID 2023 - Impresa 4.0*VIA PAOLO BARISON 10</text:p>
          </table:table-cell>
          <table:table-cell office:value-type="string" table:style-name="ce4">
            <text:p>B89J230056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YBERSEC SERVICES S.R.L.*Contributi CCIAA <text:s/>di Roma, Voucher PID 2023 - Impresa 4.0*VIA ORTIGARA 3</text:p>
          </table:table-cell>
          <table:table-cell office:value-type="string" table:style-name="ce4">
            <text:p>B89J230030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 S.R.L. SEMPLIFICATA*Contributi CCIAA <text:s/>di Roma, Voucher PID 2023 - Impresa 4.0*VIALE LIEGI 2</text:p>
          </table:table-cell>
          <table:table-cell office:value-type="string" table:style-name="ce4">
            <text:p>B89J230050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MAS DI BELLINI EMILIANO*Contributi CCIAA <text:s/>di Roma, Voucher PID 2023 - Impresa 4.0*VIA VALERIO PUBBLICOLA 4</text:p>
          </table:table-cell>
          <table:table-cell office:value-type="string" table:style-name="ce4">
            <text:p>B89J230063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ITEDERMA S.R.L.*Contributi CCIAA <text:s/>di Roma, Voucher PID 2023 - Impresa 4.0*VIA TERNI 90/A</text:p>
          </table:table-cell>
          <table:table-cell office:value-type="string" table:style-name="ce4">
            <text:p>B89J2301539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YPERS S.R.L.*Contributi CCIAA <text:s/>di Roma, Voucher PID 2023 - Impresa 4.0*VIALE CASSALA 30</text:p>
          </table:table-cell>
          <table:table-cell office:value-type="string" table:style-name="ce4">
            <text:p>B89J23002820003</text:p>
          </table:table-cell>
          <table:table-cell office:value-type="string" table:style-name="ce4">
            <text:p>02/11/2023</text:p>
          </table:table-cell>
          <table:table-cell office:value-type="currency" office:value="9996" table:style-name="ce5">
            <text:p>9.99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MOBILIARE SAN ROCCO S.R.L.*Contributi CCIAA <text:s/>di Roma, Voucher PID 2023 - Impresa 4.0*VIA COSTANTINO MORIN 12</text:p>
          </table:table-cell>
          <table:table-cell office:value-type="string" table:style-name="ce4">
            <text:p>B89J230055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UBERTINI SOCIETA' A RESPONSABILITA' LIMITATA*Contributi CCIAA <text:s/>di Roma, Voucher PID 2023 - Impresa 4.0*VIA SAMBUCA PISTOIESE 74</text:p>
          </table:table-cell>
          <table:table-cell office:value-type="string" table:style-name="ce4">
            <text:p>B89J23013610003</text:p>
          </table:table-cell>
          <table:table-cell office:value-type="string" table:style-name="ce4">
            <text:p>21/12/2023</text:p>
          </table:table-cell>
          <table:table-cell office:value-type="currency" office:value="2590" table:style-name="ce5">
            <text:p>2.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FOSCOVER SOCIETA' A RESPONSABILITA' LIMITATA*Contributi CCIAA <text:s/>di Roma, Voucher PID 2023 - Impresa 4.0*LARGO BACONE 16</text:p>
          </table:table-cell>
          <table:table-cell office:value-type="string" table:style-name="ce4">
            <text:p>B89J230158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FE SERVIZI S.R.L.*Contributi CCIAA <text:s/>di Roma, Voucher PID 2023 - Impresa 4.0*VIA TENUTA DEL CAVALIERE 1</text:p>
          </table:table-cell>
          <table:table-cell office:value-type="string" table:style-name="ce4">
            <text:p>B99J23006370003</text:p>
          </table:table-cell>
          <table:table-cell office:value-type="string" table:style-name="ce4">
            <text:p>21/12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EENTOUR INTERNATIONAL S.R.L.*Contributi CCIAA <text:s/>di Roma, Voucher PID 2023 - Impresa 4.0*VIA CASTEL DI LEVA 273</text:p>
          </table:table-cell>
          <table:table-cell office:value-type="string" table:style-name="ce4">
            <text:p>B89J23013640003</text:p>
          </table:table-cell>
          <table:table-cell office:value-type="string" table:style-name="ce4">
            <text:p>21/12/2023</text:p>
          </table:table-cell>
          <table:table-cell office:value-type="currency" office:value="6741" table:style-name="ce5">
            <text:p>6.74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AL GAS LAZIALE SOCIETA' A RESPONSABILITA' LIMITATA*Contributi CCIAA <text:s/>di Roma, Voucher PID 2023 - Impresa 4.0*STRADA DI POZZO BADINO 47</text:p>
          </table:table-cell>
          <table:table-cell office:value-type="string" table:style-name="ce4">
            <text:p>B19J230057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.CLA. S.R.L.*Contributi CCIAA <text:s/>di Roma, Voucher PID 2023 - Impresa 4.0*VIALE DELLE GENZIANE 13/E</text:p>
          </table:table-cell>
          <table:table-cell office:value-type="string" table:style-name="ce4">
            <text:p>B99J23001640003</text:p>
          </table:table-cell>
          <table:table-cell office:value-type="string" table:style-name="ce4">
            <text:p>02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MABIT - SOCIETA' A RESPONSABILITA' LIMITATA SEMPLIFICATA*Contributi CCIAA <text:s/>di Roma, Voucher PID 2023 - Impresa 4.0*VIA CARLO SPINOLA 5</text:p>
          </table:table-cell>
          <table:table-cell office:value-type="string" table:style-name="ce4">
            <text:p>B89J23006620003</text:p>
          </table:table-cell>
          <table:table-cell office:value-type="string" table:style-name="ce4">
            <text:p>02/11/2023</text:p>
          </table:table-cell>
          <table:table-cell office:value-type="currency" office:value="8400" table:style-name="ce5">
            <text:p>8.4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X ADVISOR SOCIETA' A RESPONSABILITA' LIMITATA SEMPLIFICATA*Contributi CCIAA <text:s/>di Roma, Voucher PID 2023 - Impresa 4.0*VIA VINCENZO ARANGIO RUIZ 8</text:p>
          </table:table-cell>
          <table:table-cell office:value-type="string" table:style-name="ce4">
            <text:p>B89J230065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6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0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62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63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* *** *BANDO PER L'ASSEGNAZIONE DI BORSE DI STUDIO PER INCENTIVARE L'ISCRIZIONE DI STUDENTI A CORSI ITS ACADEMY* ***</text:p>
          </table:table-cell>
          <table:table-cell office:value-type="string" table:style-name="ce4">
            <text:p>B31J2300157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1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GOLO CURVY S.R.L.S.*Misura a supporto dei processi di creazione e avvio di una nuova attivita' d'impresa*VIA DELLE EBRIDI 26</text:p>
          </table:table-cell>
          <table:table-cell office:value-type="string" table:style-name="ce4">
            <text:p>B89D23000480005</text:p>
          </table:table-cell>
          <table:table-cell office:value-type="string" table:style-name="ce4">
            <text:p>20/09/2023</text:p>
          </table:table-cell>
          <table:table-cell office:value-type="currency" office:value="2440" table:style-name="ce5">
            <text:p>2.4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RIVING REVOLUTION S.R.L.S.*Contributi CCIAA <text:s/>di Roma, Voucher PID 2023 - Impresa 4.0*VIA MATTIA BATTISTINI 201/B</text:p>
          </table:table-cell>
          <table:table-cell office:value-type="string" table:style-name="ce4">
            <text:p>B89J23003770003</text:p>
          </table:table-cell>
          <table:table-cell office:value-type="string" table:style-name="ce4">
            <text:p>02/11/2023</text:p>
          </table:table-cell>
          <table:table-cell office:value-type="currency" office:value="2800" table:style-name="ce5">
            <text:p>2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UOVA EDIL MARMI S.R.L.*Contributi CCIAA <text:s/>di Roma, Voucher PID 2023 - Impresa 4.0*VIA DEI CLUNIACENSI 117/119</text:p>
          </table:table-cell>
          <table:table-cell office:value-type="string" table:style-name="ce4">
            <text:p>B89J23003130003</text:p>
          </table:table-cell>
          <table:table-cell office:value-type="string" table:style-name="ce4">
            <text:p>02/11/2023</text:p>
          </table:table-cell>
          <table:table-cell office:value-type="currency" office:value="6895" table:style-name="ce5">
            <text:p>6.89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TSAT SRL*Contributi CCIAA <text:s/>di Roma, Voucher PID 2023 - Impresa 4.0*VIA SALLUSTIANA 23</text:p>
          </table:table-cell>
          <table:table-cell office:value-type="string" table:style-name="ce4">
            <text:p>B89J230045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P URBAN PLACES SOCIETA' A RESPONSABILITA' LIMITATA SEMPLIFICATA*Contributi CCIAA <text:s/>di Roma, Voucher PID 2023 - Impresa 4.0*VIA TIBURTINA 652/A</text:p>
          </table:table-cell>
          <table:table-cell office:value-type="string" table:style-name="ce4">
            <text:p>B89J230065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RMA S.R.L.*Contributi CCIAA <text:s/>di Roma, Voucher PID 2023 - Impresa 4.0*VIALE UNGHERIA 89/91</text:p>
          </table:table-cell>
          <table:table-cell office:value-type="string" table:style-name="ce4">
            <text:p>B49J23001870003</text:p>
          </table:table-cell>
          <table:table-cell office:value-type="string" table:style-name="ce4">
            <text:p>02/11/2023</text:p>
          </table:table-cell>
          <table:table-cell office:value-type="currency" office:value="7359" table:style-name="ce5">
            <text:p>7.35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TEA &amp; PARTNERS SRL*Contributi CCIAA <text:s/>di Roma, Voucher PID 2023 - Impresa 4.0*VIA ANGELO BARGONI 78</text:p>
          </table:table-cell>
          <table:table-cell office:value-type="string" table:style-name="ce4">
            <text:p>B89J230054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VENTI DI RIQUALIFICAZIONE E VALORIZZAZIONE IMMOBILI E LORO PERTINENZE*VIA APPIA NUOVA 214/216*MANUTENZIONE STRAORDINARIA LOCALI</text:p>
          </table:table-cell>
          <table:table-cell office:value-type="string" table:style-name="ce4">
            <text:p>B83B23000010005</text:p>
          </table:table-cell>
          <table:table-cell office:value-type="string" table:style-name="ce4">
            <text:p>23/05/2023</text:p>
          </table:table-cell>
          <table:table-cell office:value-type="currency" office:value="91696" table:style-name="ce5">
            <text:p>91.69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ICO ITALIA S.R.L.*Contributi CCIAA <text:s/>di Roma, Voucher PID 2023 - Impresa 4.0*VIA CETTEO CIGLIA 56/13</text:p>
          </table:table-cell>
          <table:table-cell office:value-type="string" table:style-name="ce4">
            <text:p>B89J23005540003</text:p>
          </table:table-cell>
          <table:table-cell office:value-type="string" table:style-name="ce4">
            <text:p>02/11/2023</text:p>
          </table:table-cell>
          <table:table-cell office:value-type="currency" office:value="5867" table:style-name="ce5">
            <text:p>5.86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FISIOTERAPICO SRL*Contributi CCIAA <text:s/>di Roma, Voucher PID 2022 - Impresa 4.0*PIAZZA DI VILLA CARPEGNA 43</text:p>
          </table:table-cell>
          <table:table-cell office:value-type="string" table:style-name="ce4">
            <text:p>B29J23000000003</text:p>
          </table:table-cell>
          <table:table-cell office:value-type="string" table:style-name="ce4">
            <text:p>10/01/2023</text:p>
          </table:table-cell>
          <table:table-cell office:value-type="currency" office:value="9359" table:style-name="ce5">
            <text:p>9.35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GELETTI S.R.L.*Contributi CCIAA <text:s/>di Roma, Voucher PID 2022 - Impresa 4.0*VIA BOCCA DI LEONE 55/58</text:p>
          </table:table-cell>
          <table:table-cell office:value-type="string" table:style-name="ce4">
            <text:p>B89J23000360003</text:p>
          </table:table-cell>
          <table:table-cell office:value-type="string" table:style-name="ce4">
            <text:p>10/01/2023</text:p>
          </table:table-cell>
          <table:table-cell office:value-type="currency" office:value="6538" table:style-name="ce5">
            <text:p>6.53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 ROSA RICCARDO*Misura volta a sostenere le imprese del territorio nella fase successiva alla loro costituzione, nello sviluppo della attivita produttiva e nella digitalizzazione e innovazione dei processi aziendali e dei prodotti.*VIA CATULLO 75</text:p>
          </table:table-cell>
          <table:table-cell office:value-type="string" table:style-name="ce4">
            <text:p>B58C23005610005</text:p>
          </table:table-cell>
          <table:table-cell office:value-type="string" table:style-name="ce4">
            <text:p>10/10/2023</text:p>
          </table:table-cell>
          <table:table-cell office:value-type="currency" office:value="7533" table:style-name="ce5">
            <text:p>7.53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IA CRIS DI CRISTINA DIOMEDE*Misura a supporto dei processi di creazione e avvio di una nuova attivita' d'impresa*VIA FLAVIO STILICONE 169</text:p>
          </table:table-cell>
          <table:table-cell office:value-type="string" table:style-name="ce4">
            <text:p>B89D23000490005</text:p>
          </table:table-cell>
          <table:table-cell office:value-type="string" table:style-name="ce4">
            <text:p>20/09/2023</text:p>
          </table:table-cell>
          <table:table-cell office:value-type="currency" office:value="470" table:style-name="ce5">
            <text:p>4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A C. BAVASTRO,116- 00154 ROMA*VIA C. BAVASTRO 116*MANUTENZIONE STRAORDINARIA LOCALI</text:p>
          </table:table-cell>
          <table:table-cell office:value-type="string" table:style-name="ce4">
            <text:p>B81E23000180005</text:p>
          </table:table-cell>
          <table:table-cell office:value-type="string" table:style-name="ce4">
            <text:p>10/07/2023</text:p>
          </table:table-cell>
          <table:table-cell office:value-type="currency" office:value="36941" table:style-name="ce5">
            <text:p>36.94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A MEDICA S.R.L.S.*Misura volta a sostenere le imprese del territorio nella fase successiva alla loro costituzione, nello sviluppo della attivita produttiva e nella digitalizzazione e innovazione dei processi aziendali e dei prodotti.*VIA VITO GIUSEPPE GALATI 113/A</text:p>
          </table:table-cell>
          <table:table-cell office:value-type="string" table:style-name="ce4">
            <text:p>B88C23003980005</text:p>
          </table:table-cell>
          <table:table-cell office:value-type="string" table:style-name="ce4">
            <text:p>10/10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GEA (SOCIETA' GESTIONE AMBIENTE) S.R.L.*Misura volta a sostenere le imprese del territorio nella fase successiva alla loro costituzione, nello sviluppo della attivita produttiva e nella digitalizzazione e innovazione dei processi aziendali e dei prodotti.*VIA TIBURTINA 912</text:p>
          </table:table-cell>
          <table:table-cell office:value-type="string" table:style-name="ce4">
            <text:p>B88C23003990005</text:p>
          </table:table-cell>
          <table:table-cell office:value-type="string" table:style-name="ce4">
            <text:p>10/10/2023</text:p>
          </table:table-cell>
          <table:table-cell office:value-type="currency" office:value="14238" table:style-name="ce5">
            <text:p>14.23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BACCHERIA NAPOLEONI SONIA*Misura volta a sostenere le imprese del territorio nella fase successiva alla loro costituzione, nello sviluppo della attivita produttiva e nella digitalizzazione e innovazione dei processi aziendali e dei prodotti.*VIA DUE GIUGNO 5/7</text:p>
          </table:table-cell>
          <table:table-cell office:value-type="string" table:style-name="ce4">
            <text:p>B88C23004090005</text:p>
          </table:table-cell>
          <table:table-cell office:value-type="string" table:style-name="ce4">
            <text:p>10/10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 &amp; S MANAGEMENT S.R.L.*Contributi CCIAA <text:s/>di Roma, Voucher PID 2022 - Impresa 4.0*VICOLO DELLE SIEPI 2</text:p>
          </table:table-cell>
          <table:table-cell office:value-type="string" table:style-name="ce4">
            <text:p>B79J2300004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ANLUCA PESCE*Misura a supporto dei processi di creazione e avvio di una nuova attivita' d'impresa*VIA FANCESCO SAPORI 59/61/63</text:p>
          </table:table-cell>
          <table:table-cell office:value-type="string" table:style-name="ce4">
            <text:p>B89D23000530005</text:p>
          </table:table-cell>
          <table:table-cell office:value-type="string" table:style-name="ce4">
            <text:p>20/09/2023</text:p>
          </table:table-cell>
          <table:table-cell office:value-type="currency" office:value="1730" table:style-name="ce5">
            <text:p>1.7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FFEDI RESTAURI DI FERNANDO DIONISI*Misura a supporto dei processi di creazione e avvio di una nuova attivita' d'impresa*VIA DI COLLE CARINO 23</text:p>
          </table:table-cell>
          <table:table-cell office:value-type="string" table:style-name="ce4">
            <text:p>B99D23000380005</text:p>
          </table:table-cell>
          <table:table-cell office:value-type="string" table:style-name="ce4">
            <text:p>20/09/2023</text:p>
          </table:table-cell>
          <table:table-cell office:value-type="currency" office:value="540" table:style-name="ce5">
            <text:p>5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DB PET PARLOUR DI MARA BIANCHI*Misura a supporto dei processi di creazione e avvio di una nuova attivita' d'impresa*VIA MANARA 9</text:p>
          </table:table-cell>
          <table:table-cell office:value-type="string" table:style-name="ce4">
            <text:p>B89D23000610005</text:p>
          </table:table-cell>
          <table:table-cell office:value-type="string" table:style-name="ce4">
            <text:p>20/09/2023</text:p>
          </table:table-cell>
          <table:table-cell office:value-type="currency" office:value="1710" table:style-name="ce5">
            <text:p>1.7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RBIERE DI LUCA LUCIANI*Misura a supporto dei processi di creazione e avvio di una nuova attivita' d'impresa*VIALE DELLA PRIMAVERA 251</text:p>
          </table:table-cell>
          <table:table-cell office:value-type="string" table:style-name="ce4">
            <text:p>B89D23000580005</text:p>
          </table:table-cell>
          <table:table-cell office:value-type="string" table:style-name="ce4">
            <text:p>20/09/2023</text:p>
          </table:table-cell>
          <table:table-cell office:value-type="currency" office:value="2200" table:style-name="ce5">
            <text:p>2.2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NSOSAN SELL S.R.L.*Contributi CCIAA <text:s/>di Roma, Voucher PID 2023 - Impresa 4.0*VIA VITTORIO VENETO 54B</text:p>
          </table:table-cell>
          <table:table-cell office:value-type="string" table:style-name="ce4">
            <text:p>B89J230060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ODENDI S.R.L. <text:s text:c="49"/>START-UP COSTIT*Contributi CCIAA <text:s/>di Roma, Voucher PID 2023 - Impresa 4.0*VIA BRUNO SEROTINI 89</text:p>
          </table:table-cell>
          <table:table-cell office:value-type="string" table:style-name="ce4">
            <text:p>B89J230038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VS CONSULTING &amp; SERVICES S.R.L.S.*Contributi CCIAA <text:s/>di Roma, Voucher PID 2023 - Impresa 4.0*VIA PORTOFINO 29</text:p>
          </table:table-cell>
          <table:table-cell office:value-type="string" table:style-name="ce4">
            <text:p>B59J230012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 &amp; D RELAX DI BAGLINI DAVIDE*Contributi CCIAA <text:s/>di Roma, Voucher PID 2023 - Impresa 4.0*VIA GREGORIO VII 500 <text:s/>A-B</text:p>
          </table:table-cell>
          <table:table-cell office:value-type="string" table:style-name="ce4">
            <text:p>B89J230047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VALI &amp; ASSOCIATI SOCIETA' A RESPONSABILITA' LIMITATA SEMPLIFICA*Contributi CCIAA <text:s/>di Roma, Voucher PID 2023 - Impresa 4.0*VIA DEGLI SCIPIONI 235</text:p>
          </table:table-cell>
          <table:table-cell office:value-type="string" table:style-name="ce4">
            <text:p>B89J2300475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S. ROMA CICLISMO - SOCIETA' SPORTIVA DILETTANTISTICA A <text:s text:c="8"/>RESPONSABILITA'*Contributi CCIAA <text:s/>di Roma, Voucher PID 2023 - Impresa 4.0*VIA SAMBUCA PISTOIESE 72</text:p>
          </table:table-cell>
          <table:table-cell office:value-type="string" table:style-name="ce4">
            <text:p>B89J2300627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FICIO CAMERALE - SEDE DI VIA DE' BURRO'*VIA DE' BURRO' 147*MANUTENZIONE STRAORDINARIA EDILE PIANO SEMINTERRATO</text:p>
          </table:table-cell>
          <table:table-cell office:value-type="string" table:style-name="ce4">
            <text:p>B83J23000000005</text:p>
          </table:table-cell>
          <table:table-cell office:value-type="string" table:style-name="ce4">
            <text:p>04/04/2023</text:p>
          </table:table-cell>
          <table:table-cell office:value-type="currency" office:value="98750" table:style-name="ce5">
            <text:p>98.7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NELAB - SOCIETA' A RESPONSABILITA' LIMITATA*Contributi CCIAA <text:s/>di Roma, Voucher PID 2022 - Impresa 4.0*VIA DI BRAVETTA 436</text:p>
          </table:table-cell>
          <table:table-cell office:value-type="string" table:style-name="ce4">
            <text:p>B89J2300025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NELOPE COSTRUZIONI S.R.L.*Contributi CCIAA <text:s/>di Roma, Voucher PID 2023 - Impresa 4.0*VIA ENRICO BESTA 5</text:p>
          </table:table-cell>
          <table:table-cell office:value-type="string" table:style-name="ce4">
            <text:p>B89J230052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CAO CRUDO SOCIETA' A RESPONSABILITA' LIMITATA*Contributi CCIAA <text:s/>di Roma, Voucher PID 2023 - Impresa 4.0*VIA PRENESTINA NUOVA 86</text:p>
          </table:table-cell>
          <table:table-cell office:value-type="string" table:style-name="ce4">
            <text:p>B99J2300628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GM SOCIETA' A RESPONSABILITA' LIMITATA*Contributi CCIAA <text:s/>di Roma, Voucher PID 2023 - Impresa 4.0*VIA GIOVANNI PAISIELLO 55</text:p>
          </table:table-cell>
          <table:table-cell office:value-type="string" table:style-name="ce4">
            <text:p>B89J23014480003</text:p>
          </table:table-cell>
          <table:table-cell office:value-type="string" table:style-name="ce4">
            <text:p>21/12/2023</text:p>
          </table:table-cell>
          <table:table-cell office:value-type="currency" office:value="8827" table:style-name="ce5">
            <text:p>8.82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ERS IN LOVE S.R.L.*Contributi CCIAA <text:s/>di Roma, Voucher PID 2023 - Impresa 4.0*VIA COSTANTINO 89</text:p>
          </table:table-cell>
          <table:table-cell office:value-type="string" table:style-name="ce4">
            <text:p>B89J230154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LSON LIMOUSINES ITALY DI NELSON SHAWN CARLO*Contributi CCIAA <text:s/>di Roma, Voucher PID 2023 - Impresa 4.0*VIA CAMANDONA 14 IN.2</text:p>
          </table:table-cell>
          <table:table-cell office:value-type="string" table:style-name="ce4">
            <text:p>B89J2301346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QUA FINANCE MEDIAZIONE CREDITIZIA S.R.L.*Contributi CCIAA <text:s/>di Roma, Voucher PID 2023 - Impresa 4.0*VIALE BRUNO BUOZZI 60</text:p>
          </table:table-cell>
          <table:table-cell office:value-type="string" table:style-name="ce4">
            <text:p>B89J230134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LEUM SABINAE - SOCIETA' A RESPONSABILITA' LIMITATA*Contributi CCIAA <text:s/>di Roma, Voucher PID 2023 - Impresa 4.0*VIA DELLE TERRE SABINE 2</text:p>
          </table:table-cell>
          <table:table-cell office:value-type="string" table:style-name="ce4">
            <text:p>B79J2300543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CORE S.A.S. DI ANTONIO SCARFONE &amp; C.*Contributi CCIAA <text:s/>di Roma, Voucher PID 2023 - Impresa 4.0*CORSO MATTEOTTI 37</text:p>
          </table:table-cell>
          <table:table-cell office:value-type="string" table:style-name="ce4">
            <text:p>B19J230058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KAO S.R.L.*Contributi CCIAA <text:s/>di Roma, Voucher PID 2023 - Impresa 4.0*VIA WILLIAM D'ALTRI 99</text:p>
          </table:table-cell>
          <table:table-cell office:value-type="string" table:style-name="ce4">
            <text:p>B19J230057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PPY DAYS CHAIN HOTELS CORPORATION SRL*Contributi CCIAA <text:s/>di Roma, Voucher PID 2023 - Impresa 4.0*LARGO PIETRO VASSALLETTO 6</text:p>
          </table:table-cell>
          <table:table-cell office:value-type="string" table:style-name="ce4">
            <text:p>B89J23014940003</text:p>
          </table:table-cell>
          <table:table-cell office:value-type="string" table:style-name="ce4">
            <text:p>21/12/2023</text:p>
          </table:table-cell>
          <table:table-cell office:value-type="currency" office:value="7815" table:style-name="ce5">
            <text:p>7.81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OP CO. S.R.L.*Contributi CCIAA <text:s/>di Roma, Voucher PID 2023 - Impresa 4.0*VIALE CASSALA 30</text:p>
          </table:table-cell>
          <table:table-cell office:value-type="string" table:style-name="ce4">
            <text:p>B89J2301330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OSSI ASSUNTA*Contributi CCIAA <text:s/>di Roma, Voucher PID 2023 - Impresa 4.0*VIA DEL PIANETA URANO 12-16</text:p>
          </table:table-cell>
          <table:table-cell office:value-type="string" table:style-name="ce4">
            <text:p>B89J2301344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ITOGO SOCIETA' A RESPONSABILITA' LIMITATA SEMPLIFICATA*Contributi CCIAA <text:s/>di Roma, Voucher PID 2023 - Impresa 4.0*VIA VIRGILIO RAMPERTI 4/5</text:p>
          </table:table-cell>
          <table:table-cell office:value-type="string" table:style-name="ce4">
            <text:p>B89J23015610003</text:p>
          </table:table-cell>
          <table:table-cell office:value-type="string" table:style-name="ce4">
            <text:p>21/12/2023</text:p>
          </table:table-cell>
          <table:table-cell office:value-type="currency" office:value="3500" table:style-name="ce5">
            <text:p>3.5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ANA MARIA*Contributi CCIAA <text:s/>di Roma, Voucher PID 2023 - Impresa 4.0*VIA G. PAOLO PANNINI 5</text:p>
          </table:table-cell>
          <table:table-cell office:value-type="string" table:style-name="ce4">
            <text:p>B89J23015220003</text:p>
          </table:table-cell>
          <table:table-cell office:value-type="string" table:style-name="ce4">
            <text:p>21/12/2023</text:p>
          </table:table-cell>
          <table:table-cell office:value-type="currency" office:value="4200" table:style-name="ce5">
            <text:p>4.2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G SERVIZI DI ANTONINO GENOVA &amp; C. S.A.S.*Contributi CCIAA <text:s/>di Roma, Voucher PID 2023 - Impresa 4.0*VIA LORENZO MAGALOTTI 15</text:p>
          </table:table-cell>
          <table:table-cell office:value-type="string" table:style-name="ce4">
            <text:p>B89J230150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BILITAELOGISTICA SRL*Contributi CCIAA <text:s/>di Roma, Voucher PID 2023 - Impresa 4.0*VIA FILIPPI 57</text:p>
          </table:table-cell>
          <table:table-cell office:value-type="string" table:style-name="ce4">
            <text:p>B89J230150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PPAGRAS S.R.L.*Contributi CCIAA <text:s/>di Roma, Voucher PID 2023 - Impresa 4.0*VIA PELLARO 39</text:p>
          </table:table-cell>
          <table:table-cell office:value-type="string" table:style-name="ce4">
            <text:p>B89J23013830003</text:p>
          </table:table-cell>
          <table:table-cell office:value-type="string" table:style-name="ce4">
            <text:p>21/12/2023</text:p>
          </table:table-cell>
          <table:table-cell office:value-type="currency" office:value="6817" table:style-name="ce5">
            <text:p>6.81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TURE4 SRL*Contributi CCIAA <text:s/>di Roma, Voucher PID 2023 - Impresa 4.0*VIA ALESSANDRO FARNESE 26</text:p>
          </table:table-cell>
          <table:table-cell office:value-type="string" table:style-name="ce4">
            <text:p>B89J2301387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ATEI ASSICURAZIONI S.R.L.*Contributi CCIAA <text:s/>di Roma, Voucher PID 2023 - Impresa 4.0*VIA CIPRO 4/V</text:p>
          </table:table-cell>
          <table:table-cell office:value-type="string" table:style-name="ce4">
            <text:p>B89J2300520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CA SOCIETA' TRA PROFESSIONISTI A RESPONSABILITA' LIMITATA*Contributi CCIAA <text:s/>di Roma, Voucher PID 2023 - Impresa 4.0*VIA FRANCESCO COCCO ORTU 120</text:p>
          </table:table-cell>
          <table:table-cell office:value-type="string" table:style-name="ce4">
            <text:p>B89J230158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DIGO WAVE - S.R.L.*Contributi CCIAA <text:s/>di Roma, Voucher PID 2023 - Impresa 4.0*VIALE DELL'AERONAUTICA 61</text:p>
          </table:table-cell>
          <table:table-cell office:value-type="string" table:style-name="ce4">
            <text:p>B89J230142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NOVATIMM SOCIETA' A RESPONSABILITA' LIMITATA SEMPLIFICATA*Contributi CCIAA <text:s/>di Roma, Voucher PID 2023 - Impresa 4.0*PIAZZA GUGLIELMO MARCONI 15</text:p>
          </table:table-cell>
          <table:table-cell office:value-type="string" table:style-name="ce4">
            <text:p>B89J23006710003</text:p>
          </table:table-cell>
          <table:table-cell office:value-type="string" table:style-name="ce4">
            <text:p>03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IACUBE S.R.L.*Contributi CCIAA <text:s/>di Roma, Voucher PID 2023 - Impresa 4.0*VIA VOLTAIRE 97</text:p>
          </table:table-cell>
          <table:table-cell office:value-type="string" table:style-name="ce4">
            <text:p>B89J2301442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RNA SOCIETA' A RESPONSABILITA' LIMITATA SEMPLIFICATA*Contributi CCIAA <text:s/>di Roma, Voucher PID 2023 - Impresa 4.0*VIA DEGLI OLIMPIONICI 71</text:p>
          </table:table-cell>
          <table:table-cell office:value-type="string" table:style-name="ce4">
            <text:p>B89J23004810003</text:p>
          </table:table-cell>
          <table:table-cell office:value-type="string" table:style-name="ce4">
            <text:p>02/11/2023</text:p>
          </table:table-cell>
          <table:table-cell office:value-type="currency" office:value="9971" table:style-name="ce5">
            <text:p>9.97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LLEGERE SOCIETA' COOPERATIVA SOCIALE IMPRESA SOCIALE*Contributi CCIAA <text:s/>di Roma, Voucher PID 2023 - Impresa 4.0*PIAZZA GONDAR 22</text:p>
          </table:table-cell>
          <table:table-cell office:value-type="string" table:style-name="ce4">
            <text:p>B89J23013520003</text:p>
          </table:table-cell>
          <table:table-cell office:value-type="string" table:style-name="ce4">
            <text:p>21/12/2023</text:p>
          </table:table-cell>
          <table:table-cell office:value-type="currency" office:value="8120" table:style-name="ce5">
            <text:p>8.1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SKUP <text:s/>S.R.L.*Contributi CCIAA <text:s/>di Roma, Voucher PID 2023 - Impresa 4.0*VIA ADRIANO OLIVETTI 24</text:p>
          </table:table-cell>
          <table:table-cell office:value-type="string" table:style-name="ce4">
            <text:p>B89J230133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OIDRAULICA GIOR.DAN. S.R.L.*Contributi CCIAA <text:s/>di Roma, Voucher PID 2023 - Impresa 4.0*VIA CASILINA 1557</text:p>
          </table:table-cell>
          <table:table-cell office:value-type="string" table:style-name="ce4">
            <text:p>B89J230150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LLE IL PUNTO SOCIETA' COOPERATIVA SOCIALE E.T.S. - <text:s text:c="12"/>IMPRESA SOCIALE*Contributi CCIAA <text:s/>di Roma, Voucher PID 2023 - Impresa 4.0*VIA BARBARANO ROMANO 6</text:p>
          </table:table-cell>
          <table:table-cell office:value-type="string" table:style-name="ce4">
            <text:p>B89J23013390003</text:p>
          </table:table-cell>
          <table:table-cell office:value-type="string" table:style-name="ce4">
            <text:p>21/12/2023</text:p>
          </table:table-cell>
          <table:table-cell office:value-type="currency" office:value="3890" table:style-name="ce5">
            <text:p>3.8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BANDOLO DELLA MATASSA S.R.L.*Contributi CCIAA <text:s/>di Roma, Voucher PID 2023 - Impresa 4.0*VIA CAVOUR 108</text:p>
          </table:table-cell>
          <table:table-cell office:value-type="string" table:style-name="ce4">
            <text:p>B89J23004380003</text:p>
          </table:table-cell>
          <table:table-cell office:value-type="string" table:style-name="ce4">
            <text:p>02/11/2023</text:p>
          </table:table-cell>
          <table:table-cell office:value-type="currency" office:value="8267" table:style-name="ce5">
            <text:p>8.26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RCI SERVIZI S.R.L.*Contributi CCIAA <text:s/>di Roma, Voucher PID 2023 - Impresa 4.0*VIA DELLA MAGLIANA NUOVA 358</text:p>
          </table:table-cell>
          <table:table-cell office:value-type="string" table:style-name="ce4">
            <text:p>B89J230031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E RIGHT PERSON - SOCIETA' A RESPONSABILITA' LIMITATA*Contributi CCIAA <text:s/>di Roma, Voucher PID 2023 - Impresa 4.0*LARGO PIETRO VASSALLETTO 6</text:p>
          </table:table-cell>
          <table:table-cell office:value-type="string" table:style-name="ce4">
            <text:p>B89J23006460003</text:p>
          </table:table-cell>
          <table:table-cell office:value-type="string" table:style-name="ce4">
            <text:p>02/11/2023</text:p>
          </table:table-cell>
          <table:table-cell office:value-type="currency" office:value="8820" table:style-name="ce5">
            <text:p>8.8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W FOOD SRL*Contributi CCIAA <text:s/>di Roma, Voucher PID 2023 - Impresa 4.0*VIA SIRMIONE 10</text:p>
          </table:table-cell>
          <table:table-cell office:value-type="string" table:style-name="ce4">
            <text:p>B89J23004490003</text:p>
          </table:table-cell>
          <table:table-cell office:value-type="string" table:style-name="ce4">
            <text:p>02/11/2023</text:p>
          </table:table-cell>
          <table:table-cell office:value-type="currency" office:value="9590" table:style-name="ce5">
            <text:p>9.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CAMARTE S.R.L.*Contributi CCIAA <text:s/>di Roma, Voucher PID 2023 - Impresa 4.0*PIAZZA F.BORGONGINI DUCA 7</text:p>
          </table:table-cell>
          <table:table-cell office:value-type="string" table:style-name="ce4">
            <text:p>B89J230050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AUTOSCUOLE ITALIANE S.C.A.R.L.*Contributi CCIAA <text:s/>di Roma, Voucher PID 2023 - Impresa 4.0*VIALE OBERDAN 2</text:p>
          </table:table-cell>
          <table:table-cell office:value-type="string" table:style-name="ce4">
            <text:p>B19J23005720003</text:p>
          </table:table-cell>
          <table:table-cell office:value-type="string" table:style-name="ce4">
            <text:p>21/12/2023</text:p>
          </table:table-cell>
          <table:table-cell office:value-type="currency" office:value="8365" table:style-name="ce5">
            <text:p>8.36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DIC SECURITY S.R.L.*Contributi CCIAA <text:s/>di Roma, Voucher PID 2023 - Impresa 4.0*VIALE EUROPA 126/128</text:p>
          </table:table-cell>
          <table:table-cell office:value-type="string" table:style-name="ce4">
            <text:p>B89J230043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ANELLERIA DI GIADA MERLO*Contributi CCIAA <text:s/>di Roma, Voucher PID 2023 - Impresa 4.0*VIA ANTONINO BONGIORNO 2</text:p>
          </table:table-cell>
          <table:table-cell office:value-type="string" table:style-name="ce4">
            <text:p>B89J230057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QUAFREDDA SUPERMERCATI S.R.L.*Contributi CCIAA <text:s/>di Roma, Voucher PID 2023 - Impresa 4.0*VIA DI ACQUAFREDDA 174</text:p>
          </table:table-cell>
          <table:table-cell office:value-type="string" table:style-name="ce4">
            <text:p>B89J230157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KILLS S.R.L.*Contributi CCIAA <text:s/>di Roma, Voucher PID 2023 - Impresa 4.0*VIA FIUME GIALLO 3</text:p>
          </table:table-cell>
          <table:table-cell office:value-type="string" table:style-name="ce4">
            <text:p>B89J2301476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UOMECO S.R.L.*Contributi CCIAA <text:s/>di Roma, Voucher PID 2023 - Impresa 4.0*VIA CESARE PASCOLETTI 25</text:p>
          </table:table-cell>
          <table:table-cell office:value-type="string" table:style-name="ce4">
            <text:p>B89J230057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UTRIMENTI S.R.L.*Contributi CCIAA <text:s/>di Roma, Voucher PID 2023 - Impresa 4.0*VIA MARCO AURELIO 44</text:p>
          </table:table-cell>
          <table:table-cell office:value-type="string" table:style-name="ce4">
            <text:p>B89J23006610003</text:p>
          </table:table-cell>
          <table:table-cell office:value-type="string" table:style-name="ce4">
            <text:p>02/11/2023</text:p>
          </table:table-cell>
          <table:table-cell office:value-type="currency" office:value="6540" table:style-name="ce5">
            <text:p>6.5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NNOLERIA SICILIANA - SOCIETA' A RESPONSABILITA' LIMITATA UNIPERSONALE*Contributi CCIAA <text:s/>di Roma, Voucher PID 2023 - Impresa 4.0*VIA SAN ROMANO IN GARFAGNANA 28</text:p>
          </table:table-cell>
          <table:table-cell office:value-type="string" table:style-name="ce4">
            <text:p>B89J2300561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ORZ MEDICAL ITALIA - S.R.L.*Contributi CCIAA <text:s/>di Roma, Voucher PID 2023 - Impresa 4.0*VIA SALARIA 1319</text:p>
          </table:table-cell>
          <table:table-cell office:value-type="string" table:style-name="ce4">
            <text:p>B89J2301532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CHEL GIORDAN - SOCIETA A RESPONSABILITA LIMITATA*Contributi CCIAA <text:s/>di Roma, Voucher PID 2023 - Impresa 4.0*VIA DUE MACELLI 59</text:p>
          </table:table-cell>
          <table:table-cell office:value-type="string" table:style-name="ce4">
            <text:p>B89J230050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ARISTO SRL*Contributi CCIAA <text:s/>di Roma, Voucher PID 2023 - Impresa 4.0*VIA DI GROTTAROSSA 55</text:p>
          </table:table-cell>
          <table:table-cell office:value-type="string" table:style-name="ce4">
            <text:p>B89J230142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C SERVICE S.R.L. SEMPLIFICATA*Contributi CCIAA <text:s/>di Roma, Voucher PID 2023 - Impresa 4.0*VIA MIRABELLA ECLANO 30</text:p>
          </table:table-cell>
          <table:table-cell office:value-type="string" table:style-name="ce4">
            <text:p>B89J2301350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ATURACEUTICA S.R.L.*Contributi CCIAA <text:s/>di Roma, Voucher PID 2023 - Impresa 4.0*VIA TAGLIAMENTO 14</text:p>
          </table:table-cell>
          <table:table-cell office:value-type="string" table:style-name="ce4">
            <text:p>B89J230039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IA S.R.L.*Contributi CCIAA <text:s/>di Roma, Voucher PID 2023 - Impresa 4.0*VIA CRISTOFORO COLOMBO 120</text:p>
          </table:table-cell>
          <table:table-cell office:value-type="string" table:style-name="ce4">
            <text:p>B89J230151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ZIO LINK S.R.L.*Contributi CCIAA <text:s/>di Roma, Voucher PID 2023 - Impresa 4.0*VIA ADIGE 26</text:p>
          </table:table-cell>
          <table:table-cell office:value-type="string" table:style-name="ce4">
            <text:p>B89J23003640003</text:p>
          </table:table-cell>
          <table:table-cell office:value-type="string" table:style-name="ce4">
            <text:p>02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VOLA IMPRESA &amp; FINANZA S.R.L.*Contributi CCIAA <text:s/>di Roma, Voucher PID 2023 - Impresa 4.0*VIA ANTONIO CANTORE 5</text:p>
          </table:table-cell>
          <table:table-cell office:value-type="string" table:style-name="ce4">
            <text:p>B89J230058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TER SRL*Contributi CCIAA <text:s/>di Roma, Voucher PID 2023 - Impresa 4.0*VIA CARLENTINI 23/B</text:p>
          </table:table-cell>
          <table:table-cell office:value-type="string" table:style-name="ce4">
            <text:p>B89J23015770003</text:p>
          </table:table-cell>
          <table:table-cell office:value-type="string" table:style-name="ce4">
            <text:p>21/12/2023</text:p>
          </table:table-cell>
          <table:table-cell office:value-type="currency" office:value="8426" table:style-name="ce5">
            <text:p>8.42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OSTORIE SOCIETA' COOPERATIVA*Contributi CCIAA <text:s/>di Roma, Voucher PID 2023 - Impresa 4.0*VIA DELLE ROSE 24/26</text:p>
          </table:table-cell>
          <table:table-cell office:value-type="string" table:style-name="ce4">
            <text:p>B89J23005140003</text:p>
          </table:table-cell>
          <table:table-cell office:value-type="string" table:style-name="ce4">
            <text:p>02/11/2023</text:p>
          </table:table-cell>
          <table:table-cell office:value-type="currency" office:value="4540" table:style-name="ce5">
            <text:p>4.5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LOR COMPANY SOCIETA' A RESPONSABILITA' LIMITATA*Contributi CCIAA <text:s/>di Roma, Voucher PID 2023 - Impresa 4.0*VIA SASSUOLO SNC</text:p>
          </table:table-cell>
          <table:table-cell office:value-type="string" table:style-name="ce4">
            <text:p>B59J2300126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MISAN FARMACEUTICI S.R.L.*Contributi CCIAA <text:s/>di Roma, Voucher PID 2023 - Impresa 4.0*VIA GALILEO GALILEI SNC</text:p>
          </table:table-cell>
          <table:table-cell office:value-type="string" table:style-name="ce4">
            <text:p>B99J230016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SET CONSULTING SOCIETA' A RESPONSABILITA' LIMITATA*Contributi CCIAA <text:s/>di Roma, Voucher PID 2023 - Impresa 4.0*VIA ZENODOSSIO 49</text:p>
          </table:table-cell>
          <table:table-cell office:value-type="string" table:style-name="ce4">
            <text:p>B89J230157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IMALIER DI FEDERICA DI SANTO*Misura a supporto dei processi di creazione e avvio di una nuova attivita' d'impresa*VIA ALESSANDRO ZANNETTI 4/B</text:p>
          </table:table-cell>
          <table:table-cell office:value-type="string" table:style-name="ce4">
            <text:p>B89D23000630005</text:p>
          </table:table-cell>
          <table:table-cell office:value-type="string" table:style-name="ce4">
            <text:p>20/09/2023</text:p>
          </table:table-cell>
          <table:table-cell office:value-type="currency" office:value="1710" table:style-name="ce5">
            <text:p>1.7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A IMPIANTI - S.R.L*Contributi CCIAA <text:s/>di Roma, Voucher PID 2022 - Impresa 4.0*VIA GIOVANNI PAISIELLO 26</text:p>
          </table:table-cell>
          <table:table-cell office:value-type="string" table:style-name="ce4">
            <text:p>B89J23000490003</text:p>
          </table:table-cell>
          <table:table-cell office:value-type="string" table:style-name="ce4">
            <text:p>10/01/2023</text:p>
          </table:table-cell>
          <table:table-cell office:value-type="currency" office:value="6722" table:style-name="ce5">
            <text:p>6.72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YDRO ADC S.R.L.*Contributi CCIAA <text:s/>di Roma, Voucher PID 2022 - Impresa 4.0*VIA GIOVANNI LAMPARIELLO 30</text:p>
          </table:table-cell>
          <table:table-cell office:value-type="string" table:style-name="ce4">
            <text:p>B89J2300018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TM IMPIANTI DI DIEGO GIOVANNI CASAMASSA*Misura a supporto dei processi di creazione e avvio di una nuova attivita' d'impresa*VIA ALBERTO TALLONE 123</text:p>
          </table:table-cell>
          <table:table-cell office:value-type="string" table:style-name="ce4">
            <text:p>B89D23000430005</text:p>
          </table:table-cell>
          <table:table-cell office:value-type="string" table:style-name="ce4">
            <text:p>20/09/2023</text:p>
          </table:table-cell>
          <table:table-cell office:value-type="currency" office:value="690" table:style-name="ce5">
            <text:p>6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IFESTAZIONE MOTORDAYS RIDE ON - ROMA 9 - 11 GIUGNO 2023*VIA PORTUENSE N. 1645 ROMA*ACQUISTO DI SPAZI ESPOSITIVI</text:p>
          </table:table-cell>
          <table:table-cell office:value-type="string" table:style-name="ce4">
            <text:p>B88C23002590005</text:p>
          </table:table-cell>
          <table:table-cell office:value-type="string" table:style-name="ce4">
            <text:p>05/06/2023</text:p>
          </table:table-cell>
          <table:table-cell office:value-type="currency" office:value="30000" table:style-name="ce5">
            <text:p>3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N GOMME &amp; CAR S.R.L.*Misura a supporto dei processi di creazione e avvio di una nuova attivita' d'impresa*VIA CASTELLANA GROTTE 2/B</text:p>
          </table:table-cell>
          <table:table-cell office:value-type="string" table:style-name="ce4">
            <text:p>B89D23001090005</text:p>
          </table:table-cell>
          <table:table-cell office:value-type="string" table:style-name="ce4">
            <text:p>19/12/2023</text:p>
          </table:table-cell>
          <table:table-cell office:value-type="currency" office:value="3000" table:style-name="ce5">
            <text:p>3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UCCHIARA VALENTINA*Misura a supporto dei processi di creazione e avvio di una nuova attivita' d'impresa*VIA LURANO 5</text:p>
          </table:table-cell>
          <table:table-cell office:value-type="string" table:style-name="ce4">
            <text:p>B89D23001080005</text:p>
          </table:table-cell>
          <table:table-cell office:value-type="string" table:style-name="ce4">
            <text:p>19/12/2023</text:p>
          </table:table-cell>
          <table:table-cell office:value-type="currency" office:value="700" table:style-name="ce5">
            <text:p>7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G ALI' ROMA CAPENA S.R.L.*Misura a supporto dei processi di creazione e avvio di una nuova attivita' d'impresa*VIA MORLUPO 21</text:p>
          </table:table-cell>
          <table:table-cell office:value-type="string" table:style-name="ce4">
            <text:p>B79D23000910005</text:p>
          </table:table-cell>
          <table:table-cell office:value-type="string" table:style-name="ce4">
            <text:p>19/12/2023</text:p>
          </table:table-cell>
          <table:table-cell office:value-type="currency" office:value="3000" table:style-name="ce5">
            <text:p>3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DM COSTRUZIONI SRL*Misura a supporto dei processi di creazione e avvio di una nuova attivita' d'impresa*VIALE VASCO DE GAMA 140</text:p>
          </table:table-cell>
          <table:table-cell office:value-type="string" table:style-name="ce4">
            <text:p>B89D23000970005</text:p>
          </table:table-cell>
          <table:table-cell office:value-type="string" table:style-name="ce4">
            <text:p>19/12/2023</text:p>
          </table:table-cell>
          <table:table-cell office:value-type="currency" office:value="2940" table:style-name="ce5">
            <text:p>2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CIAMPACOOP*Misura a supporto dei processi di creazione e avvio di una nuova attivita' d'impresa*VIA TUSCOLANA 2070</text:p>
          </table:table-cell>
          <table:table-cell office:value-type="string" table:style-name="ce4">
            <text:p>B89D23001060005</text:p>
          </table:table-cell>
          <table:table-cell office:value-type="string" table:style-name="ce4">
            <text:p>19/12/2023</text:p>
          </table:table-cell>
          <table:table-cell office:value-type="currency" office:value="2190" table:style-name="ce5">
            <text:p>2.1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.LE O. INDIANO IMPIANTO CDZ.*VIALE O. INDIANO 17*CLIMATIZZAZIONE LOCALI RACK DELLA SEDE DI V.LE O. INDIANO</text:p>
          </table:table-cell>
          <table:table-cell office:value-type="string" table:style-name="ce4">
            <text:p>B83J23000410005</text:p>
          </table:table-cell>
          <table:table-cell office:value-type="string" table:style-name="ce4">
            <text:p>15/02/2024</text:p>
          </table:table-cell>
          <table:table-cell office:value-type="currency" office:value="90853" table:style-name="ce5">
            <text:p>90.85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" <text:s/>PCTO: UN PONTE TRA SCUOLA E IMPRESA"**</text:p>
          </table:table-cell>
          <table:table-cell office:value-type="string" table:style-name="ce4">
            <text:p>B38C2300366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VERSO IL BILANCIO DI SOSTENIBILITÀ AMBIENTALE"**</text:p>
          </table:table-cell>
          <table:table-cell office:value-type="string" table:style-name="ce4">
            <text:p>B38C23003800003</text:p>
          </table:table-cell>
          <table:table-cell office:value-type="string" table:style-name="ce4">
            <text:p>13/12/2023</text:p>
          </table:table-cell>
          <table:table-cell office:value-type="currency" office:value="37000" table:style-name="ce5">
            <text:p>3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<text:s/>E PROVINCIA**PROGETTO "DIGITALIZZAZIONE E INTELLIGENZA ARTIFICIALE NEL SISTEMA AGROALIMENTARE"**</text:p>
          </table:table-cell>
          <table:table-cell office:value-type="string" table:style-name="ce4">
            <text:p>B38C2300362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MOSTRE CELEBRATIVE: GIACOMO MATTEOTTI, GIOVANNI GENTILE, ENNIO MORRICONE"**</text:p>
          </table:table-cell>
          <table:table-cell office:value-type="string" table:style-name="ce4">
            <text:p>B38C2300388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TAT2DASH"**</text:p>
          </table:table-cell>
          <table:table-cell office:value-type="string" table:style-name="ce4">
            <text:p>B38C2300352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FROM ESG TO EU"**</text:p>
          </table:table-cell>
          <table:table-cell office:value-type="string" table:style-name="ce4">
            <text:p>B38C23003760003</text:p>
          </table:table-cell>
          <table:table-cell office:value-type="string" table:style-name="ce4">
            <text:p>13/12/2023</text:p>
          </table:table-cell>
          <table:table-cell office:value-type="currency" office:value="33500" table:style-name="ce5">
            <text:p>33.5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TARTUP DESK"**</text:p>
          </table:table-cell>
          <table:table-cell office:value-type="string" table:style-name="ce4">
            <text:p>B38C2300350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GIUBILEO OCCASIONE DI RINASCITA IMPRENDITORIALE"**</text:p>
          </table:table-cell>
          <table:table-cell office:value-type="string" table:style-name="ce4">
            <text:p>B38C2300359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TART UP DIGITALI"**</text:p>
          </table:table-cell>
          <table:table-cell office:value-type="string" table:style-name="ce4">
            <text:p>B38C2300368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A SCUOLA DI TUTTI I BAMBINI"**</text:p>
          </table:table-cell>
          <table:table-cell office:value-type="string" table:style-name="ce4">
            <text:p>B38C23004110003</text:p>
          </table:table-cell>
          <table:table-cell office:value-type="string" table:style-name="ce4">
            <text:p>20/02/2024</text:p>
          </table:table-cell>
          <table:table-cell office:value-type="currency" office:value="5000" table:style-name="ce5">
            <text:p>5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DE V.LE O. INDIANO,17 - ROMA*VIA O. INDIANO,17*INTERVENTI DI ADEGUAMENTO TECNOLOGICO DELL'IMPIANTO DI T.D. DELLA SEDE</text:p>
          </table:table-cell>
          <table:table-cell office:value-type="string" table:style-name="ce4">
            <text:p>B81J23000550005</text:p>
          </table:table-cell>
          <table:table-cell office:value-type="string" table:style-name="ce4">
            <text:p>27/10/2023</text:p>
          </table:table-cell>
          <table:table-cell office:value-type="currency" office:value="119663" table:style-name="ce5">
            <text:p>119.66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AMBIENTE CONSULTING SOCIETA' A RESPONSABILITA' LIMITATA*Contributi CCIAA <text:s/>di Roma, Voucher PID 2023 - Impresa 4.0*VIA ANGELO BARGONI 8</text:p>
          </table:table-cell>
          <table:table-cell office:value-type="string" table:style-name="ce4">
            <text:p>B89J230047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ONDERWEB S.R.L.*Contributi CCIAA <text:s/>di Roma, Voucher PID 2023 - Impresa 4.0*VIA ROMEO RODRIGUEZ PEREIRA 8</text:p>
          </table:table-cell>
          <table:table-cell office:value-type="string" table:style-name="ce4">
            <text:p>B89J23014010003</text:p>
          </table:table-cell>
          <table:table-cell office:value-type="string" table:style-name="ce4">
            <text:p>21/12/2023</text:p>
          </table:table-cell>
          <table:table-cell office:value-type="currency" office:value="4413" table:style-name="ce5">
            <text:p>4.41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.D.N. SURGERY S.R.L.*Contributi CCIAA <text:s/>di Roma, Voucher PID 2023 - Impresa 4.0*VIALE ALDO BALLARIN 2</text:p>
          </table:table-cell>
          <table:table-cell office:value-type="string" table:style-name="ce4">
            <text:p>B89J2301415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VELLIS SERVIZI GLOBALI S.R.L.*Contributi CCIAA <text:s/>di Roma, Voucher PID 2023 - Impresa 4.0*VIA VOLTURNO 7</text:p>
          </table:table-cell>
          <table:table-cell office:value-type="string" table:style-name="ce4">
            <text:p>B89J23014070003</text:p>
          </table:table-cell>
          <table:table-cell office:value-type="string" table:style-name="ce4">
            <text:p>21/12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 &amp; G ENGINEERING &amp; GRAPHICS S.R.L.*Contributi CCIAA <text:s/>di Roma, Voucher PID 2023 - Impresa 4.0*VIA DEI TRE DENARI 472 A/B</text:p>
          </table:table-cell>
          <table:table-cell office:value-type="string" table:style-name="ce4">
            <text:p>B19J23001260003</text:p>
          </table:table-cell>
          <table:table-cell office:value-type="string" table:style-name="ce4">
            <text:p>02/11/2023</text:p>
          </table:table-cell>
          <table:table-cell office:value-type="currency" office:value="6860" table:style-name="ce5">
            <text:p>6.8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DP CONSULTING SOCIETA' A RESPONSABILITA' LIMITATA SEMPLIFICATA*Contributi CCIAA <text:s/>di Roma, Voucher PID 2023 - Impresa 4.0*VIA ALBERTO TALLONE 84</text:p>
          </table:table-cell>
          <table:table-cell office:value-type="string" table:style-name="ce4">
            <text:p>B89J230034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EENTALE S.R.L.*Contributi CCIAA <text:s/>di Roma, Voucher PID 2023 - Impresa 4.0*VIA GIULIO BRAIDA 18</text:p>
          </table:table-cell>
          <table:table-cell office:value-type="string" table:style-name="ce4">
            <text:p>B89J23013530003</text:p>
          </table:table-cell>
          <table:table-cell office:value-type="string" table:style-name="ce4">
            <text:p>21/12/2023</text:p>
          </table:table-cell>
          <table:table-cell office:value-type="currency" office:value="7693" table:style-name="ce5">
            <text:p>7.69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RITERIA SOCIETA' A RESPONSABILITA' LIMITATA SEMPLIFICATA*Contributi CCIAA <text:s/>di Roma, Voucher PID 2023 - Impresa 4.0*VIA INNOCENZO X 57</text:p>
          </table:table-cell>
          <table:table-cell office:value-type="string" table:style-name="ce4">
            <text:p>B89J23003730003</text:p>
          </table:table-cell>
          <table:table-cell office:value-type="string" table:style-name="ce4">
            <text:p>02/11/2023</text:p>
          </table:table-cell>
          <table:table-cell office:value-type="currency" office:value="9965" table:style-name="ce5">
            <text:p>9.96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ARISMA ROME S.R.L.*Contributi CCIAA <text:s/>di Roma, Voucher PID 2023 - Impresa 4.0*VIA IPPOLITO NIEVO 61</text:p>
          </table:table-cell>
          <table:table-cell office:value-type="string" table:style-name="ce4">
            <text:p>B89J230154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FICINE RINNOVABILI CONSULTING SOCIETA' A RESPONSABILITA' <text:s text:c="6"/>LIMITATA*Contributi CCIAA <text:s/>di Roma, Voucher PID 2023 - Impresa 4.0*VIA A. MEUCCI 27</text:p>
          </table:table-cell>
          <table:table-cell office:value-type="string" table:style-name="ce4">
            <text:p>B99J230062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 CONSULTING SRL*Contributi CCIAA <text:s/>di Roma, Voucher PID 2023 - Impresa 4.0*VIA TAGGIA 55</text:p>
          </table:table-cell>
          <table:table-cell office:value-type="string" table:style-name="ce4">
            <text:p>B89J2301502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MANA PIZZA BIO S.R.L.S.*Contributi CCIAA <text:s/>di Roma, Voucher PID 2023 - Impresa 4.0*PIAZZA COLA DI RIENZO 92</text:p>
          </table:table-cell>
          <table:table-cell office:value-type="string" table:style-name="ce4">
            <text:p>B89J2301405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BUBBLE S.R.L.*Contributi CCIAA <text:s/>di Roma, Voucher PID 2023 - Impresa 4.0*VIA NOMENTANA 445</text:p>
          </table:table-cell>
          <table:table-cell office:value-type="string" table:style-name="ce4">
            <text:p>B89J23015040003</text:p>
          </table:table-cell>
          <table:table-cell office:value-type="string" table:style-name="ce4">
            <text:p>21/12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BBRICA ARTISTICA SOCIETA' A RESPONSABILITA' LIMITATA <text:s text:c="10"/>SEMPLIFICATA*Contributi CCIAA <text:s/>di Roma, Voucher PID 2023 - Impresa 4.0*VIA ANDREA FULVIO 13</text:p>
          </table:table-cell>
          <table:table-cell office:value-type="string" table:style-name="ce4">
            <text:p>B89J230060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UX VENTURES - S.R.L.*Contributi CCIAA <text:s/>di Roma, Voucher PID 2023 - Impresa 4.0*VIA MONTE CIRCEO 12</text:p>
          </table:table-cell>
          <table:table-cell office:value-type="string" table:style-name="ce4">
            <text:p>B99J23001670003</text:p>
          </table:table-cell>
          <table:table-cell office:value-type="string" table:style-name="ce4">
            <text:p>02/11/2023</text:p>
          </table:table-cell>
          <table:table-cell office:value-type="currency" office:value="8400" table:style-name="ce5">
            <text:p>8.4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UMSTP S.P.A. SOCIETA' TRA PROFESSIONISTI*Contributi CCIAA <text:s/>di Roma, Voucher PID 2023 - Impresa 4.0*VIA NAIROBI 40</text:p>
          </table:table-cell>
          <table:table-cell office:value-type="string" table:style-name="ce4">
            <text:p>B89J230048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 AGENZIA SALARIA S.R.L.*Contributi CCIAA <text:s/>di Roma, Voucher PID 2023 - Impresa 4.0*VIA SALARIA 181-183</text:p>
          </table:table-cell>
          <table:table-cell office:value-type="string" table:style-name="ce4">
            <text:p>B89J23004400003</text:p>
          </table:table-cell>
          <table:table-cell office:value-type="string" table:style-name="ce4">
            <text:p>02/11/2023</text:p>
          </table:table-cell>
          <table:table-cell office:value-type="currency" office:value="5857" table:style-name="ce5">
            <text:p>5.85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PPY SERVICE DI DOMINICIS ANDREA*Contributi CCIAA <text:s/>di Roma, Voucher PID 2023 - Impresa 4.0*VIA PAOLA 10-11</text:p>
          </table:table-cell>
          <table:table-cell office:value-type="string" table:style-name="ce4">
            <text:p>B89J230056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ITE GROUP INTERNATIONAL S.R.L. IN SIGLA E.G.I. S.R.L.*Contributi CCIAA <text:s/>di Roma, Voucher PID 2023 - Impresa 4.0*VIA LOMBARDIA 14</text:p>
          </table:table-cell>
          <table:table-cell office:value-type="string" table:style-name="ce4">
            <text:p>B89J23013350003</text:p>
          </table:table-cell>
          <table:table-cell office:value-type="string" table:style-name="ce4">
            <text:p>21/12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DITORIUM S.R.L. - <text:s text:c="45"/>STARTUP COSTITU*Contributi CCIAA <text:s/>di Roma, Voucher PID 2023 - Impresa 4.0*VIA NEMORENSE 6 A</text:p>
          </table:table-cell>
          <table:table-cell office:value-type="string" table:style-name="ce4">
            <text:p>B89J23015740003</text:p>
          </table:table-cell>
          <table:table-cell office:value-type="string" table:style-name="ce4">
            <text:p>21/12/2023</text:p>
          </table:table-cell>
          <table:table-cell office:value-type="currency" office:value="2800" table:style-name="ce5">
            <text:p>2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MA <text:s/>HOLDING <text:s/>S.R.L.*Contributi CCIAA <text:s/>di Roma, Voucher PID 2023 - Impresa 4.0*VIA ALBERTO TALLONE 84</text:p>
          </table:table-cell>
          <table:table-cell office:value-type="string" table:style-name="ce4">
            <text:p>B89J230041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 TRANSFER S.R.L.*Contributi CCIAA <text:s/>di Roma, Voucher PID 2023 - Impresa 4.0*VIA MIRTILLO 259</text:p>
          </table:table-cell>
          <table:table-cell office:value-type="string" table:style-name="ce4">
            <text:p>B89J230053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RO DIGITAL ARTISAN SOCIETA' A RESPONSABILITA' LIMITATA <text:s text:c="8"/>SEMPLIFICATA*Contributi CCIAA <text:s/>di Roma, Voucher PID 2023 - Impresa 4.0*VIA DELLE MONTAGNE ROCCIOSE 31</text:p>
          </table:table-cell>
          <table:table-cell office:value-type="string" table:style-name="ce4">
            <text:p>B89J230056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IA4TECH &amp; CO. SRL*Contributi CCIAA <text:s/>di Roma, Voucher PID 2023 - Impresa 4.0*VIALE GIUSEPPE MAZZINI 119</text:p>
          </table:table-cell>
          <table:table-cell office:value-type="string" table:style-name="ce4">
            <text:p>B89J23014500003</text:p>
          </table:table-cell>
          <table:table-cell office:value-type="string" table:style-name="ce4">
            <text:p>21/12/2023</text:p>
          </table:table-cell>
          <table:table-cell office:value-type="currency" office:value="9104" table:style-name="ce5">
            <text:p>9.10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ANGEE S.R.L.*Contributi CCIAA <text:s/>di Roma, Voucher PID 2023 - Impresa 4.0*VIA MUZIO CLEMENTI 74</text:p>
          </table:table-cell>
          <table:table-cell office:value-type="string" table:style-name="ce4">
            <text:p>B89J2301536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USEPPE MARANO ODONTOIATRA S.R.L.*Contributi CCIAA <text:s/>di Roma, Voucher PID 2023 - Impresa 4.0*VIALE REGINA MARGHERITA 294</text:p>
          </table:table-cell>
          <table:table-cell office:value-type="string" table:style-name="ce4">
            <text:p>B89J23004480003</text:p>
          </table:table-cell>
          <table:table-cell office:value-type="string" table:style-name="ce4">
            <text:p>02/11/2023</text:p>
          </table:table-cell>
          <table:table-cell office:value-type="currency" office:value="4420" table:style-name="ce5">
            <text:p>4.4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LMLOOK SOCIETA' A RESPONSABILITA' LIMITATA SEMPLIFICATA*Contributi CCIAA <text:s/>di Roma, Voucher PID 2023 - Impresa 4.0*CIRCONVALLAZIONE CLODIA 163/167</text:p>
          </table:table-cell>
          <table:table-cell office:value-type="string" table:style-name="ce4">
            <text:p>B89J2301531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MNIA BPM SOCIETA' A RESPONSABILITA' LIMITATA*Contributi CCIAA <text:s/>di Roma, Voucher PID 2023 - Impresa 4.0*VIA EUSTACHIO MANFREDI 17</text:p>
          </table:table-cell>
          <table:table-cell office:value-type="string" table:style-name="ce4">
            <text:p>B89J230029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.LI. PHARMA INTERNATIONAL S.R.L.*Contributi CCIAA <text:s/>di Roma, Voucher PID 2023 - Impresa 4.0*VIA SABATINO GIANNI 14</text:p>
          </table:table-cell>
          <table:table-cell office:value-type="string" table:style-name="ce4">
            <text:p>B89J23015490003</text:p>
          </table:table-cell>
          <table:table-cell office:value-type="string" table:style-name="ce4">
            <text:p>21/12/2023</text:p>
          </table:table-cell>
          <table:table-cell office:value-type="currency" office:value="9625" table:style-name="ce5">
            <text:p>9.6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SSION SOCIETA' A RESPONSABILITA' LIMITATA*Contributi CCIAA <text:s/>di Roma, Voucher PID 2023 - Impresa 4.0*VIA GIULIO ARISTIDE SARTORIO 112</text:p>
          </table:table-cell>
          <table:table-cell office:value-type="string" table:style-name="ce4">
            <text:p>B89J23003600003</text:p>
          </table:table-cell>
          <table:table-cell office:value-type="string" table:style-name="ce4">
            <text:p>02/11/2023</text:p>
          </table:table-cell>
          <table:table-cell office:value-type="currency" office:value="9419" table:style-name="ce5">
            <text:p>9.41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VATOO S.R.L.*Contributi CCIAA <text:s/>di Roma, Voucher PID 2023 - Impresa 4.0*VIA BRESCHI 29/A</text:p>
          </table:table-cell>
          <table:table-cell office:value-type="string" table:style-name="ce4">
            <text:p>B59J23005120003</text:p>
          </table:table-cell>
          <table:table-cell office:value-type="string" table:style-name="ce4">
            <text:p>21/12/2023</text:p>
          </table:table-cell>
          <table:table-cell office:value-type="currency" office:value="3643" table:style-name="ce5">
            <text:p>3.64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NNOS SOCIETA' COOPERATIVA*Contributi CCIAA <text:s/>di Roma, Voucher PID 2023 - Impresa 4.0*VIA DEI FOSCARI 18</text:p>
          </table:table-cell>
          <table:table-cell office:value-type="string" table:style-name="ce4">
            <text:p>B89J23005580003</text:p>
          </table:table-cell>
          <table:table-cell office:value-type="string" table:style-name="ce4">
            <text:p>02/11/2023</text:p>
          </table:table-cell>
          <table:table-cell office:value-type="currency" office:value="6780" table:style-name="ce5">
            <text:p>6.7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BERG S.R.L.*Contributi CCIAA <text:s/>di Roma, Voucher PID 2023 - Impresa 4.0*VIALE CARLO FORLANINI 50</text:p>
          </table:table-cell>
          <table:table-cell office:value-type="string" table:style-name="ce4">
            <text:p>B89J23002780003</text:p>
          </table:table-cell>
          <table:table-cell office:value-type="string" table:style-name="ce4">
            <text:p>02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UCHAIN REAL ESTATE S.R.L.*Contributi CCIAA <text:s/>di Roma, Voucher PID 2023 - Impresa 4.0*VIA DELLA GIUSTINIANA 990</text:p>
          </table:table-cell>
          <table:table-cell office:value-type="string" table:style-name="ce4">
            <text:p>B89J23005370003</text:p>
          </table:table-cell>
          <table:table-cell office:value-type="string" table:style-name="ce4">
            <text:p>02/11/2023</text:p>
          </table:table-cell>
          <table:table-cell office:value-type="currency" office:value="7034" table:style-name="ce5">
            <text:p>7.03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R BUSINESS CONSULTING SOCIETA' A RESPONSABILITA' LIMITATA <text:s text:c="5"/>SEPLIFICATA*Contributi CCIAA <text:s/>di Roma, Voucher PID 2023 - Impresa 4.0*VIA ALBALONGA 40</text:p>
          </table:table-cell>
          <table:table-cell office:value-type="string" table:style-name="ce4">
            <text:p>B89J23003990003</text:p>
          </table:table-cell>
          <table:table-cell office:value-type="string" table:style-name="ce4">
            <text:p>02/11/2023</text:p>
          </table:table-cell>
          <table:table-cell office:value-type="currency" office:value="5223" table:style-name="ce5">
            <text:p>5.22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MA-TEC S.R.L.*Contributi CCIAA <text:s/>di Roma, Voucher PID 2023 - Impresa 4.0*VIA ERNESTO MONACI 11</text:p>
          </table:table-cell>
          <table:table-cell office:value-type="string" table:style-name="ce4">
            <text:p>B89J230056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ALIA SOCIETA' A RESPONSABILITA' LIMITATA SEMPLIFICATA*Contributi CCIAA <text:s/>di Roma, Voucher PID 2023 - Impresa 4.0*VIA RODOLFO LANCIANI 24</text:p>
          </table:table-cell>
          <table:table-cell office:value-type="string" table:style-name="ce4">
            <text:p>B89J230042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HACA FORMAZIONE SOCIETA' A RESPONSABILITA' LIMITATA <text:s text:c="11"/>SEMPLIFICATA*Contributi CCIAA <text:s/>di Roma, Voucher PID 2023 - Impresa 4.0*VIA DI SAN SOTERO 32</text:p>
          </table:table-cell>
          <table:table-cell office:value-type="string" table:style-name="ce4">
            <text:p>B89J230030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ORLD VIDEO PRODUCTION SOCIETA' A RESPONSABILITA' LIMITATA*Contributi CCIAA <text:s/>di Roma, Voucher PID 2023 - Impresa 4.0*VIA TEULADA 71</text:p>
          </table:table-cell>
          <table:table-cell office:value-type="string" table:style-name="ce4">
            <text:p>B89J230136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D SOCIETA' A RESPONSABILITA' LIMITATA SEMPLIFICATA*Contributi CCIAA <text:s/>di Roma, Voucher PID 2023 - Impresa 4.0*VIA GIUSEPPE CESARE ABBA 8</text:p>
          </table:table-cell>
          <table:table-cell office:value-type="string" table:style-name="ce4">
            <text:p>B89J230064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MMA BASES SRL*Contributi CCIAA <text:s/>di Roma, Voucher PID 2023 - Impresa 4.0*VIA DEI SICANI 2</text:p>
          </table:table-cell>
          <table:table-cell office:value-type="string" table:style-name="ce4">
            <text:p>B89J2300302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IZZONTE 2000 SRL*Contributi CCIAA <text:s/>di Roma, Voucher PID 2023 - Impresa 4.0*VIA DEI RANGONI 64</text:p>
          </table:table-cell>
          <table:table-cell office:value-type="string" table:style-name="ce4">
            <text:p>B89J23005180003</text:p>
          </table:table-cell>
          <table:table-cell office:value-type="string" table:style-name="ce4">
            <text:p>02/11/2023</text:p>
          </table:table-cell>
          <table:table-cell office:value-type="currency" office:value="7468" table:style-name="ce5">
            <text:p>7.46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EVEN MASTERS SOCIETA' IN NOME COLLETTIVO <text:s text:c="22"/>DI STEFANO MAES*Contributi CCIAA <text:s/>di Roma, Voucher PID 2023 - Impresa 4.0*VIA FESTO AVIENO 76</text:p>
          </table:table-cell>
          <table:table-cell office:value-type="string" table:style-name="ce4">
            <text:p>B89J230057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CS S.R.L.*Contributi CCIAA <text:s/>di Roma, Voucher PID 2023 - Impresa 4.0*PIAZZA DEI RE DI ROMA 10</text:p>
          </table:table-cell>
          <table:table-cell office:value-type="string" table:style-name="ce4">
            <text:p>B89J2300517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FFE' PIACENTINI - S.R.L.*Contributi CCIAA <text:s/>di Roma, Voucher PID 2023 - Impresa 4.0*VIA GENAZZANO 28</text:p>
          </table:table-cell>
          <table:table-cell office:value-type="string" table:style-name="ce4">
            <text:p>B99J2300632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T SERRAMENTI DI MARIOTTI MARCO*Contributi CCIAA <text:s/>di Roma, Voucher PID 2023 - Impresa 4.0*VIA GASPARE PACCHIAROTTI 142</text:p>
          </table:table-cell>
          <table:table-cell office:value-type="string" table:style-name="ce4">
            <text:p>B89J230065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US INVESTIMENTI S.R.L.*Contributi CCIAA <text:s/>di Roma, Voucher PID 2023 - Impresa 4.0*VIA EUGENIO VILLORESI 64</text:p>
          </table:table-cell>
          <table:table-cell office:value-type="string" table:style-name="ce4">
            <text:p>B89J230157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EADER RE S.R.L.*Contributi CCIAA <text:s/>di Roma, Voucher PID 2023 - Impresa 4.0*VIA ANTONIO CHINOTTO 1</text:p>
          </table:table-cell>
          <table:table-cell office:value-type="string" table:style-name="ce4">
            <text:p>B89J23004670003</text:p>
          </table:table-cell>
          <table:table-cell office:value-type="string" table:style-name="ce4">
            <text:p>02/11/2023</text:p>
          </table:table-cell>
          <table:table-cell office:value-type="currency" office:value="7700" table:style-name="ce5">
            <text:p>7.7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TURA BUSINESS ADVISORY S.R.L.*Contributi CCIAA <text:s/>di Roma, Voucher PID 2023 - Impresa 4.0*VIA TAGLIAMENTO 14</text:p>
          </table:table-cell>
          <table:table-cell office:value-type="string" table:style-name="ce4">
            <text:p>B89J230059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XIII SOCIETA' A RESPONSABILITA' LIMITATA*Contributi CCIAA <text:s/>di Roma, Voucher PID 2023 - Impresa 4.0*VIA ANTONIO STOPPANI 15</text:p>
          </table:table-cell>
          <table:table-cell office:value-type="string" table:style-name="ce4">
            <text:p>B89J23005980003</text:p>
          </table:table-cell>
          <table:table-cell office:value-type="string" table:style-name="ce4">
            <text:p>02/11/2023</text:p>
          </table:table-cell>
          <table:table-cell office:value-type="currency" office:value="9730" table:style-name="ce5">
            <text:p>9.7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64BIZ MEDIA S.R.L.*Contributi CCIAA <text:s/>di Roma, Voucher PID 2023 - Impresa 4.0*VIALE GIULIO CESARE 14</text:p>
          </table:table-cell>
          <table:table-cell office:value-type="string" table:style-name="ce4">
            <text:p>B89J230065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XTRAHOME S.R.L.*Contributi CCIAA <text:s/>di Roma, Voucher PID 2023 - Impresa 4.0*VIA OSLAVIA 39/B</text:p>
          </table:table-cell>
          <table:table-cell office:value-type="string" table:style-name="ce4">
            <text:p>B89J23014680003</text:p>
          </table:table-cell>
          <table:table-cell office:value-type="string" table:style-name="ce4">
            <text:p>21/12/2023</text:p>
          </table:table-cell>
          <table:table-cell office:value-type="currency" office:value="8890" table:style-name="ce5">
            <text:p>8.8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MA - CREATIVE MANAGEMENT ASSOCIATION - SOCIETA' A RESPONSABILITALIMITATA*Contributi CCIAA <text:s/>di Roma, Voucher PID 2023 - Impresa 4.0*VIA ALFREDO CATALANI 31</text:p>
          </table:table-cell>
          <table:table-cell office:value-type="string" table:style-name="ce4">
            <text:p>B89J230149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CUS S.R.L.*Contributi CCIAA <text:s/>di Roma, Voucher PID 2023 - Impresa 4.0*VIA GIOVANNI BOTERO 15</text:p>
          </table:table-cell>
          <table:table-cell office:value-type="string" table:style-name="ce4">
            <text:p>B89J230136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G. MESCHINI SOC IETA A RESPONSABILITA LIMITATA*Contributi CCIAA <text:s/>di Roma, Voucher PID 2023 - Impresa 4.0*VIA DELLE CONCE 20</text:p>
          </table:table-cell>
          <table:table-cell office:value-type="string" table:style-name="ce4">
            <text:p>B89J23015850003</text:p>
          </table:table-cell>
          <table:table-cell office:value-type="string" table:style-name="ce4">
            <text:p>21/12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SEPI SRL SERVICE AND PARTNERS*Contributi CCIAA <text:s/>di Roma, Voucher PID 2023 - Impresa 4.0*VIA GIULIO GALLI 25/D</text:p>
          </table:table-cell>
          <table:table-cell office:value-type="string" table:style-name="ce4">
            <text:p>B89J23005250003</text:p>
          </table:table-cell>
          <table:table-cell office:value-type="string" table:style-name="ce4">
            <text:p>02/11/2023</text:p>
          </table:table-cell>
          <table:table-cell office:value-type="currency" office:value="5448" table:style-name="ce5">
            <text:p>5.44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I S.R.L. <text:s text:c="52"/>START UP COSTIT*Contributi CCIAA <text:s/>di Roma, Voucher PID 2023 - Impresa 4.0*VIALE DELLE PROVINCIE 155/A</text:p>
          </table:table-cell>
          <table:table-cell office:value-type="string" table:style-name="ce4">
            <text:p>B89J230045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3 INVESTMENT S.R.L.*Contributi CCIAA <text:s/>di Roma, Voucher PID 2023 - Impresa 4.0*VIA GIOVANNI GASTALDI 42</text:p>
          </table:table-cell>
          <table:table-cell office:value-type="string" table:style-name="ce4">
            <text:p>B89J230064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P CONSULTING S.R.L.S.*Contributi CCIAA <text:s/>di Roma, Voucher PID 2023 - Impresa 4.0*VIA CARLO BERNARI 55/57</text:p>
          </table:table-cell>
          <table:table-cell office:value-type="string" table:style-name="ce4">
            <text:p>B89J2300458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TP CONSULTING ROMA S.R.L.*Contributi CCIAA <text:s/>di Roma, Voucher PID 2023 - Impresa 4.0*VIA DOMENICO ALBERTO AZUNI 15/A</text:p>
          </table:table-cell>
          <table:table-cell office:value-type="string" table:style-name="ce4">
            <text:p>B89J2300363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AN FRUIT S.R.L.*Contributi CCIAA <text:s/>di Roma, Voucher PID 2023 - Impresa 4.0*VIA TENUTA DEL CAVALIERE 1</text:p>
          </table:table-cell>
          <table:table-cell office:value-type="string" table:style-name="ce4">
            <text:p>B99J23001740003</text:p>
          </table:table-cell>
          <table:table-cell office:value-type="string" table:style-name="ce4">
            <text:p>02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AHC S.R.L.*Contributi CCIAA <text:s/>di Roma, Voucher PID 2023 - Impresa 4.0*PIAZZA DELLA CANCELLERIA 60-64</text:p>
          </table:table-cell>
          <table:table-cell office:value-type="string" table:style-name="ce4">
            <text:p>B89J23004720003</text:p>
          </table:table-cell>
          <table:table-cell office:value-type="string" table:style-name="ce4">
            <text:p>02/11/2023</text:p>
          </table:table-cell>
          <table:table-cell office:value-type="currency" office:value="9975" table:style-name="ce5">
            <text:p>9.97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T BENEFIT SRL SB*Contributi CCIAA <text:s/>di Roma, Voucher PID 2023 - Impresa 4.0*PIAZZA DELLA ROTONDA 73</text:p>
          </table:table-cell>
          <table:table-cell office:value-type="string" table:style-name="ce4">
            <text:p>B89J23006320003</text:p>
          </table:table-cell>
          <table:table-cell office:value-type="string" table:style-name="ce4">
            <text:p>02/11/2023</text:p>
          </table:table-cell>
          <table:table-cell office:value-type="currency" office:value="9975" table:style-name="ce5">
            <text:p>9.97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EI FRANCESCO*Contributi CCIAA <text:s/>di Roma, Voucher PID 2023 - Impresa 4.0*VIA GIORGIO DE LULLO 130A</text:p>
          </table:table-cell>
          <table:table-cell office:value-type="string" table:style-name="ce4">
            <text:p>B89J23005380003</text:p>
          </table:table-cell>
          <table:table-cell office:value-type="string" table:style-name="ce4">
            <text:p>02/11/2023</text:p>
          </table:table-cell>
          <table:table-cell office:value-type="currency" office:value="9730" table:style-name="ce5">
            <text:p>9.7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ANA S.A.S DI CAPONERA ANNA E C.*Contributi CCIAA <text:s/>di Roma, Voucher PID 2023 - Impresa 4.0*VIA ROTABILE SAN FRANCESCO SNC</text:p>
          </table:table-cell>
          <table:table-cell office:value-type="string" table:style-name="ce4">
            <text:p>B89J23005760003</text:p>
          </table:table-cell>
          <table:table-cell office:value-type="string" table:style-name="ce4">
            <text:p>02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.M.S. OFFICINE MECCANICHE SEGNI - S.R.L*Contributi CCIAA <text:s/>di Roma, Voucher PID 2023 - Impresa 4.0*VIA CARPINETANA SUD KM 6.200</text:p>
          </table:table-cell>
          <table:table-cell office:value-type="string" table:style-name="ce4">
            <text:p>B19J230013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LIVET S.R.L.*Contributi CCIAA <text:s/>di Roma, Voucher PID 2023 - Impresa 4.0*VIA SALARIA 1317</text:p>
          </table:table-cell>
          <table:table-cell office:value-type="string" table:style-name="ce4">
            <text:p>B89J230046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COFFEE - S.R.L.*Contributi CCIAA <text:s/>di Roma, Voucher PID 2023 - Impresa 4.0*VIA GIRIFALCO 25</text:p>
          </table:table-cell>
          <table:table-cell office:value-type="string" table:style-name="ce4">
            <text:p>B89J23006350003</text:p>
          </table:table-cell>
          <table:table-cell office:value-type="string" table:style-name="ce4">
            <text:p>02/11/2023</text:p>
          </table:table-cell>
          <table:table-cell office:value-type="currency" office:value="9450" table:style-name="ce5">
            <text:p>9.4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LEIS <text:s/>SOCIETA' <text:s/>COOPERATIVA A R.L.*Contributi CCIAA <text:s/>di Roma, Voucher PID 2023 - Impresa 4.0*CIRCONVALLAZIONE TUSCOLANA 30</text:p>
          </table:table-cell>
          <table:table-cell office:value-type="string" table:style-name="ce4">
            <text:p>B89J23006300003</text:p>
          </table:table-cell>
          <table:table-cell office:value-type="string" table:style-name="ce4">
            <text:p>02/11/2023</text:p>
          </table:table-cell>
          <table:table-cell office:value-type="currency" office:value="9030" table:style-name="ce5">
            <text:p>9.0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OVINELLA SUPERMERCATI S.R.L. UNIPERSONALE*Contributi CCIAA <text:s/>di Roma, Voucher PID 2023 - Impresa 4.0*VIA IGNAZIO PERSICO 82</text:p>
          </table:table-cell>
          <table:table-cell office:value-type="string" table:style-name="ce4">
            <text:p>B89J230149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. &amp; D. SERVIZI S.A.S. DI LUCIANO D'ORSI &amp; C.*Contributi CCIAA <text:s/>di Roma, Voucher PID 2023 - Impresa 4.0*VIA BEVERINO 28</text:p>
          </table:table-cell>
          <table:table-cell office:value-type="string" table:style-name="ce4">
            <text:p>B89J2301420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CONSYS S.P.A.*Contributi CCIAA <text:s/>di Roma, Voucher PID 2023 - Impresa 4.0*VIA GROENLANDIA 31</text:p>
          </table:table-cell>
          <table:table-cell office:value-type="string" table:style-name="ce4">
            <text:p>B89J23004970003</text:p>
          </table:table-cell>
          <table:table-cell office:value-type="string" table:style-name="ce4">
            <text:p>02/11/2023</text:p>
          </table:table-cell>
          <table:table-cell office:value-type="currency" office:value="8925" table:style-name="ce5">
            <text:p>8.9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&amp;P AUTOMOTIVE - SOCIETA' A RESPONSABILITA' LIMITATA SEMPLIFICATA*Contributi CCIAA <text:s/>di Roma, Voucher PID 2023 - Impresa 4.0*VIA SABOTINO 12</text:p>
          </table:table-cell>
          <table:table-cell office:value-type="string" table:style-name="ce4">
            <text:p>B89J230032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. - SOCIETA A RESPONSABILITA LIMITATA*Contributi CCIAA <text:s/>di Roma, Voucher PID 2023 - Impresa 4.0*VIA R.GABRIELLI DI MONTEVECCHIO 4/6</text:p>
          </table:table-cell>
          <table:table-cell office:value-type="string" table:style-name="ce4">
            <text:p>B89J23005360003</text:p>
          </table:table-cell>
          <table:table-cell office:value-type="string" table:style-name="ce4">
            <text:p>02/11/2023</text:p>
          </table:table-cell>
          <table:table-cell office:value-type="currency" office:value="7089" table:style-name="ce5">
            <text:p>7.08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GERA S.R.L.*Contributi CCIAA <text:s/>di Roma, Voucher PID 2023 - Impresa 4.0*VIA TARQUINIA 81</text:p>
          </table:table-cell>
          <table:table-cell office:value-type="string" table:style-name="ce4">
            <text:p>B39J230069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EDUS SRL*Contributi CCIAA <text:s/>di Roma, Voucher PID 2023 - Impresa 4.0*VIA DEI SAVORELLI 10</text:p>
          </table:table-cell>
          <table:table-cell office:value-type="string" table:style-name="ce4">
            <text:p>B89J2300542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CEANO S.R.L.*Contributi CCIAA <text:s/>di Roma, Voucher PID 2023 - Impresa 4.0*VIA ALBERTO LIONELLO 201</text:p>
          </table:table-cell>
          <table:table-cell office:value-type="string" table:style-name="ce4">
            <text:p>B89J23014890003</text:p>
          </table:table-cell>
          <table:table-cell office:value-type="string" table:style-name="ce4">
            <text:p>21/12/2023</text:p>
          </table:table-cell>
          <table:table-cell office:value-type="currency" office:value="7609" table:style-name="ce5">
            <text:p>7.60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DACON S.R.L*Contributi CCIAA <text:s/>di Roma, Voucher PID 2023 - Impresa 4.0*VIA CANCELLIERA 16</text:p>
          </table:table-cell>
          <table:table-cell office:value-type="string" table:style-name="ce4">
            <text:p>B79J23001380003</text:p>
          </table:table-cell>
          <table:table-cell office:value-type="string" table:style-name="ce4">
            <text:p>02/11/2023</text:p>
          </table:table-cell>
          <table:table-cell office:value-type="currency" office:value="7569" table:style-name="ce5">
            <text:p>7.56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AREA SOCIETA' A RESPONSABILITA' LIMITATA SEMPLIFICATA*Contributi CCIAA <text:s/>di Roma, Voucher PID 2023 - Impresa 4.0*VIA TEODORO VALFRE 11</text:p>
          </table:table-cell>
          <table:table-cell office:value-type="string" table:style-name="ce4">
            <text:p>B89J230140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GITAL ANGELS S.R.L.*Contributi CCIAA <text:s/>di Roma, Voucher PID 2023 - Impresa 4.0*VIA S. MARTINO DELLA BATTAGLIA 31</text:p>
          </table:table-cell>
          <table:table-cell office:value-type="string" table:style-name="ce4">
            <text:p>B89J23003810003</text:p>
          </table:table-cell>
          <table:table-cell office:value-type="string" table:style-name="ce4">
            <text:p>02/11/2023</text:p>
          </table:table-cell>
          <table:table-cell office:value-type="currency" office:value="10250" table:style-name="ce5">
            <text:p>10.2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UR FLIES - S.R.L.*Contributi CCIAA <text:s/>di Roma, Voucher PID 2023 - Impresa 4.0*VIA GIOVANNI DE AGOSTINI 11</text:p>
          </table:table-cell>
          <table:table-cell office:value-type="string" table:style-name="ce4">
            <text:p>B89J2300298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MOTIVE SERVICES COMPANY S.R.L. SEMPLIFICATA*Misura volta a sostenere le imprese del territorio nella fase successiva alla loro costituzione, nello sviluppo della attivita produttiva e nella digitalizzazione e innovazione dei processi aziendali e dei prodotti.*VIA DELLA PIETRARA 165</text:p>
          </table:table-cell>
          <table:table-cell office:value-type="string" table:style-name="ce4">
            <text:p>B98C23000430005</text:p>
          </table:table-cell>
          <table:table-cell office:value-type="string" table:style-name="ce4">
            <text:p>22/02/2023</text:p>
          </table:table-cell>
          <table:table-cell office:value-type="currency" office:value="6105" table:style-name="ce5">
            <text:p>6.10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ONELLI ANTONELLA*Misura volta a sostenere le imprese del territorio nella fase successiva alla loro costituzione, nello sviluppo della attivita produttiva e nella digitalizzazione e innovazione dei processi aziendali e dei prodotti.*VIALE AVENTINO 75</text:p>
          </table:table-cell>
          <table:table-cell office:value-type="string" table:style-name="ce4">
            <text:p>B88C23001270005</text:p>
          </table:table-cell>
          <table:table-cell office:value-type="string" table:style-name="ce4">
            <text:p>22/02/2023</text:p>
          </table:table-cell>
          <table:table-cell office:value-type="currency" office:value="13131" table:style-name="ce5">
            <text:p>13.13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R.IM. SOCIETA' A RESPONSABILITA' LIMITATA*Ristoro per il danno economico subito a fronte del calo dei ricavi relativi all'anno 2020 rispetto all'anno 2019*VICOLO DI CASAL LUMBROSO 200</text:p>
          </table:table-cell>
          <table:table-cell office:value-type="string" table:style-name="ce4">
            <text:p>B88I23001160005</text:p>
          </table:table-cell>
          <table:table-cell office:value-type="string" table:style-name="ce4">
            <text:p>24/02/2023</text:p>
          </table:table-cell>
          <table:table-cell office:value-type="currency" office:value="180009" table:style-name="ce5">
            <text:p>180.00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PETRUCCI S.N.C. DI PETRUCCI CARLO, LUIGI, ROBERTO E C.*Contributi CCIAA e Regione Lazio, voucher PID 2021 - Impresa 4.0.*VIA LUIGI MANCINELLI, 48/50</text:p>
          </table:table-cell>
          <table:table-cell office:value-type="string" table:style-name="ce4">
            <text:p>B89J23000620003</text:p>
          </table:table-cell>
          <table:table-cell office:value-type="string" table:style-name="ce4">
            <text:p>19/01/2023</text:p>
          </table:table-cell>
          <table:table-cell office:value-type="currency" office:value="4400" table:style-name="ce5">
            <text:p>4.4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I.T.I. - CONSORZIO ITALIANO TRASLOCATORI INTERNAZIONALI*Misura volta a sostenere le imprese del territorio nella fase successiva alla loro costituzione, nello sviluppo della attivita produttiva e nella digitalizzazione e innovazione dei processi aziendali e dei prodotti.*VIA DELLE ALEUTINE 136</text:p>
          </table:table-cell>
          <table:table-cell office:value-type="string" table:style-name="ce4">
            <text:p>B88C23000730005</text:p>
          </table:table-cell>
          <table:table-cell office:value-type="string" table:style-name="ce4">
            <text:p>22/02/2023</text:p>
          </table:table-cell>
          <table:table-cell office:value-type="currency" office:value="9999" table:style-name="ce5">
            <text:p>9.99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S STUDIO SRLS*Misura volta a sostenere le imprese del territorio nella fase successiva alla loro costituzione, nello sviluppo della attivita produttiva e nella digitalizzazione e innovazione dei processi aziendali e dei prodotti.*PIAZZA GIUSEPPE MAZZINI 8</text:p>
          </table:table-cell>
          <table:table-cell office:value-type="string" table:style-name="ce4">
            <text:p>B88C23000970005</text:p>
          </table:table-cell>
          <table:table-cell office:value-type="string" table:style-name="ce4">
            <text:p>22/02/2023</text:p>
          </table:table-cell>
          <table:table-cell office:value-type="currency" office:value="5508" table:style-name="ce5">
            <text:p>5.50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TTA DEL MOBILE DA GIARDINO S.R.L.*Misura volta a sostenere le imprese del territorio nella fase successiva alla loro costituzione, nello sviluppo della attivita produttiva e nella digitalizzazione e innovazione dei processi aziendali e dei prodotti.*VIA CRISTOFORO COLOMBO, 2532</text:p>
          </table:table-cell>
          <table:table-cell office:value-type="string" table:style-name="ce4">
            <text:p>B88C23001110005</text:p>
          </table:table-cell>
          <table:table-cell office:value-type="string" table:style-name="ce4">
            <text:p>22/02/2023</text:p>
          </table:table-cell>
          <table:table-cell office:value-type="currency" office:value="6429" table:style-name="ce5">
            <text:p>6.42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GNIBENE GIOVANNI MARIA*Ristoro per il danno economico subito a fronte del calo dei ricavi relativi all'anno 2020 rispetto all'anno 2019*PIAZZA DELLE MUSE</text:p>
          </table:table-cell>
          <table:table-cell office:value-type="string" table:style-name="ce4">
            <text:p>B88I23001170005</text:p>
          </table:table-cell>
          <table:table-cell office:value-type="string" table:style-name="ce4">
            <text:p>24/02/2023</text:p>
          </table:table-cell>
          <table:table-cell office:value-type="currency" office:value="18162" table:style-name="ce5">
            <text:p>18.16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DM PACKAGING S.R.L.*Misura volta a sostenere le imprese del territorio nella fase successiva alla loro costituzione, nello sviluppo della attivita produttiva e nella digitalizzazione e innovazione dei processi aziendali e dei prodotti.*STRADA STATALE 3 VIA FLAMINIA KM 33,523 .</text:p>
          </table:table-cell>
          <table:table-cell office:value-type="string" table:style-name="ce4">
            <text:p>B88C23001540005</text:p>
          </table:table-cell>
          <table:table-cell office:value-type="string" table:style-name="ce4">
            <text:p>22/02/2023</text:p>
          </table:table-cell>
          <table:table-cell office:value-type="currency" office:value="14325" table:style-name="ce5">
            <text:p>14.3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KET EDIL S.R.L.S.*Misura volta a sostenere le imprese del territorio nella fase successiva alla loro costituzione, nello sviluppo della attivita produttiva e nella digitalizzazione e innovazione dei processi aziendali e dei prodotti.*VIA FONTANA DELL'OSTE 29/A</text:p>
          </table:table-cell>
          <table:table-cell office:value-type="string" table:style-name="ce4">
            <text:p>B58C23001110005</text:p>
          </table:table-cell>
          <table:table-cell office:value-type="string" table:style-name="ce4">
            <text:p>22/02/2023</text:p>
          </table:table-cell>
          <table:table-cell office:value-type="currency" office:value="4636" table:style-name="ce5">
            <text:p>4.63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BILE MARIA ROSA*Misura volta a sostenere le imprese del territorio nella fase successiva alla loro costituzione, nello sviluppo della attivita produttiva e nella digitalizzazione e innovazione dei processi aziendali e dei prodotti.*VIA BENCI E GATTI, 38</text:p>
          </table:table-cell>
          <table:table-cell office:value-type="string" table:style-name="ce4">
            <text:p>B38C23000670005</text:p>
          </table:table-cell>
          <table:table-cell office:value-type="string" table:style-name="ce4">
            <text:p>22/02/2023</text:p>
          </table:table-cell>
          <table:table-cell office:value-type="currency" office:value="6520" table:style-name="ce5">
            <text:p>6.5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PELLI VERDI DI SEVIERI SABRINA*Misura volta a sostenere le imprese del territorio nella fase successiva alla loro costituzione, nello sviluppo della attivita produttiva e nella digitalizzazione e innovazione dei processi aziendali e dei prodotti.*VIA DI S. CRISOGONO 39 / A</text:p>
          </table:table-cell>
          <table:table-cell office:value-type="string" table:style-name="ce4">
            <text:p>B88C23000950005</text:p>
          </table:table-cell>
          <table:table-cell office:value-type="string" table:style-name="ce4">
            <text:p>22/02/2023</text:p>
          </table:table-cell>
          <table:table-cell office:value-type="currency" office:value="6074" table:style-name="ce5">
            <text:p>6.07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R S.R.L.*Misura volta a sostenere le imprese del territorio nella fase successiva alla loro costituzione, nello sviluppo della attivita produttiva e nella digitalizzazione e innovazione dei processi aziendali e dei prodotti.*VIA DEI CANTELMO 62</text:p>
          </table:table-cell>
          <table:table-cell office:value-type="string" table:style-name="ce4">
            <text:p>B88C23000800005</text:p>
          </table:table-cell>
          <table:table-cell office:value-type="string" table:style-name="ce4">
            <text:p>22/02/2023</text:p>
          </table:table-cell>
          <table:table-cell office:value-type="currency" office:value="3384" table:style-name="ce5">
            <text:p>3.38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X PRODUZIONI TELEVISIVE S.R.L.S.*Misura volta a sostenere le imprese del territorio nella fase successiva alla loro costituzione, nello sviluppo della attivita produttiva e nella digitalizzazione e innovazione dei processi aziendali e dei prodotti.*VIA BASENTO 37</text:p>
          </table:table-cell>
          <table:table-cell office:value-type="string" table:style-name="ce4">
            <text:p>B88C23001290005</text:p>
          </table:table-cell>
          <table:table-cell office:value-type="string" table:style-name="ce4">
            <text:p>22/02/2023</text:p>
          </table:table-cell>
          <table:table-cell office:value-type="currency" office:value="4750" table:style-name="ce5">
            <text:p>4.7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- C.I.T. EDIL CASILINA IMPIANTI TECNOLOGICI S.R.L.*Misura volta a sostenere le imprese del territorio nella fase successiva alla loro costituzione, nello sviluppo della attivita produttiva e nella digitalizzazione e innovazione dei processi aziendali e dei prodotti.*VIA SASSONEGRO 100</text:p>
          </table:table-cell>
          <table:table-cell office:value-type="string" table:style-name="ce4">
            <text:p>B88C23000690005</text:p>
          </table:table-cell>
          <table:table-cell office:value-type="string" table:style-name="ce4">
            <text:p>22/02/2023</text:p>
          </table:table-cell>
          <table:table-cell office:value-type="currency" office:value="11955" table:style-name="ce5">
            <text:p>11.95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.A.B.A. SRL*Misura volta a sostenere le imprese del territorio nella fase successiva alla loro costituzione, nello sviluppo della attivita produttiva e nella digitalizzazione e innovazione dei processi aziendali e dei prodotti.*VIALE DELL' OCEANO ATLANTICO 10</text:p>
          </table:table-cell>
          <table:table-cell office:value-type="string" table:style-name="ce4">
            <text:p>B88C23001080005</text:p>
          </table:table-cell>
          <table:table-cell office:value-type="string" table:style-name="ce4">
            <text:p>22/02/2023</text:p>
          </table:table-cell>
          <table:table-cell office:value-type="currency" office:value="8299" table:style-name="ce5">
            <text:p>8.29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ATIONAL HEALTH CENTER ROME SRL*Misura volta a sostenere le imprese del territorio nella fase successiva alla loro costituzione, nello sviluppo della attivita produttiva e nella digitalizzazione e innovazione dei processi aziendali e dei prodotti.*VIA GIUSEPPE DEZZA 10</text:p>
          </table:table-cell>
          <table:table-cell office:value-type="string" table:style-name="ce4">
            <text:p>B88C23000830005</text:p>
          </table:table-cell>
          <table:table-cell office:value-type="string" table:style-name="ce4">
            <text:p>22/02/2023</text:p>
          </table:table-cell>
          <table:table-cell office:value-type="currency" office:value="4019" table:style-name="ce5">
            <text:p>4.01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IENDS FOREVER S.R.L.S.*Ristoro per il danno economico subito a fronte del calo dei ricavi relativi all'anno 2020 rispetto all'anno 2019*VIA MARSICANA 105</text:p>
          </table:table-cell>
          <table:table-cell office:value-type="string" table:style-name="ce4">
            <text:p>B48I23000960005</text:p>
          </table:table-cell>
          <table:table-cell office:value-type="string" table:style-name="ce4">
            <text:p>24/02/2023</text:p>
          </table:table-cell>
          <table:table-cell office:value-type="currency" office:value="65737" table:style-name="ce5">
            <text:p>65.73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SIMONE BRUNO &amp; C. S.A.S.*Misura volta a sostenere le imprese del territorio nella fase successiva alla loro costituzione, nello sviluppo della attivita produttiva e nella digitalizzazione e innovazione dei processi aziendali e dei prodotti.*VIA MICHELE PANE 39/41/43</text:p>
          </table:table-cell>
          <table:table-cell office:value-type="string" table:style-name="ce4">
            <text:p>B88C23001180005</text:p>
          </table:table-cell>
          <table:table-cell office:value-type="string" table:style-name="ce4">
            <text:p>22/02/2023</text:p>
          </table:table-cell>
          <table:table-cell office:value-type="currency" office:value="12085" table:style-name="ce5">
            <text:p>12.08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LUMERIA ROSCIOLI S.R.L.*Contributi CCIAA <text:s/>di Roma, Voucher PID 2022 - Impresa 4.0*VIA DEI GIUBBONARI 21</text:p>
          </table:table-cell>
          <table:table-cell office:value-type="string" table:style-name="ce4">
            <text:p>B89J2300008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A CASILINA 1670 00133 ROMA (RM). MAGAZZINO*VIA CASILINA 1670*INSTALLAZIONE IMPIANTO RIVELAZIONE ANTINCENDIO</text:p>
          </table:table-cell>
          <table:table-cell office:value-type="string" table:style-name="ce4">
            <text:p>B81E23000130005</text:p>
          </table:table-cell>
          <table:table-cell office:value-type="string" table:style-name="ce4">
            <text:p>11/05/2023</text:p>
          </table:table-cell>
          <table:table-cell office:value-type="currency" office:value="39247" table:style-name="ce5">
            <text:p>39.24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&amp;B THE BUSINESS ANATOMY SOCIETA' A RESPONSABILITA' LIMITATA <text:s text:c="4"/>SEMPLIFICATA*Contributi CCIAA <text:s/>di Roma, Voucher PID 2022 - Impresa 4.0*VIALE ALDO BALLARIN 7</text:p>
          </table:table-cell>
          <table:table-cell office:value-type="string" table:style-name="ce4">
            <text:p>B89J2300014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ICCOLO PRINCIPE SOCIETA' COOPERATIVA SOCIALE ONLUS*Contributi CCIAA <text:s/>di Roma, Voucher PID 2022 - Impresa 4.0*VIA EMILIO LEPIDO 36 E/F</text:p>
          </table:table-cell>
          <table:table-cell office:value-type="string" table:style-name="ce4">
            <text:p>B89J2300012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FAI LA DIFFERENZA"**</text:p>
          </table:table-cell>
          <table:table-cell office:value-type="string" table:style-name="ce4">
            <text:p>B38C2300181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AGRICOLTURA E MERCATO ESTERO: PERCORSI DI SVILUPPO SOSTENIBILE"**</text:p>
          </table:table-cell>
          <table:table-cell office:value-type="string" table:style-name="ce4">
            <text:p>B38C2300163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UNA PIATTAFORMA DIGITALE PER INNOVARE LE RETI DI ORIENTAMENTO 2.0"**</text:p>
          </table:table-cell>
          <table:table-cell office:value-type="string" table:style-name="ce4">
            <text:p>B38C23001620007</text:p>
          </table:table-cell>
          <table:table-cell office:value-type="string" table:style-name="ce4">
            <text:p>12/05/2023</text:p>
          </table:table-cell>
          <table:table-cell office:value-type="currency" office:value="28500" table:style-name="ce5">
            <text:p>28.5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O SVILUPPO SOSTENIBILE NELLE AREE INDUSTRIALI DI ROMA"**</text:p>
          </table:table-cell>
          <table:table-cell office:value-type="string" table:style-name="ce4">
            <text:p>B38C2300174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OSSERVATORIO SULL'EDILIZIA"**</text:p>
          </table:table-cell>
          <table:table-cell office:value-type="string" table:style-name="ce4">
            <text:p>B38C2300165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TERTAINMENT MACHINE S.R.L.*Misura volta a sostenere le imprese del territorio nella fase successiva alla loro costituzione, nello sviluppo della attivita produttiva e nella digitalizzazione e innovazione dei processi aziendali e dei prodotti.*VIA MATTEO BOIARDO 17</text:p>
          </table:table-cell>
          <table:table-cell office:value-type="string" table:style-name="ce4">
            <text:p>B88C23000870005</text:p>
          </table:table-cell>
          <table:table-cell office:value-type="string" table:style-name="ce4">
            <text:p>22/02/2023</text:p>
          </table:table-cell>
          <table:table-cell office:value-type="currency" office:value="11452" table:style-name="ce5">
            <text:p>11.45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 BUSINESS - S.R.L.*Misura volta a sostenere le imprese del territorio nella fase successiva alla loro costituzione, nello sviluppo della attivita produttiva e nella digitalizzazione e innovazione dei processi aziendali e dei prodotti.*CIRCONVALLAZIONE CLODIA 163/167</text:p>
          </table:table-cell>
          <table:table-cell office:value-type="string" table:style-name="ce4">
            <text:p>B88C23000840005</text:p>
          </table:table-cell>
          <table:table-cell office:value-type="string" table:style-name="ce4">
            <text:p>22/02/2023</text:p>
          </table:table-cell>
          <table:table-cell office:value-type="currency" office:value="8808" table:style-name="ce5">
            <text:p>8.80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BANESE CRISTIAN*Misura volta a sostenere le imprese del territorio nella fase successiva alla loro costituzione, nello sviluppo della attivita produttiva e nella digitalizzazione e innovazione dei processi aziendali e dei prodotti.*VIA AMENDOLA 65</text:p>
          </table:table-cell>
          <table:table-cell office:value-type="string" table:style-name="ce4">
            <text:p>B38C23000640005</text:p>
          </table:table-cell>
          <table:table-cell office:value-type="string" table:style-name="ce4">
            <text:p>22/02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ICO CLAUDIA*Misura volta a sostenere le imprese del territorio nella fase successiva alla loro costituzione, nello sviluppo della attivita produttiva e nella digitalizzazione e innovazione dei processi aziendali e dei prodotti.*VIA DEL VIMINALE 45</text:p>
          </table:table-cell>
          <table:table-cell office:value-type="string" table:style-name="ce4">
            <text:p>B88C23000920005</text:p>
          </table:table-cell>
          <table:table-cell office:value-type="string" table:style-name="ce4">
            <text:p>22/02/2023</text:p>
          </table:table-cell>
          <table:table-cell office:value-type="currency" office:value="5379" table:style-name="ce5">
            <text:p>5.37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M LEGNAMI S.N.C. DI VANESSA SERNACCHIOLI*Misura volta a sostenere le imprese del territorio nella fase successiva alla loro costituzione, nello sviluppo della attivita produttiva e nella digitalizzazione e innovazione dei processi aziendali e dei prodotti.*VIA DEI BUTTERI 12</text:p>
          </table:table-cell>
          <table:table-cell office:value-type="string" table:style-name="ce4">
            <text:p>B58C23001100005</text:p>
          </table:table-cell>
          <table:table-cell office:value-type="string" table:style-name="ce4">
            <text:p>22/02/2023</text:p>
          </table:table-cell>
          <table:table-cell office:value-type="currency" office:value="10493" table:style-name="ce5">
            <text:p>10.49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CAPOCOTTA*Misura volta a sostenere le imprese del territorio nella fase successiva alla loro costituzione, nello sviluppo della attivita produttiva e nella digitalizzazione e innovazione dei processi aziendali e dei prodotti.*VIA LITORANEA KM 9,700 .</text:p>
          </table:table-cell>
          <table:table-cell office:value-type="string" table:style-name="ce4">
            <text:p>B88C23001330005</text:p>
          </table:table-cell>
          <table:table-cell office:value-type="string" table:style-name="ce4">
            <text:p>22/02/2023</text:p>
          </table:table-cell>
          <table:table-cell office:value-type="currency" office:value="4846" table:style-name="ce5">
            <text:p>4.84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NESTRARO VALENTINA - DITTA INDIVIDUALE*Misura volta a sostenere le imprese del territorio nella fase successiva alla loro costituzione, nello sviluppo della attivita produttiva e nella digitalizzazione e innovazione dei processi aziendali e dei prodotti.*VIA DELLA BUFALOTTA 755-757</text:p>
          </table:table-cell>
          <table:table-cell office:value-type="string" table:style-name="ce4">
            <text:p>B88C23003110005</text:p>
          </table:table-cell>
          <table:table-cell office:value-type="string" table:style-name="ce4">
            <text:p>26/07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.F. GROUP S.R.L.*Contributi CCIAA <text:s/>di Roma, Voucher PID 2023 - Impresa 4.0*VIA MARIO DIOTTASI 3</text:p>
          </table:table-cell>
          <table:table-cell office:value-type="string" table:style-name="ce4">
            <text:p>B39J23007010003</text:p>
          </table:table-cell>
          <table:table-cell office:value-type="string" table:style-name="ce4">
            <text:p>21/12/2023</text:p>
          </table:table-cell>
          <table:table-cell office:value-type="currency" office:value="8330" table:style-name="ce5">
            <text:p>8.3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39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6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5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9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5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8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0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NONI GIULIO VITTORIO*Ristoro per il danno economico subito a fronte del calo dei ricavi relativi all'anno 2020 rispetto all'anno 2019*VIA TRIONFALE 8263</text:p>
          </table:table-cell>
          <table:table-cell office:value-type="string" table:style-name="ce4">
            <text:p>B88I23001200005</text:p>
          </table:table-cell>
          <table:table-cell office:value-type="string" table:style-name="ce4">
            <text:p>24/02/2023</text:p>
          </table:table-cell>
          <table:table-cell office:value-type="currency" office:value="27564" table:style-name="ce5">
            <text:p>27.56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MICS <text:s/>XXX FESTIVAL INTERNAZIONALE DEL FUMETTO DI ANIMAZIONE - 30 MARZO - 2 APRILE 2023*VIA PORTUENSE N. 1645 ROMA*ACQUISTO DI SPAZI E SERVIZI PER LE IMPRESE DI ROMA E PROVINCIA</text:p>
          </table:table-cell>
          <table:table-cell office:value-type="string" table:style-name="ce4">
            <text:p>B38C23001150005</text:p>
          </table:table-cell>
          <table:table-cell office:value-type="string" table:style-name="ce4">
            <text:p>29/03/2023</text:p>
          </table:table-cell>
          <table:table-cell office:value-type="currency" office:value="49980" table:style-name="ce5">
            <text:p>49.9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OIELLERIA DI MARAFINI LORENA*Misura volta a sostenere le imprese del territorio nella fase successiva alla loro costituzione, nello sviluppo della attivita produttiva e nella digitalizzazione e innovazione dei processi aziendali e dei prodotti.*CORSO DELLA REPUBBLICA 39</text:p>
          </table:table-cell>
          <table:table-cell office:value-type="string" table:style-name="ce4">
            <text:p>B18C23000750005</text:p>
          </table:table-cell>
          <table:table-cell office:value-type="string" table:style-name="ce4">
            <text:p>22/02/2023</text:p>
          </table:table-cell>
          <table:table-cell office:value-type="currency" office:value="6314" table:style-name="ce5">
            <text:p>6.31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G&amp;ELE SOCIETA' A RESPONSABILITA' LIMITATA SEMPLIFICATA*Misura volta a sostenere le imprese del territorio nella fase successiva alla loro costituzione, nello sviluppo della attivita produttiva e nella digitalizzazione e innovazione dei processi aziendali e dei prodotti.*VIA AURELIA 52</text:p>
          </table:table-cell>
          <table:table-cell office:value-type="string" table:style-name="ce4">
            <text:p>B88C23001230005</text:p>
          </table:table-cell>
          <table:table-cell office:value-type="string" table:style-name="ce4">
            <text:p>22/02/2023</text:p>
          </table:table-cell>
          <table:table-cell office:value-type="currency" office:value="9366" table:style-name="ce5">
            <text:p>9.36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LACK AND WHITE S.R.L.*Misura volta a sostenere le imprese del territorio nella fase successiva alla loro costituzione, nello sviluppo della attivita produttiva e nella digitalizzazione e innovazione dei processi aziendali e dei prodotti.*VIA DI VALLE MURICANA 483</text:p>
          </table:table-cell>
          <table:table-cell office:value-type="string" table:style-name="ce4">
            <text:p>B88C23001340005</text:p>
          </table:table-cell>
          <table:table-cell office:value-type="string" table:style-name="ce4">
            <text:p>22/02/2023</text:p>
          </table:table-cell>
          <table:table-cell office:value-type="currency" office:value="8687" table:style-name="ce5">
            <text:p>8.68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CCI MARVIN*Ristoro per il danno economico subito a fronte del calo dei ricavi relativi all'anno 2020 rispetto all'anno 2019*VIA VICO VIGANO' 61</text:p>
          </table:table-cell>
          <table:table-cell office:value-type="string" table:style-name="ce4">
            <text:p>B88I23001150005</text:p>
          </table:table-cell>
          <table:table-cell office:value-type="string" table:style-name="ce4">
            <text:p>24/02/2023</text:p>
          </table:table-cell>
          <table:table-cell office:value-type="currency" office:value="29336" table:style-name="ce5">
            <text:p>29.33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BANDO SOCIETA' A RESPONSABILITA' LIMITATA SEMPLIFICATA*Misura volta a sostenere le imprese del territorio nella fase successiva alla loro costituzione, nello sviluppo della attivita produttiva e nella digitalizzazione e innovazione dei processi aziendali e dei prodotti.*VIA BENEDETTA 1</text:p>
          </table:table-cell>
          <table:table-cell office:value-type="string" table:style-name="ce4">
            <text:p>B88C23001120005</text:p>
          </table:table-cell>
          <table:table-cell office:value-type="string" table:style-name="ce4">
            <text:p>22/02/2023</text:p>
          </table:table-cell>
          <table:table-cell office:value-type="currency" office:value="12851" table:style-name="ce5">
            <text:p>12.85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TRASPORTI DI VIRZI VALTER &amp; C SNC*Misura volta a sostenere le imprese del territorio nella fase successiva alla loro costituzione, nello sviluppo della attivita produttiva e nella digitalizzazione e innovazione dei processi aziendali e dei prodotti.*VIA NOMENTANA 296</text:p>
          </table:table-cell>
          <table:table-cell office:value-type="string" table:style-name="ce4">
            <text:p>B38C23000650005</text:p>
          </table:table-cell>
          <table:table-cell office:value-type="string" table:style-name="ce4">
            <text:p>22/02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RAGONE CRISTIANA*Misura volta a sostenere le imprese del territorio nella fase successiva alla loro costituzione, nello sviluppo della attivita produttiva e nella digitalizzazione e innovazione dei processi aziendali e dei prodotti.*VIA LICINIO CALVO 41</text:p>
          </table:table-cell>
          <table:table-cell office:value-type="string" table:style-name="ce4">
            <text:p>B88C23001130005</text:p>
          </table:table-cell>
          <table:table-cell office:value-type="string" table:style-name="ce4">
            <text:p>22/02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M SOCIETA' A RESPONSABILITA' LIMITATA SEMPLIFICATA*Ristoro per il danno economico subito a fronte del calo dei ricavi relativi all'anno 2020 rispetto all'anno 2019*VIA VINCENZO BORGHINI 46</text:p>
          </table:table-cell>
          <table:table-cell office:value-type="string" table:style-name="ce4">
            <text:p>B88I23001130005</text:p>
          </table:table-cell>
          <table:table-cell office:value-type="string" table:style-name="ce4">
            <text:p>24/02/2023</text:p>
          </table:table-cell>
          <table:table-cell office:value-type="currency" office:value="62628" table:style-name="ce5">
            <text:p>62.62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AANERES DI MARIA ANTONIETA ZUNINO &amp; SERENA BOTTINI S.N.C.*Misura volta a sostenere le imprese del territorio nella fase successiva alla loro costituzione, nello sviluppo della attivita produttiva e nella digitalizzazione e innovazione dei processi aziendali e dei prodotti.*VIA TEULADA 75/77</text:p>
          </table:table-cell>
          <table:table-cell office:value-type="string" table:style-name="ce4">
            <text:p>B88C23001240005</text:p>
          </table:table-cell>
          <table:table-cell office:value-type="string" table:style-name="ce4">
            <text:p>22/02/2023</text:p>
          </table:table-cell>
          <table:table-cell office:value-type="currency" office:value="13401" table:style-name="ce5">
            <text:p>13.40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MU JUNIOR SOCIETA' A RESPONSABILITA' LIMITATA SEMPLIFICATA*Misura volta a sostenere le imprese del territorio nella fase successiva alla loro costituzione, nello sviluppo della attivita produttiva e nella digitalizzazione e innovazione dei processi aziendali e dei prodotti.*VIA ALBERTO DA GIUSSANO 76</text:p>
          </table:table-cell>
          <table:table-cell office:value-type="string" table:style-name="ce4">
            <text:p>B88C23000930005</text:p>
          </table:table-cell>
          <table:table-cell office:value-type="string" table:style-name="ce4">
            <text:p>22/02/2023</text:p>
          </table:table-cell>
          <table:table-cell office:value-type="currency" office:value="3060" table:style-name="ce5">
            <text:p>3.0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RDI FARM SOCIETA' A RESPONSABILITA' LIMITATA*Ristoro per il danno economico subito a fronte del calo dei ricavi relativi all'anno 2020 rispetto all'anno 2019*VIA DI CASTEL FUSANO 210</text:p>
          </table:table-cell>
          <table:table-cell office:value-type="string" table:style-name="ce4">
            <text:p>B88I23001120005</text:p>
          </table:table-cell>
          <table:table-cell office:value-type="string" table:style-name="ce4">
            <text:p>24/02/2023</text:p>
          </table:table-cell>
          <table:table-cell office:value-type="currency" office:value="63121" table:style-name="ce5">
            <text:p>63.12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ODONTOIATRICO PROMADEL SOCIETA' TRA PROFESSIONISTI A <text:s text:c="5"/>RESPONSABILITA'*Misura volta a sostenere le imprese del territorio nella fase successiva alla loro costituzione, nello sviluppo della attivita produttiva e nella digitalizzazione e innovazione dei processi aziendali e dei prodotti.*PIAZZA AMILCARE ZAMORANI 19-20</text:p>
          </table:table-cell>
          <table:table-cell office:value-type="string" table:style-name="ce4">
            <text:p>B88C23001510005</text:p>
          </table:table-cell>
          <table:table-cell office:value-type="string" table:style-name="ce4">
            <text:p>22/02/2023</text:p>
          </table:table-cell>
          <table:table-cell office:value-type="currency" office:value="13401" table:style-name="ce5">
            <text:p>13.40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NDIAL MINI MARKET DI MOHAMMAD REZAUL KARIM*Misura volta a sostenere le imprese del territorio nella fase successiva alla loro costituzione, nello sviluppo della attivita produttiva e nella digitalizzazione e innovazione dei processi aziendali e dei prodotti.*VIA VITTORIO DE SICA 22</text:p>
          </table:table-cell>
          <table:table-cell office:value-type="string" table:style-name="ce4">
            <text:p>B88C23001170005</text:p>
          </table:table-cell>
          <table:table-cell office:value-type="string" table:style-name="ce4">
            <text:p>22/02/2023</text:p>
          </table:table-cell>
          <table:table-cell office:value-type="currency" office:value="5591" table:style-name="ce5">
            <text:p>5.59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TORLINE - S.R.L.*Misura volta a sostenere le imprese del territorio nella fase successiva alla loro costituzione, nello sviluppo della attivita produttiva e nella digitalizzazione e innovazione dei processi aziendali e dei prodotti.*VIA GROTTE DI CASTELLANA 10</text:p>
          </table:table-cell>
          <table:table-cell office:value-type="string" table:style-name="ce4">
            <text:p>B38C23000630005</text:p>
          </table:table-cell>
          <table:table-cell office:value-type="string" table:style-name="ce4">
            <text:p>22/02/2023</text:p>
          </table:table-cell>
          <table:table-cell office:value-type="currency" office:value="12198" table:style-name="ce5">
            <text:p>12.19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O-PARK SAS DI CANTINI DANIELE E COMPANY*Ristoro per il danno economico subito a fronte del calo dei ricavi relativi all'anno 2020 rispetto all'anno 2019*VIALE VASCO DE GAMA 142</text:p>
          </table:table-cell>
          <table:table-cell office:value-type="string" table:style-name="ce4">
            <text:p>B88I23001260005</text:p>
          </table:table-cell>
          <table:table-cell office:value-type="string" table:style-name="ce4">
            <text:p>27/02/2023</text:p>
          </table:table-cell>
          <table:table-cell office:value-type="currency" office:value="19350" table:style-name="ce5">
            <text:p>19.3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THINK TECH: IMPRESE E START UP DEL MONDO FINTECH E INSURETECH A CONFRONTO"**</text:p>
          </table:table-cell>
          <table:table-cell office:value-type="string" table:style-name="ce4">
            <text:p>B38C23001600004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COOP UP &amp; GO: PERCORSO MULTIDISCIPLINARE PER L'AUTOIMPRENDITORIALITÀ COOPERATIVA"**</text:p>
          </table:table-cell>
          <table:table-cell office:value-type="string" table:style-name="ce4">
            <text:p>B38C2300155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PCORN SOCIETA' A RESPONSABILITA' LIMITATA*Contributi CCIAA <text:s/>di Roma, Voucher PID 2022 - Impresa 4.0*VIA DEGLI ORTI DELLA FARNESINA 100/B</text:p>
          </table:table-cell>
          <table:table-cell office:value-type="string" table:style-name="ce4">
            <text:p>B89J2300044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BUSINESS COMMUNITY DIGITALE PER PMI II EDIZIONE"**</text:p>
          </table:table-cell>
          <table:table-cell office:value-type="string" table:style-name="ce4">
            <text:p>B38C2300159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A SANITÀ INTELLIGENTE"**</text:p>
          </table:table-cell>
          <table:table-cell office:value-type="string" table:style-name="ce4">
            <text:p>B38C2300178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MAS ELETTRONICA SRL UNIPERSONALE*Misura volta a sostenere le imprese del territorio nella fase successiva alla loro costituzione, nello sviluppo della attivita produttiva e nella digitalizzazione e innovazione dei processi aziendali e dei prodotti.*VIA CAMPOSAMPIERO 111/111A</text:p>
          </table:table-cell>
          <table:table-cell office:value-type="string" table:style-name="ce4">
            <text:p>B88C23001440005</text:p>
          </table:table-cell>
          <table:table-cell office:value-type="string" table:style-name="ce4">
            <text:p>22/02/2023</text:p>
          </table:table-cell>
          <table:table-cell office:value-type="currency" office:value="5936" table:style-name="ce5">
            <text:p>5.93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TTAUTO S.R.L.*Misura volta a sostenere le imprese del territorio nella fase successiva alla loro costituzione, nello sviluppo della attivita produttiva e nella digitalizzazione e innovazione dei processi aziendali e dei prodotti.*VIA FRATELLI MAZZOCCHI 4</text:p>
          </table:table-cell>
          <table:table-cell office:value-type="string" table:style-name="ce4">
            <text:p>B88C23000790005</text:p>
          </table:table-cell>
          <table:table-cell office:value-type="string" table:style-name="ce4">
            <text:p>22/02/2023</text:p>
          </table:table-cell>
          <table:table-cell office:value-type="currency" office:value="10448" table:style-name="ce5">
            <text:p>10.44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TECO - SOCIETA' A RESPONSABILITA' LIMITATA*Misura volta a sostenere le imprese del territorio nella fase successiva alla loro costituzione, nello sviluppo della attivita produttiva e nella digitalizzazione e innovazione dei processi aziendali e dei prodotti.*VIA VENEZIA 4/C</text:p>
          </table:table-cell>
          <table:table-cell office:value-type="string" table:style-name="ce4">
            <text:p>B68C23000310005</text:p>
          </table:table-cell>
          <table:table-cell office:value-type="string" table:style-name="ce4">
            <text:p>22/02/2023</text:p>
          </table:table-cell>
          <table:table-cell office:value-type="currency" office:value="10933" table:style-name="ce5">
            <text:p>10.93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ORGIO CRESCENZI*Contributi CCIAA <text:s/>di Roma, Voucher PID 2022 - Impresa 4.0*VIALE JONIO 239</text:p>
          </table:table-cell>
          <table:table-cell office:value-type="string" table:style-name="ce4">
            <text:p>B89J2300047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ESCA GIUSEPPE*Misura volta a sostenere le imprese del territorio nella fase successiva alla loro costituzione, nello sviluppo della attivita produttiva e nella digitalizzazione e innovazione dei processi aziendali e dei prodotti.*VIA BALDO DEGLI UBALDI 101</text:p>
          </table:table-cell>
          <table:table-cell office:value-type="string" table:style-name="ce4">
            <text:p>B88C23000700005</text:p>
          </table:table-cell>
          <table:table-cell office:value-type="string" table:style-name="ce4">
            <text:p>22/02/2023</text:p>
          </table:table-cell>
          <table:table-cell office:value-type="currency" office:value="10567" table:style-name="ce5">
            <text:p>10.56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NOVA ICT SRL*Contributi CCIAA <text:s/>di Roma, Voucher PID 2022 - Impresa 4.0*VIA SOFIA DE FILIPPI MARIANI 1</text:p>
          </table:table-cell>
          <table:table-cell office:value-type="string" table:style-name="ce4">
            <text:p>B39J2300000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VL IMPIANTI E RISTRUTTURAZIONI S.R.L.*Misura volta a sostenere le imprese del territorio nella fase successiva alla loro costituzione, nello sviluppo della attivita produttiva e nella digitalizzazione e innovazione dei processi aziendali e dei prodotti.*VIA SAN ROCCO 32</text:p>
          </table:table-cell>
          <table:table-cell office:value-type="string" table:style-name="ce4">
            <text:p>B18C23000740005</text:p>
          </table:table-cell>
          <table:table-cell office:value-type="string" table:style-name="ce4">
            <text:p>22/02/2023</text:p>
          </table:table-cell>
          <table:table-cell office:value-type="currency" office:value="11200" table:style-name="ce5">
            <text:p>11.2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MA ANTINCENDIO SOCIETA' A RESPONSABILITA' LIMITATA*Misura volta a sostenere le imprese del territorio nella fase successiva alla loro costituzione, nello sviluppo della attivita produttiva e nella digitalizzazione e innovazione dei processi aziendali e dei prodotti.*VIALE VAL PADANA 81</text:p>
          </table:table-cell>
          <table:table-cell office:value-type="string" table:style-name="ce4">
            <text:p>B88C23001090005</text:p>
          </table:table-cell>
          <table:table-cell office:value-type="string" table:style-name="ce4">
            <text:p>22/02/2023</text:p>
          </table:table-cell>
          <table:table-cell office:value-type="currency" office:value="10885" table:style-name="ce5">
            <text:p>10.88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F S.R.L.*Misura volta a sostenere le imprese del territorio nella fase successiva alla loro costituzione, nello sviluppo della attivita produttiva e nella digitalizzazione e innovazione dei processi aziendali e dei prodotti.*VIA SILICELLA 41</text:p>
          </table:table-cell>
          <table:table-cell office:value-type="string" table:style-name="ce4">
            <text:p>B88C23000820005</text:p>
          </table:table-cell>
          <table:table-cell office:value-type="string" table:style-name="ce4">
            <text:p>22/02/2023</text:p>
          </table:table-cell>
          <table:table-cell office:value-type="currency" office:value="9676" table:style-name="ce5">
            <text:p>9.67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IZI PROFESSIONALI INNOVATIVI S.R.L.*Misura volta a sostenere le imprese del territorio nella fase successiva alla loro costituzione, nello sviluppo della attivita produttiva e nella digitalizzazione e innovazione dei processi aziendali e dei prodotti.*CORSO GIACOMO MATTEOTTI 178</text:p>
          </table:table-cell>
          <table:table-cell office:value-type="string" table:style-name="ce4">
            <text:p>B18C23000760005</text:p>
          </table:table-cell>
          <table:table-cell office:value-type="string" table:style-name="ce4">
            <text:p>22/02/2023</text:p>
          </table:table-cell>
          <table:table-cell office:value-type="currency" office:value="6760" table:style-name="ce5">
            <text:p>6.7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.G.M. S.R.L. SEMPLIFICATA*Misura volta a sostenere le imprese del territorio nella fase successiva alla loro costituzione, nello sviluppo della attivita produttiva e nella digitalizzazione e innovazione dei processi aziendali e dei prodotti.*VIA DEL FORNACCIO 18</text:p>
          </table:table-cell>
          <table:table-cell office:value-type="string" table:style-name="ce4">
            <text:p>B28C23000300005</text:p>
          </table:table-cell>
          <table:table-cell office:value-type="string" table:style-name="ce4">
            <text:p>22/02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MAD MOHAMED AHMED SEWILAM*Misura a supporto dei processi di creazione e avvio di una nuova attivita' d'impresa*VIA GIROLAMO BENZONI 20</text:p>
          </table:table-cell>
          <table:table-cell office:value-type="string" table:style-name="ce4">
            <text:p>B89D23000520005</text:p>
          </table:table-cell>
          <table:table-cell office:value-type="string" table:style-name="ce4">
            <text:p>20/09/2023</text:p>
          </table:table-cell>
          <table:table-cell office:value-type="currency" office:value="620" table:style-name="ce5">
            <text:p>6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IN CONSULTING S.R.L.S.*Contributi CCIAA <text:s/>di Roma, Voucher PID 2022 - Impresa 4.0*VIA CARDINALE MISTRANGELO 18</text:p>
          </table:table-cell>
          <table:table-cell office:value-type="string" table:style-name="ce4">
            <text:p>B89J23000390003</text:p>
          </table:table-cell>
          <table:table-cell office:value-type="string" table:style-name="ce4">
            <text:p>10/01/2023</text:p>
          </table:table-cell>
          <table:table-cell office:value-type="currency" office:value="9834" table:style-name="ce5">
            <text:p>9.83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G2 SOCIETA' A RESPONSABILITA' LIMITATA SEMPLIFICATA*Misura volta a sostenere le imprese del territorio nella fase successiva alla loro costituzione, nello sviluppo della attivita produttiva e nella digitalizzazione e innovazione dei processi aziendali e dei prodotti.*VIA GIULIO ANTAMORO 50</text:p>
          </table:table-cell>
          <table:table-cell office:value-type="string" table:style-name="ce4">
            <text:p>B88C23003090005</text:p>
          </table:table-cell>
          <table:table-cell office:value-type="string" table:style-name="ce4">
            <text:p>26/07/2023</text:p>
          </table:table-cell>
          <table:table-cell office:value-type="currency" office:value="11467" table:style-name="ce5">
            <text:p>11.46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START &amp; GO: INFORMAZIONE E ASSISTENZA ALLA CREAZIONE DI NUOVE IMPRESE COOPERATIVE"**</text:p>
          </table:table-cell>
          <table:table-cell office:value-type="string" table:style-name="ce4">
            <text:p>B38C2300164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LA SFIDA GREEN: UN'OPPORTUNITÀ PER LE IMPRESE"**</text:p>
          </table:table-cell>
          <table:table-cell office:value-type="string" table:style-name="ce4">
            <text:p>B38C23001720007</text:p>
          </table:table-cell>
          <table:table-cell office:value-type="string" table:style-name="ce4">
            <text:p>15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IMPULSO ALLA COMPETITIVITÀ TERRITORIALE ATTRAVERSO L'INFORMAZIONE ECONOMICA E L'ASSISTENZA TECNICA ALLE IMPRESE E START-UP"**</text:p>
          </table:table-cell>
          <table:table-cell office:value-type="string" table:style-name="ce4">
            <text:p>B38C23001480007</text:p>
          </table:table-cell>
          <table:table-cell office:value-type="string" table:style-name="ce4">
            <text:p>12/05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DAM S.R.L.*Misura a supporto dei processi di creazione e avvio di una nuova attivita' d'impresa*VIA MAGNA GRECIA 39</text:p>
          </table:table-cell>
          <table:table-cell office:value-type="string" table:style-name="ce4">
            <text:p>B89D23000620005</text:p>
          </table:table-cell>
          <table:table-cell office:value-type="string" table:style-name="ce4">
            <text:p>20/09/2023</text:p>
          </table:table-cell>
          <table:table-cell office:value-type="currency" office:value="2590" table:style-name="ce5">
            <text:p>2.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ULP VIDEO S.R.L.*Contributi CCIAA <text:s/>di Roma, Voucher PID 2022 - Impresa 4.0*VIA CLELIA 59B</text:p>
          </table:table-cell>
          <table:table-cell office:value-type="string" table:style-name="ce4">
            <text:p>B89J2300043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COR HOME DI FEDERICO FROSOLINI*Misura a supporto dei processi di creazione e avvio di una nuova attivita' d'impresa*VIA MAFFEO PANTALEONI 18</text:p>
          </table:table-cell>
          <table:table-cell office:value-type="string" table:style-name="ce4">
            <text:p>B89D23000500005</text:p>
          </table:table-cell>
          <table:table-cell office:value-type="string" table:style-name="ce4">
            <text:p>20/09/2023</text:p>
          </table:table-cell>
          <table:table-cell office:value-type="currency" office:value="620" table:style-name="ce5">
            <text:p>62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INDEL DI LUCA DEL VECCHIO*Misura a supporto dei processi di creazione e avvio di una nuova attivita' d'impresa*VIA LAUREGNO 10</text:p>
          </table:table-cell>
          <table:table-cell office:value-type="string" table:style-name="ce4">
            <text:p>B89D23000590005</text:p>
          </table:table-cell>
          <table:table-cell office:value-type="string" table:style-name="ce4">
            <text:p>20/09/2023</text:p>
          </table:table-cell>
          <table:table-cell office:value-type="currency" office:value="740" table:style-name="ce5">
            <text:p>7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RISCOSSIONI SOCIETA' ITALIANA DI FISCALITA' LOCALE - SOCIETA'A RESPONSABILIT*Contributi CCIAA <text:s/>di Roma, Voucher PID 2022 - Impresa 4.0*VIA TIBURTINA 1166</text:p>
          </table:table-cell>
          <table:table-cell office:value-type="string" table:style-name="ce4">
            <text:p>B89J23000270003</text:p>
          </table:table-cell>
          <table:table-cell office:value-type="string" table:style-name="ce4">
            <text:p>10/0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TUTIM SOCIETA' A RESPONSABILITA' LIMITATA SEMPLIFICATA*Contributi CCIAA <text:s/>di Roma, Voucher PID 2022 - Impresa 4.0*VIA MARCO TABARRINI 15</text:p>
          </table:table-cell>
          <table:table-cell office:value-type="string" table:style-name="ce4">
            <text:p>B89J2300006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MAGLIANA SOLIDALE*Contributi CCIAA <text:s/>di Roma, Voucher PID 2022 - Impresa 4.0*VIA LUPATELLI 68</text:p>
          </table:table-cell>
          <table:table-cell office:value-type="string" table:style-name="ce4">
            <text:p>B89J2300053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N CHER <text:s/>DI GIORGIA ROSINI*Misura a supporto dei processi di creazione e avvio di una nuova attivita' d'impresa*VIA CALPURNIO PISONE 81</text:p>
          </table:table-cell>
          <table:table-cell office:value-type="string" table:style-name="ce4">
            <text:p>B89D23000470005</text:p>
          </table:table-cell>
          <table:table-cell office:value-type="string" table:style-name="ce4">
            <text:p>20/09/2023</text:p>
          </table:table-cell>
          <table:table-cell office:value-type="currency" office:value="1940" table:style-name="ce5">
            <text:p>1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DE IN HAIR S.A.S. DI CERVELLI A. &amp; C.*Misura volta a sostenere le imprese del territorio nella fase successiva alla loro costituzione, nello sviluppo della attivita produttiva e nella digitalizzazione e innovazione dei processi aziendali e dei prodotti.*VIA NATALE DEL GRANDE 6</text:p>
          </table:table-cell>
          <table:table-cell office:value-type="string" table:style-name="ce4">
            <text:p>B88C23003100005</text:p>
          </table:table-cell>
          <table:table-cell office:value-type="string" table:style-name="ce4">
            <text:p>26/07/2023</text:p>
          </table:table-cell>
          <table:table-cell office:value-type="currency" office:value="7478" table:style-name="ce5">
            <text:p>7.47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RVELLI DANILO*Misura volta a sostenere le imprese del territorio nella fase successiva alla loro costituzione, nello sviluppo della attivita produttiva e nella digitalizzazione e innovazione dei processi aziendali e dei prodotti.*VIA STATILIO OTTATO 10</text:p>
          </table:table-cell>
          <table:table-cell office:value-type="string" table:style-name="ce4">
            <text:p>B88C23003070005</text:p>
          </table:table-cell>
          <table:table-cell office:value-type="string" table:style-name="ce4">
            <text:p>26/07/2023</text:p>
          </table:table-cell>
          <table:table-cell office:value-type="currency" office:value="7285" table:style-name="ce5">
            <text:p>7.28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NOTICA SAS DI MARCO PARENZA*Contributi CCIAA <text:s/>di Roma, Voucher PID 2022 - Impresa 4.0*VIA MARTINO ROTA 11</text:p>
          </table:table-cell>
          <table:table-cell office:value-type="string" table:style-name="ce4">
            <text:p>B89J23000200003</text:p>
          </table:table-cell>
          <table:table-cell office:value-type="string" table:style-name="ce4">
            <text:p>10/0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DEATIVI S.R.L.*Contributi CCIAA <text:s/>di Roma, Voucher PID 2022 - Impresa 4.0*VIA ALBANO 77</text:p>
          </table:table-cell>
          <table:table-cell office:value-type="string" table:style-name="ce4">
            <text:p>B89J23000110003</text:p>
          </table:table-cell>
          <table:table-cell office:value-type="string" table:style-name="ce4">
            <text:p>10/0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P EVENTS SOCIETA' A RESPONSABILITA' LIMITATA SEMPLIFICATA*Misura a supporto dei processi di creazione e avvio di una nuova attivita' d'impresa*VIA DEI SAMPIERI 226</text:p>
          </table:table-cell>
          <table:table-cell office:value-type="string" table:style-name="ce4">
            <text:p>B89D23000730005</text:p>
          </table:table-cell>
          <table:table-cell office:value-type="string" table:style-name="ce4">
            <text:p>21/09/2023</text:p>
          </table:table-cell>
          <table:table-cell office:value-type="currency" office:value="2110" table:style-name="ce5">
            <text:p>2.1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ELLI ENZO*Misura volta a sostenere le imprese del territorio nella fase successiva alla loro costituzione, nello sviluppo della attivita produttiva e nella digitalizzazione e innovazione dei processi aziendali e dei prodotti.*VIA CASILINA, 1072/E/F 1074</text:p>
          </table:table-cell>
          <table:table-cell office:value-type="string" table:style-name="ce4">
            <text:p>B88C23004100005</text:p>
          </table:table-cell>
          <table:table-cell office:value-type="string" table:style-name="ce4">
            <text:p>10/10/2023</text:p>
          </table:table-cell>
          <table:table-cell office:value-type="currency" office:value="13835" table:style-name="ce5">
            <text:p>13.83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IL LISTINO DELLA BORSA IMMOBILIARE DI ROMA  STRUMENTO DI ANALISI E CONOSCENZA A SERVIZIO DELLA CITTÀ**</text:p>
          </table:table-cell>
          <table:table-cell office:value-type="string" table:style-name="ce4">
            <text:p>B38C23002690005</text:p>
          </table:table-cell>
          <table:table-cell office:value-type="string" table:style-name="ce4">
            <text:p>03/10/2023</text:p>
          </table:table-cell>
          <table:table-cell office:value-type="currency" office:value="50000" table:style-name="ce5">
            <text:p>5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KY CATERING - SOCIETA' A RESPONSABILITA' LIMITATA SEMPLIFICATA*Contributi CCIAA <text:s/>di Roma, Voucher PID 2023 - Impresa 4.0*VIA ALESSANDRO TORLONIA 10</text:p>
          </table:table-cell>
          <table:table-cell office:value-type="string" table:style-name="ce4">
            <text:p>B89J23006690003</text:p>
          </table:table-cell>
          <table:table-cell office:value-type="string" table:style-name="ce4">
            <text:p>03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TELLI ILARIA*Misura volta a sostenere le imprese del territorio nella fase successiva alla loro costituzione, nello sviluppo della attivita produttiva e nella digitalizzazione e innovazione dei processi aziendali e dei prodotti.*VIA CAMILLO PIERATTINI 14</text:p>
          </table:table-cell>
          <table:table-cell office:value-type="string" table:style-name="ce4">
            <text:p>B38C23002790005</text:p>
          </table:table-cell>
          <table:table-cell office:value-type="string" table:style-name="ce4">
            <text:p>10/10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 CAR S.R.L.S.*Misura volta a sostenere le imprese del territorio nella fase successiva alla loro costituzione, nello sviluppo della attivita produttiva e nella digitalizzazione e innovazione dei processi aziendali e dei prodotti.*VIA RIO NELL ELBA 94</text:p>
          </table:table-cell>
          <table:table-cell office:value-type="string" table:style-name="ce4">
            <text:p>B88C23004040005</text:p>
          </table:table-cell>
          <table:table-cell office:value-type="string" table:style-name="ce4">
            <text:p>10/10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AM GROUP SRL*Misura a supporto dei processi di creazione e avvio di una nuova attivita' d'impresa*VIA ELCE DELLA VECCHIA 57</text:p>
          </table:table-cell>
          <table:table-cell office:value-type="string" table:style-name="ce4">
            <text:p>B89D23001120005</text:p>
          </table:table-cell>
          <table:table-cell office:value-type="string" table:style-name="ce4">
            <text:p>19/12/2023</text:p>
          </table:table-cell>
          <table:table-cell office:value-type="currency" office:value="2940" table:style-name="ce5">
            <text:p>2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MI ELEVATION CONSULTING DI FRANCESCO MARIA BAGELLA*Misura a supporto dei processi di creazione e avvio di una nuova attivita' d'impresa*CORSO TRIESTE 133</text:p>
          </table:table-cell>
          <table:table-cell office:value-type="string" table:style-name="ce4">
            <text:p>B89D23001000005</text:p>
          </table:table-cell>
          <table:table-cell office:value-type="string" table:style-name="ce4">
            <text:p>19/12/2023</text:p>
          </table:table-cell>
          <table:table-cell office:value-type="currency" office:value="590" table:style-name="ce5">
            <text:p>5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NUE' S.R.L.S.*Misura a supporto dei processi di creazione e avvio di una nuova attivita' d'impresa*VIA GASPARE GOZZI 119</text:p>
          </table:table-cell>
          <table:table-cell office:value-type="string" table:style-name="ce4">
            <text:p>B89D23000930005</text:p>
          </table:table-cell>
          <table:table-cell office:value-type="string" table:style-name="ce4">
            <text:p>19/12/2023</text:p>
          </table:table-cell>
          <table:table-cell office:value-type="currency" office:value="2850" table:style-name="ce5">
            <text:p>2.8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VENTINCOMING ITALIA SOCIETA' IN NOME COLLETTIVO DI CLAUDIA <text:s text:c="5"/>COSTANTINO E GA*Misura a supporto dei processi di creazione e avvio di una nuova attivita' d'impresa*VIA CRISTOFORO COLOMBO 322</text:p>
          </table:table-cell>
          <table:table-cell office:value-type="string" table:style-name="ce4">
            <text:p>B89D23001050005</text:p>
          </table:table-cell>
          <table:table-cell office:value-type="string" table:style-name="ce4">
            <text:p>19/12/2023</text:p>
          </table:table-cell>
          <table:table-cell office:value-type="currency" office:value="2500" table:style-name="ce5">
            <text:p>2.5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ISON FATTINNANZI DI ALESSANDRO FATTINNANZI*Misura a supporto dei processi di creazione e avvio di una nuova attivita' d'impresa*VIALE DEL LAVORO 9</text:p>
          </table:table-cell>
          <table:table-cell office:value-type="string" table:style-name="ce4">
            <text:p>B89D23000990005</text:p>
          </table:table-cell>
          <table:table-cell office:value-type="string" table:style-name="ce4">
            <text:p>19/12/2023</text:p>
          </table:table-cell>
          <table:table-cell office:value-type="currency" office:value="1740" table:style-name="ce5">
            <text:p>1.7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JACOPO SCOTTI*Misura a supporto dei processi di creazione e avvio di una nuova attivita' d'impresa*CIRCONVALLAZIONE GIANICOLENSE 305</text:p>
          </table:table-cell>
          <table:table-cell office:value-type="string" table:style-name="ce4">
            <text:p>B89D23000940005</text:p>
          </table:table-cell>
          <table:table-cell office:value-type="string" table:style-name="ce4">
            <text:p>19/12/2023</text:p>
          </table:table-cell>
          <table:table-cell office:value-type="currency" office:value="2360" table:style-name="ce5">
            <text:p>2.3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CROGIOLO DI ENRICO RIPOSATI*Misura a supporto dei processi di creazione e avvio di una nuova attivita' d'impresa*VIA BERNARDINO TELESIO 24</text:p>
          </table:table-cell>
          <table:table-cell office:value-type="string" table:style-name="ce4">
            <text:p>B89D23001140005</text:p>
          </table:table-cell>
          <table:table-cell office:value-type="string" table:style-name="ce4">
            <text:p>19/12/2023</text:p>
          </table:table-cell>
          <table:table-cell office:value-type="currency" office:value="1290" table:style-name="ce5">
            <text:p>1.2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 &amp; PROGETTO SOCIETA' A RESPONSABILITA' LIMITATA*Misura a supporto dei processi di creazione e avvio di una nuova attivita' d'impresa*VIA SILANUS 16</text:p>
          </table:table-cell>
          <table:table-cell office:value-type="string" table:style-name="ce4">
            <text:p>B19D23000560005</text:p>
          </table:table-cell>
          <table:table-cell office:value-type="string" table:style-name="ce4">
            <text:p>19/12/2023</text:p>
          </table:table-cell>
          <table:table-cell office:value-type="currency" office:value="2670" table:style-name="ce5">
            <text:p>2.6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LICE ELISA*Misura a supporto dei processi di creazione e avvio di una nuova attivita' d'impresa*VIA VICTOR DE SABATA 7</text:p>
          </table:table-cell>
          <table:table-cell office:value-type="string" table:style-name="ce4">
            <text:p>B89D23000920005</text:p>
          </table:table-cell>
          <table:table-cell office:value-type="string" table:style-name="ce4">
            <text:p>19/12/2023</text:p>
          </table:table-cell>
          <table:table-cell office:value-type="currency" office:value="1090" table:style-name="ce5">
            <text:p>1.0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DS S.R.L.*Misura a supporto dei processi di creazione e avvio di una nuova attivita' d'impresa*VIA PASQUALE BAFFI 1</text:p>
          </table:table-cell>
          <table:table-cell office:value-type="string" table:style-name="ce4">
            <text:p>B89D23001150005</text:p>
          </table:table-cell>
          <table:table-cell office:value-type="string" table:style-name="ce4">
            <text:p>19/12/2023</text:p>
          </table:table-cell>
          <table:table-cell office:value-type="currency" office:value="2390" table:style-name="ce5">
            <text:p>2.3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UN GIOIELLO PER IL GIUBILEO"**</text:p>
          </table:table-cell>
          <table:table-cell office:value-type="string" table:style-name="ce4">
            <text:p>B38C23003860003</text:p>
          </table:table-cell>
          <table:table-cell office:value-type="string" table:style-name="ce4">
            <text:p>13/12/2023</text:p>
          </table:table-cell>
          <table:table-cell office:value-type="currency" office:value="29000" table:style-name="ce5">
            <text:p>29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ORIENTAMENTO AL LAVORO E ALLE PROFESSIONI SUPPORTATO DALL'INTELLIGENZA ARTIFICIALE"**</text:p>
          </table:table-cell>
          <table:table-cell office:value-type="string" table:style-name="ce4">
            <text:p>B38C2300346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DOMINIO PUBBLICO - YOUTH FEST"**</text:p>
          </table:table-cell>
          <table:table-cell office:value-type="string" table:style-name="ce4">
            <text:p>B38C2300391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"PHASE OUT CIVITAVECCHIA"**</text:p>
          </table:table-cell>
          <table:table-cell office:value-type="string" table:style-name="ce4">
            <text:p>B38C23003540003</text:p>
          </table:table-cell>
          <table:table-cell office:value-type="string" table:style-name="ce4">
            <text:p>13/12/2023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ZI SERVICE S.R.L.*Misura a supporto dei processi di creazione e avvio di una nuova attivita' d'impresa*VIA FOSCOLO MONTINI 70</text:p>
          </table:table-cell>
          <table:table-cell office:value-type="string" table:style-name="ce4">
            <text:p>B19D23000550005</text:p>
          </table:table-cell>
          <table:table-cell office:value-type="string" table:style-name="ce4">
            <text:p>19/12/2023</text:p>
          </table:table-cell>
          <table:table-cell office:value-type="currency" office:value="2390" table:style-name="ce5">
            <text:p>2.39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R FORMARE - SOCIETA' A RESPONSABILITA' LIMITATA*Contributi CCIAA <text:s/>di Roma, Voucher PID 2023 - Impresa 4.0*VIA PADOVA 41</text:p>
          </table:table-cell>
          <table:table-cell office:value-type="string" table:style-name="ce4">
            <text:p>B89J230050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.MA.TO S.A.S. DI VASILE ANNAMARIA*Misura volta a sostenere le imprese del territorio nella fase successiva alla loro costituzione, nello sviluppo della attivita produttiva e nella digitalizzazione e innovazione dei processi aziendali e dei prodotti.*VIA SILLA 5</text:p>
          </table:table-cell>
          <table:table-cell office:value-type="string" table:style-name="ce4">
            <text:p>B88C23004030005</text:p>
          </table:table-cell>
          <table:table-cell office:value-type="string" table:style-name="ce4">
            <text:p>10/10/2023</text:p>
          </table:table-cell>
          <table:table-cell office:value-type="currency" office:value="13409" table:style-name="ce5">
            <text:p>13.40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STER CUT DI MARCO AUSILI*Misura a supporto dei processi di creazione e avvio di una nuova attivita' d'impresa*VIA MARIO MUSCO 24</text:p>
          </table:table-cell>
          <table:table-cell office:value-type="string" table:style-name="ce4">
            <text:p>B89D23000540005</text:p>
          </table:table-cell>
          <table:table-cell office:value-type="string" table:style-name="ce4">
            <text:p>20/09/2023</text:p>
          </table:table-cell>
          <table:table-cell office:value-type="currency" office:value="1710" table:style-name="ce5">
            <text:p>1.7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USY SIMONE*Misura volta a sostenere le imprese del territorio nella fase successiva alla loro costituzione, nello sviluppo della attivita produttiva e nella digitalizzazione e innovazione dei processi aziendali e dei prodotti.*PIAZZA S. MARIA LIBERATRICE 27</text:p>
          </table:table-cell>
          <table:table-cell office:value-type="string" table:style-name="ce4">
            <text:p>B88C23004020005</text:p>
          </table:table-cell>
          <table:table-cell office:value-type="string" table:style-name="ce4">
            <text:p>10/10/2023</text:p>
          </table:table-cell>
          <table:table-cell office:value-type="currency" office:value="9893" table:style-name="ce5">
            <text:p>9.89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FICIO CAMERALE DI VIA DÈ BURRÒ*VIA DE' BURRO' 147*RIQUALIFICAZIONE BIBLIOTECA</text:p>
          </table:table-cell>
          <table:table-cell office:value-type="string" table:style-name="ce4">
            <text:p>B84H23000450005</text:p>
          </table:table-cell>
          <table:table-cell office:value-type="string" table:style-name="ce4">
            <text:p>04/09/2023</text:p>
          </table:table-cell>
          <table:table-cell office:value-type="currency" office:value="99000" table:style-name="ce5">
            <text:p>99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ACASA 2023 - NUOVA FIERA DI ROMA DAL 28 OTTOBRE AL 5 NOVEMBRE 2023*VIA PORTUENSE N. 1645 ROMA*ACQUISTO DI SPAZI PER IMPRESE DI ROMA E DEL LAZIO</text:p>
          </table:table-cell>
          <table:table-cell office:value-type="string" table:style-name="ce4">
            <text:p>B88C23004210005</text:p>
          </table:table-cell>
          <table:table-cell office:value-type="string" table:style-name="ce4">
            <text:p>24/10/2023</text:p>
          </table:table-cell>
          <table:table-cell office:value-type="currency" office:value="50000" table:style-name="ce5">
            <text:p>5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LOCK-DATA 52 - SOCIETA' A RESPONSABILITA' LIMITATA*Contributi CCIAA <text:s/>di Roma, Voucher PID 2023 - Impresa 4.0*VIA FARA SABINA SNC</text:p>
          </table:table-cell>
          <table:table-cell office:value-type="string" table:style-name="ce4">
            <text:p>B89J230030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O ITALIAN TRADITIONAL FOOD S.R.L.*Contributi CCIAA <text:s/>di Roma, Voucher PID 2023 - Impresa 4.0*VIALE DELL' AERONAUTICA 61</text:p>
          </table:table-cell>
          <table:table-cell office:value-type="string" table:style-name="ce4">
            <text:p>B89J230030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 IDENTITY S.R.L. SEMPLIFICATA*Contributi CCIAA <text:s/>di Roma, Voucher PID 2023 - Impresa 4.0*VIA SIRIA 24</text:p>
          </table:table-cell>
          <table:table-cell office:value-type="string" table:style-name="ce4">
            <text:p>B89J2300441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NIVOLA S.R.L.*Contributi CCIAA <text:s/>di Roma, Voucher PID 2023 - Impresa 4.0*VIA ALFREDO CATALANI 31</text:p>
          </table:table-cell>
          <table:table-cell office:value-type="string" table:style-name="ce4">
            <text:p>B89J230043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OD INNOVATION BROKER S.R.L.*Contributi CCIAA <text:s/>di Roma, Voucher PID 2023 - Impresa 4.0*VIALE DELLE PROVINCIE 155A</text:p>
          </table:table-cell>
          <table:table-cell office:value-type="string" table:style-name="ce4">
            <text:p>B89J230038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SEOLD S.R.L.*Contributi CCIAA <text:s/>di Roma, Voucher PID 2023 - Impresa 4.0*VIA AURELIANA 42</text:p>
          </table:table-cell>
          <table:table-cell office:value-type="string" table:style-name="ce4">
            <text:p>B89J23006330003</text:p>
          </table:table-cell>
          <table:table-cell office:value-type="string" table:style-name="ce4">
            <text:p>02/11/2023</text:p>
          </table:table-cell>
          <table:table-cell office:value-type="currency" office:value="2800" table:style-name="ce5">
            <text:p>2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PAGENCY SOCIETA' A RESPONSABILITA' LIMITATA SEMPLIFICATA*Contributi CCIAA <text:s/>di Roma, Voucher PID 2023 - Impresa 4.0*VIA EUDO GIULIOLI 4</text:p>
          </table:table-cell>
          <table:table-cell office:value-type="string" table:style-name="ce4">
            <text:p>B89J23005110003</text:p>
          </table:table-cell>
          <table:table-cell office:value-type="string" table:style-name="ce4">
            <text:p>02/11/2023</text:p>
          </table:table-cell>
          <table:table-cell office:value-type="currency" office:value="7618" table:style-name="ce5">
            <text:p>7.61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FFEGI IMPEX S.R.L.*Contributi CCIAA <text:s/>di Roma, Voucher PID 2023 - Impresa 4.0*VIA FELICE CAVALLOTTI 16</text:p>
          </table:table-cell>
          <table:table-cell office:value-type="string" table:style-name="ce4">
            <text:p>B89J23005560003</text:p>
          </table:table-cell>
          <table:table-cell office:value-type="string" table:style-name="ce4">
            <text:p>02/11/2023</text:p>
          </table:table-cell>
          <table:table-cell office:value-type="currency" office:value="8325" table:style-name="ce5">
            <text:p>8.32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WICEOUT S.R.L. <text:s text:c="49"/>START-UP COSTIT*Contributi CCIAA <text:s/>di Roma, Voucher PID 2023 - Impresa 4.0*VIA MICHELE MERCATI 5 E 9</text:p>
          </table:table-cell>
          <table:table-cell office:value-type="string" table:style-name="ce4">
            <text:p>B89J23005670003</text:p>
          </table:table-cell>
          <table:table-cell office:value-type="string" table:style-name="ce4">
            <text:p>02/11/2023</text:p>
          </table:table-cell>
          <table:table-cell office:value-type="currency" office:value="6816" table:style-name="ce5">
            <text:p>6.81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DG - S.R.L.*Contributi CCIAA <text:s/>di Roma, Voucher PID 2023 - Impresa 4.0*VIA GUGLIELMO MILANA SNC</text:p>
          </table:table-cell>
          <table:table-cell office:value-type="string" table:style-name="ce4">
            <text:p>B89J230065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EFANAUTO - S.R.L. SEMPLIFICATA*Contributi CCIAA <text:s/>di Roma, Voucher PID 2023 - Impresa 4.0*PIAZZA BIAGIO PACE 15-16-18</text:p>
          </table:table-cell>
          <table:table-cell office:value-type="string" table:style-name="ce4">
            <text:p>B89J23003960003</text:p>
          </table:table-cell>
          <table:table-cell office:value-type="string" table:style-name="ce4">
            <text:p>02/11/2023</text:p>
          </table:table-cell>
          <table:table-cell office:value-type="currency" office:value="8960" table:style-name="ce5">
            <text:p>8.9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CKABLE S.R.L. <text:s text:c="49"/>START-UP COSTIT*Contributi CCIAA <text:s/>di Roma, Voucher PID 2023 - Impresa 4.0*VIA DELLA BALDUINA 96</text:p>
          </table:table-cell>
          <table:table-cell office:value-type="string" table:style-name="ce4">
            <text:p>B89J23004890003</text:p>
          </table:table-cell>
          <table:table-cell office:value-type="string" table:style-name="ce4">
            <text:p>02/11/2023</text:p>
          </table:table-cell>
          <table:table-cell office:value-type="currency" office:value="7350" table:style-name="ce5">
            <text:p>7.3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GITAL SECURE SERVICES SOCIETA' A RESPONSABILITA' LIMITATA SPENDIBILE NELLA FO*Contributi CCIAA <text:s/>di Roma, Voucher PID 2023 - Impresa 4.0*VIA SANTORO 20</text:p>
          </table:table-cell>
          <table:table-cell office:value-type="string" table:style-name="ce4">
            <text:p>B89J230030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&amp;B S.R.L.S.*Misura volta a sostenere le imprese del territorio nella fase successiva alla loro costituzione, nello sviluppo della attivita produttiva e nella digitalizzazione e innovazione dei processi aziendali e dei prodotti.*VIA DEL FOSSO DELL'OSA 433</text:p>
          </table:table-cell>
          <table:table-cell office:value-type="string" table:style-name="ce4">
            <text:p>B88C23004080005</text:p>
          </table:table-cell>
          <table:table-cell office:value-type="string" table:style-name="ce4">
            <text:p>10/10/2023</text:p>
          </table:table-cell>
          <table:table-cell office:value-type="currency" office:value="7530" table:style-name="ce5">
            <text:p>7.53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UTENZIONE STRAORDINARIA*VIA DE' BURRO' 147*RIQUALIFICAZIONE TERRAZZO 2 P.</text:p>
          </table:table-cell>
          <table:table-cell office:value-type="string" table:style-name="ce4">
            <text:p>B81E23000140005</text:p>
          </table:table-cell>
          <table:table-cell office:value-type="string" table:style-name="ce4">
            <text:p>26/06/2023</text:p>
          </table:table-cell>
          <table:table-cell office:value-type="currency" office:value="96951" table:style-name="ce5">
            <text:p>96.95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.M.P. S.R.L.*Misura volta a sostenere le imprese del territorio nella fase successiva alla loro costituzione, nello sviluppo della attivita produttiva e nella digitalizzazione e innovazione dei processi aziendali e dei prodotti.*TRAVERSA PAOLO BORSELLINO 3</text:p>
          </table:table-cell>
          <table:table-cell office:value-type="string" table:style-name="ce4">
            <text:p>B28C23001760005</text:p>
          </table:table-cell>
          <table:table-cell office:value-type="string" table:style-name="ce4">
            <text:p>10/10/2023</text:p>
          </table:table-cell>
          <table:table-cell office:value-type="currency" office:value="16000" table:style-name="ce5">
            <text:p>16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ARTALIA S.R.L.*Contributi CCIAA <text:s/>di Roma, Voucher PID 2023 - Impresa 4.0* BRUNO SEROTINI 89</text:p>
          </table:table-cell>
          <table:table-cell office:value-type="string" table:style-name="ce4">
            <text:p>B89J230054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TENSIONE DELLUTILIZZO DELLE PIATTAFORME NAZIONALI DI IDENTITÀ DIGITALE*TERRITORIO NAZIONALE*INTEGRAZIONE DI SPID E CIE</text:p>
          </table:table-cell>
          <table:table-cell office:value-type="string" table:style-name="ce4">
            <text:p>B31F23001870006</text:p>
          </table:table-cell>
          <table:table-cell office:value-type="string" table:style-name="ce4">
            <text:p>09/01/2024</text:p>
          </table:table-cell>
          <table:table-cell office:value-type="currency" office:value="14000" table:style-name="ce5">
            <text:p>14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NSOR MEDICA S.R.L.*Contributi CCIAA <text:s/>di Roma, Voucher PID 2023 - Impresa 4.0*VIA BRUNO PONTECORVO 13</text:p>
          </table:table-cell>
          <table:table-cell office:value-type="string" table:style-name="ce4">
            <text:p>B99J23006340003</text:p>
          </table:table-cell>
          <table:table-cell office:value-type="string" table:style-name="ce4">
            <text:p>21/12/2023</text:p>
          </table:table-cell>
          <table:table-cell office:value-type="currency" office:value="9366" table:style-name="ce5">
            <text:p>9.36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EBHERO SRL*Contributi CCIAA <text:s/>di Roma, Voucher PID 2023 - Impresa 4.0*VIA GIACOMO PERONI 452</text:p>
          </table:table-cell>
          <table:table-cell office:value-type="string" table:style-name="ce4">
            <text:p>B89J23004600003</text:p>
          </table:table-cell>
          <table:table-cell office:value-type="string" table:style-name="ce4">
            <text:p>02/11/2023</text:p>
          </table:table-cell>
          <table:table-cell office:value-type="currency" office:value="6650" table:style-name="ce5">
            <text:p>6.6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P S.R.L.*Contributi CCIAA <text:s/>di Roma, Voucher PID 2023 - Impresa 4.0*VIA RIDOLFO LIVI 70</text:p>
          </table:table-cell>
          <table:table-cell office:value-type="string" table:style-name="ce4">
            <text:p>B89J230033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AS SRL*Contributi CCIAA <text:s/>di Roma, Voucher PID 2023 - Impresa 4.0*VIA MOASCA 18</text:p>
          </table:table-cell>
          <table:table-cell office:value-type="string" table:style-name="ce4">
            <text:p>B89J2301388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AZY REVOLUTION S.R.L.S*Contributi CCIAA <text:s/>di Roma, Voucher PID 2023 - Impresa 4.0*VIA ATENE 27</text:p>
          </table:table-cell>
          <table:table-cell office:value-type="string" table:style-name="ce4">
            <text:p>B89J230054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C S.R.L.*Contributi CCIAA <text:s/>di Roma, Voucher PID 2023 - Impresa 4.0*VIALE TITO LABIENO 9</text:p>
          </table:table-cell>
          <table:table-cell office:value-type="string" table:style-name="ce4">
            <text:p>B89J23006200003</text:p>
          </table:table-cell>
          <table:table-cell office:value-type="string" table:style-name="ce4">
            <text:p>02/11/2023</text:p>
          </table:table-cell>
          <table:table-cell office:value-type="currency" office:value="9660" table:style-name="ce5">
            <text:p>9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PP SRL*Contributi CCIAA <text:s/>di Roma, Voucher PID 2023 - Impresa 4.0*VIA MERULANA 19</text:p>
          </table:table-cell>
          <table:table-cell office:value-type="string" table:style-name="ce4">
            <text:p>B89J230050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IDS ANIMAZIONE EVENTI &amp; COMUNICAZIONE S.A.S. DI EMANUELE DAVENIA E C.*Contributi CCIAA <text:s/>di Roma, Voucher PID 2023 - Impresa 4.0*VIALE CADUTI PER LA RESISTENZA 734</text:p>
          </table:table-cell>
          <table:table-cell office:value-type="string" table:style-name="ce4">
            <text:p>B89J230049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.PI. S.R.L.*Contributi CCIAA <text:s/>di Roma, Voucher PID 2023 - Impresa 4.0*VIA MODOLO 90</text:p>
          </table:table-cell>
          <table:table-cell office:value-type="string" table:style-name="ce4">
            <text:p>B89J230060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OUNTING DATA SOCIETA' A RESPONSABILITA' LIMITATA*Contributi CCIAA <text:s/>di Roma, Voucher PID 2023 - Impresa 4.0*VIA APPIA NUOVA 153</text:p>
          </table:table-cell>
          <table:table-cell office:value-type="string" table:style-name="ce4">
            <text:p>B89J230054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GA RETAIL S.R.L.*Contributi CCIAA <text:s/>di Roma, Voucher PID 2023 - Impresa 4.0*VIA DEI GIUBBONARI 65/66</text:p>
          </table:table-cell>
          <table:table-cell office:value-type="string" table:style-name="ce4">
            <text:p>B89J230032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AM SISTEMI SOCIETA' A RESPONSABILITA' LIMITATA*Contributi CCIAA <text:s/>di Roma, Voucher PID 2023 - Impresa 4.0*VIA DEI GENIERI 39</text:p>
          </table:table-cell>
          <table:table-cell office:value-type="string" table:style-name="ce4">
            <text:p>B89J230142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MOBILIARE-24 DI FRANCHI SILVIA*Contributi CCIAA <text:s/>di Roma, Voucher PID 2023 - Impresa 4.0*VIA GIOACCHINO ROSSINI 26</text:p>
          </table:table-cell>
          <table:table-cell office:value-type="string" table:style-name="ce4">
            <text:p>B99J230063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M. DI ALESSANDRO MAMMOLI*Contributi CCIAA <text:s/>di Roma, Voucher PID 2023 - Impresa 4.0*VIA ROSETO DEGLI ABRUZZI 42</text:p>
          </table:table-cell>
          <table:table-cell office:value-type="string" table:style-name="ce4">
            <text:p>B89J230033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ERE S.R.L. <text:s text:c="51"/>STARTUP COSTITU*Contributi CCIAA <text:s/>di Roma, Voucher PID 2023 - Impresa 4.0*VIA MONASTERACE 43</text:p>
          </table:table-cell>
          <table:table-cell office:value-type="string" table:style-name="ce4">
            <text:p>B89J230033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TODONTICA ITALIA S.R.L.*Contributi CCIAA <text:s/>di Roma, Voucher PID 2023 - Impresa 4.0*VIALE MARCO POLO 90A/90B</text:p>
          </table:table-cell>
          <table:table-cell office:value-type="string" table:style-name="ce4">
            <text:p>B89J23003140003</text:p>
          </table:table-cell>
          <table:table-cell office:value-type="string" table:style-name="ce4">
            <text:p>02/11/2023</text:p>
          </table:table-cell>
          <table:table-cell office:value-type="currency" office:value="9804" table:style-name="ce5">
            <text:p>9.80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ESE DI ROMA E PROVINCIA**PROGETTO I NUOVI INDICATORI DEL MERCATO DEL LAVORO**</text:p>
          </table:table-cell>
          <table:table-cell office:value-type="string" table:style-name="ce4">
            <text:p>B38C23004180003</text:p>
          </table:table-cell>
          <table:table-cell office:value-type="string" table:style-name="ce4">
            <text:p>10/05/2024</text:p>
          </table:table-cell>
          <table:table-cell office:value-type="currency" office:value="40000" table:style-name="ce5">
            <text:p>4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EKZ S.R.L.*Contributi CCIAA <text:s/>di Roma, Voucher PID 2023 - Impresa 4.0*VIA PASTRENGO 12</text:p>
          </table:table-cell>
          <table:table-cell office:value-type="string" table:style-name="ce4">
            <text:p>B89J23004900003</text:p>
          </table:table-cell>
          <table:table-cell office:value-type="string" table:style-name="ce4">
            <text:p>02/11/2023</text:p>
          </table:table-cell>
          <table:table-cell office:value-type="currency" office:value="9980" table:style-name="ce5">
            <text:p>9.9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SHAL INTERGROUP S.R.L.*Contributi CCIAA <text:s/>di Roma, Voucher PID 2023 - Impresa 4.0*VIA LAURENTINA 855</text:p>
          </table:table-cell>
          <table:table-cell office:value-type="string" table:style-name="ce4">
            <text:p>B89J23004560003</text:p>
          </table:table-cell>
          <table:table-cell office:value-type="string" table:style-name="ce4">
            <text:p>02/11/2023</text:p>
          </table:table-cell>
          <table:table-cell office:value-type="currency" office:value="9775" table:style-name="ce5">
            <text:p>9.77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R GROUP S.R.L.*Contributi CCIAA <text:s/>di Roma, Voucher PID 2023 - Impresa 4.0*VIA CLELIA BERTINI ATTILJ 24/24A</text:p>
          </table:table-cell>
          <table:table-cell office:value-type="string" table:style-name="ce4">
            <text:p>B89J23005690003</text:p>
          </table:table-cell>
          <table:table-cell office:value-type="string" table:style-name="ce4">
            <text:p>02/11/2023</text:p>
          </table:table-cell>
          <table:table-cell office:value-type="currency" office:value="8807" table:style-name="ce5">
            <text:p>8.80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ENTURE DREAMERS S.R.L. <text:s text:c="39"/>STARTUP COSTITU*Contributi CCIAA <text:s/>di Roma, Voucher PID 2023 - Impresa 4.0*VIA GIUSEPPE MERCALLI 13C</text:p>
          </table:table-cell>
          <table:table-cell office:value-type="string" table:style-name="ce4">
            <text:p>B89J2300340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CNO SYSTEM MONTAGGI SOCIETA' A RESPONSABILITA' LIMITATA*Contributi CCIAA <text:s/>di Roma, Voucher PID 2023 - Impresa 4.0*VIA CARRU 13/B</text:p>
          </table:table-cell>
          <table:table-cell office:value-type="string" table:style-name="ce4">
            <text:p>B89J2301544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.A.I.T. 88 S.R.L.*Contributi CCIAA <text:s/>di Roma, Voucher PID 2023 - Impresa 4.0*VIA NOMENTANA 761</text:p>
          </table:table-cell>
          <table:table-cell office:value-type="string" table:style-name="ce4">
            <text:p>B89J230147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TINO GIULIA*Contributi CCIAA <text:s/>di Roma, Voucher PID 2023 - Impresa 4.0*VIA DELLE MOLETTE 40</text:p>
          </table:table-cell>
          <table:table-cell office:value-type="string" table:style-name="ce4">
            <text:p>B39J23007050003</text:p>
          </table:table-cell>
          <table:table-cell office:value-type="string" table:style-name="ce4">
            <text:p>21/12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TLIFE SOCIETA' A RESPONSABILITA' LIMITATA IN BREVE ANCHE SIRTLIFE S.R.L.*Contributi CCIAA <text:s/>di Roma, Voucher PID 2023 - Impresa 4.0*VIA GIOSUE' CARDUCCI 4</text:p>
          </table:table-cell>
          <table:table-cell office:value-type="string" table:style-name="ce4">
            <text:p>B89J2301435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BOREA - SOCIETA' A RESPONSABILITA' LIMITATA*Contributi CCIAA <text:s/>di Roma, Voucher PID 2023 - Impresa 4.0*VIA DEL LEONCINO 28</text:p>
          </table:table-cell>
          <table:table-cell office:value-type="string" table:style-name="ce4">
            <text:p>B89J23014650003</text:p>
          </table:table-cell>
          <table:table-cell office:value-type="string" table:style-name="ce4">
            <text:p>21/12/2023</text:p>
          </table:table-cell>
          <table:table-cell office:value-type="currency" office:value="7280" table:style-name="ce5">
            <text:p>7.2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BBRICA THORO S.R.L.*Contributi CCIAA <text:s/>di Roma, Voucher PID 2023 - Impresa 4.0*VIA DEI CASTELLI ROMANI 58</text:p>
          </table:table-cell>
          <table:table-cell office:value-type="string" table:style-name="ce4">
            <text:p>B59J23005140003</text:p>
          </table:table-cell>
          <table:table-cell office:value-type="string" table:style-name="ce4">
            <text:p>21/12/2023</text:p>
          </table:table-cell>
          <table:table-cell office:value-type="currency" office:value="8750" table:style-name="ce5">
            <text:p>8.7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ZZERIA DA ZINGONE DI GUALTIERI GIANLUCA*Contributi CCIAA <text:s/>di Roma, Voucher PID 2023 - Impresa 4.0*PIAZZA G. MAZZINI 19-20</text:p>
          </table:table-cell>
          <table:table-cell office:value-type="string" table:style-name="ce4">
            <text:p>B19J230058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DRA CONSULT S.R.L.*Contributi CCIAA <text:s/>di Roma, Voucher PID 2023 - Impresa 4.0*VIA SEBASTIANO VENIERO 30</text:p>
          </table:table-cell>
          <table:table-cell office:value-type="string" table:style-name="ce4">
            <text:p>B89J23013840003</text:p>
          </table:table-cell>
          <table:table-cell office:value-type="string" table:style-name="ce4">
            <text:p>21/12/2023</text:p>
          </table:table-cell>
          <table:table-cell office:value-type="currency" office:value="6794" table:style-name="ce5">
            <text:p>6.79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FICIO DI VIA DE' BURRO E VIA C. BAVASTRO - ROMA*VIA DE' BURRO' 147*LAVORI DI MANUTENZIONE STRAORDINARIA DEGLI IMPIANTI DI CLIMATIZZAZIONE</text:p>
          </table:table-cell>
          <table:table-cell office:value-type="string" table:style-name="ce4">
            <text:p>B81E23000190005</text:p>
          </table:table-cell>
          <table:table-cell office:value-type="string" table:style-name="ce4">
            <text:p>25/07/2023</text:p>
          </table:table-cell>
          <table:table-cell office:value-type="currency" office:value="212172" table:style-name="ce5">
            <text:p>212.17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YNAMIC SHOT SRL*Contributi CCIAA <text:s/>di Roma, Voucher PID 2023 - Impresa 4.0*VIA OSTRA VETERE 27</text:p>
          </table:table-cell>
          <table:table-cell office:value-type="string" table:style-name="ce4">
            <text:p>B89J230159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CNO SYSTEM APPALTI S.R.L.*Contributi CCIAA <text:s/>di Roma, Voucher PID 2023 - Impresa 4.0*VIA CARRU' 13/B</text:p>
          </table:table-cell>
          <table:table-cell office:value-type="string" table:style-name="ce4">
            <text:p>B89J2301509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ARIOS DI EMANUELE D'ANTONI*Contributi CCIAA <text:s/>di Roma, Voucher PID 2023 - Impresa 4.0*VIA GREGORIO XI 107</text:p>
          </table:table-cell>
          <table:table-cell office:value-type="string" table:style-name="ce4">
            <text:p>B89J23003740003</text:p>
          </table:table-cell>
          <table:table-cell office:value-type="string" table:style-name="ce4">
            <text:p>02/11/2023</text:p>
          </table:table-cell>
          <table:table-cell office:value-type="currency" office:value="9100" table:style-name="ce5">
            <text:p>9.1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ISERVICE SOCIETA' COOPERATIVA*Contributi CCIAA <text:s/>di Roma, Voucher PID 2023 - Impresa 4.0*VIA DEI SICANI 12</text:p>
          </table:table-cell>
          <table:table-cell office:value-type="string" table:style-name="ce4">
            <text:p>B89J230040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Q MEDICAL S.R.L.*Contributi CCIAA <text:s/>di Roma, Voucher PID 2023 - Impresa 4.0*VIA ANAGNINA 491</text:p>
          </table:table-cell>
          <table:table-cell office:value-type="string" table:style-name="ce4">
            <text:p>B89J23013420003</text:p>
          </table:table-cell>
          <table:table-cell office:value-type="string" table:style-name="ce4">
            <text:p>21/12/2023</text:p>
          </table:table-cell>
          <table:table-cell office:value-type="currency" office:value="9450" table:style-name="ce5">
            <text:p>9.4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IA SOCIETA' A RESPONSABILITA' LIMITATA*Contributi CCIAA <text:s/>di Roma, Voucher PID 2023 - Impresa 4.0*VIALE CADUTI PER LA RESISTENZA 53</text:p>
          </table:table-cell>
          <table:table-cell office:value-type="string" table:style-name="ce4">
            <text:p>B89J230040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.A.P. SRL*Contributi CCIAA <text:s/>di Roma, Voucher PID 2023 - Impresa 4.0*VIA FRANCESCO CRISPI 90</text:p>
          </table:table-cell>
          <table:table-cell office:value-type="string" table:style-name="ce4">
            <text:p>B89J23005230003</text:p>
          </table:table-cell>
          <table:table-cell office:value-type="string" table:style-name="ce4">
            <text:p>02/11/2023</text:p>
          </table:table-cell>
          <table:table-cell office:value-type="currency" office:value="6798" table:style-name="ce5">
            <text:p>6.79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FICINA FASTCAR AURELIA SOCIETA' A RESPONSABILITA' LIMITATA <text:s text:c="4"/>SEMPLIFICATA*Contributi CCIAA <text:s/>di Roma, Voucher PID 2023 - Impresa 4.0*VIA AURELIA KM 41,60</text:p>
          </table:table-cell>
          <table:table-cell office:value-type="string" table:style-name="ce4">
            <text:p>B99J23006330003</text:p>
          </table:table-cell>
          <table:table-cell office:value-type="string" table:style-name="ce4">
            <text:p>21/12/2023</text:p>
          </table:table-cell>
          <table:table-cell office:value-type="currency" office:value="2650" table:style-name="ce5">
            <text:p>2.65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 PROFESSIONAL SERVICES S.R.L.*Contributi CCIAA <text:s/>di Roma, Voucher PID 2023 - Impresa 4.0*VIA DELLA CONSULTA 12</text:p>
          </table:table-cell>
          <table:table-cell office:value-type="string" table:style-name="ce4">
            <text:p>B89J23013930003</text:p>
          </table:table-cell>
          <table:table-cell office:value-type="string" table:style-name="ce4">
            <text:p>21/12/2023</text:p>
          </table:table-cell>
          <table:table-cell office:value-type="currency" office:value="4900" table:style-name="ce5">
            <text:p>4.9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UMI - <text:s/>SOCIETA' A RESPONSABILITA' LIMITATA SEMPLIFICATA*Contributi CCIAA <text:s/>di Roma, Voucher PID 2023 - Impresa 4.0*VIA ANNONE 1</text:p>
          </table:table-cell>
          <table:table-cell office:value-type="string" table:style-name="ce4">
            <text:p>B89J23013760003</text:p>
          </table:table-cell>
          <table:table-cell office:value-type="string" table:style-name="ce4">
            <text:p>21/12/2023</text:p>
          </table:table-cell>
          <table:table-cell office:value-type="currency" office:value="9905" table:style-name="ce5">
            <text:p>9.90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.M.G. - SOCIETA' PER AZIONI*Contributi CCIAA <text:s/>di Roma, Voucher PID 2023 - Impresa 4.0*VIA DELLE MONACHELLE 84/C</text:p>
          </table:table-cell>
          <table:table-cell office:value-type="string" table:style-name="ce4">
            <text:p>B59J230051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OFFICINA STUDI E SERVIZI S.R.L.*Contributi CCIAA <text:s/>di Roma, Voucher PID 2023 - Impresa 4.0*LUNGOTEVERE DELLA VITTORIA 9</text:p>
          </table:table-cell>
          <table:table-cell office:value-type="string" table:style-name="ce4">
            <text:p>B89J23014170003</text:p>
          </table:table-cell>
          <table:table-cell office:value-type="string" table:style-name="ce4">
            <text:p>21/12/2023</text:p>
          </table:table-cell>
          <table:table-cell office:value-type="currency" office:value="7371" table:style-name="ce5">
            <text:p>7.37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T SOLUTION SOCIETA' A RESPONSABILITA' LIMITATA*Contributi CCIAA <text:s/>di Roma, Voucher PID 2023 - Impresa 4.0*VIA QUARTO NEGRONI 15</text:p>
          </table:table-cell>
          <table:table-cell office:value-type="string" table:style-name="ce4">
            <text:p>B79J23005420003</text:p>
          </table:table-cell>
          <table:table-cell office:value-type="string" table:style-name="ce4">
            <text:p>21/12/2023</text:p>
          </table:table-cell>
          <table:table-cell office:value-type="currency" office:value="8791" table:style-name="ce5">
            <text:p>8.79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ATTIV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ZEL NEW ENERGY SOCIETA' A RESPONSABILITA' LIMITATA*Contributi CCIAA <text:s/>di Roma, Voucher PID 2023 - Impresa 4.0*VIA GUELFO CIVININI 23</text:p>
          </table:table-cell>
          <table:table-cell office:value-type="string" table:style-name="ce4">
            <text:p>B89J230046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WALK ON S.R.L.*Contributi CCIAA <text:s/>di Roma, Voucher PID 2023 - Impresa 4.0*VIA COSTANTINO MAES 50</text:p>
          </table:table-cell>
          <table:table-cell office:value-type="string" table:style-name="ce4">
            <text:p>B89J230055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 LUXURY SOCIETA' A RESPONSABILITA' LIMITATA SEMPLIFICATA*Contributi CCIAA <text:s/>di Roma, Voucher PID 2023 - Impresa 4.0*VIA DODECANESO 3</text:p>
          </table:table-cell>
          <table:table-cell office:value-type="string" table:style-name="ce4">
            <text:p>B89J230060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XFIRM S.R.L.*Contributi CCIAA <text:s/>di Roma, Voucher PID 2023 - Impresa 4.0*VIALE ANTONIO CIAMARRA 259</text:p>
          </table:table-cell>
          <table:table-cell office:value-type="string" table:style-name="ce4">
            <text:p>B89J230029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MART-ID S.R.L. <text:s text:c="49"/>START-UP COSTIT*Contributi CCIAA <text:s/>di Roma, Voucher PID 2023 - Impresa 4.0*VIA FIUME GIALLO 3</text:p>
          </table:table-cell>
          <table:table-cell office:value-type="string" table:style-name="ce4">
            <text:p>B89J230158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ARTH DAY 22 S.R.L.*Contributi CCIAA <text:s/>di Roma, Voucher PID 2023 - Impresa 4.0*VIA SICILIA 125</text:p>
          </table:table-cell>
          <table:table-cell office:value-type="string" table:style-name="ce4">
            <text:p>B89J230041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ENZIO 1955 S.R.L.*Contributi CCIAA <text:s/>di Roma, Voucher PID 2023 - Impresa 4.0*VIA TRIPOLI 150</text:p>
          </table:table-cell>
          <table:table-cell office:value-type="string" table:style-name="ce4">
            <text:p>B89J2300408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RENT S.R.L.*Contributi CCIAA <text:s/>di Roma, Voucher PID 2023 - Impresa 4.0*VIA NOMENTANA 533</text:p>
          </table:table-cell>
          <table:table-cell office:value-type="string" table:style-name="ce4">
            <text:p>B89J2301368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BOZETA - S.P.A.*Contributi CCIAA <text:s/>di Roma, Voucher PID 2023 - Impresa 4.0*VIA TIBURTINA 1166</text:p>
          </table:table-cell>
          <table:table-cell office:value-type="string" table:style-name="ce4">
            <text:p>B89J2301395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SI. SVILUPPO AZIENDA - S.R.L.*Contributi CCIAA <text:s/>di Roma, Voucher PID 2023 - Impresa 4.0*VIA NETTUNENSE VECCHIA 51</text:p>
          </table:table-cell>
          <table:table-cell office:value-type="string" table:style-name="ce4">
            <text:p>B19J23005800003</text:p>
          </table:table-cell>
          <table:table-cell office:value-type="string" table:style-name="ce4">
            <text:p>21/12/2023</text:p>
          </table:table-cell>
          <table:table-cell office:value-type="currency" office:value="9786" table:style-name="ce5">
            <text:p>9.78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ASY LIFE GROUP SOCIETA' A RESPONSABILITA' LIMITATA*Contributi CCIAA <text:s/>di Roma, Voucher PID 2023 - Impresa 4.0*VIA BARTOLO DA SASSOFERRATO 9</text:p>
          </table:table-cell>
          <table:table-cell office:value-type="string" table:style-name="ce4">
            <text:p>B89J2300331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RAINECT S.R.L. SOCIETA' BENEFIT*Contributi CCIAA <text:s/>di Roma, Voucher PID 2023 - Impresa 4.0*VIA CALATAFIMI 21</text:p>
          </table:table-cell>
          <table:table-cell office:value-type="string" table:style-name="ce4">
            <text:p>B89J23013910003</text:p>
          </table:table-cell>
          <table:table-cell office:value-type="string" table:style-name="ce4">
            <text:p>21/12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ACALLA COSMETICI ROMA SOCIETA' A RESPONSABILITA' LIMITATA <text:s text:c="4"/>SEMPLIFICATA*Contributi CCIAA <text:s/>di Roma, Voucher PID 2023 - Impresa 4.0*VIA PIERO CALEFFI 11</text:p>
          </table:table-cell>
          <table:table-cell office:value-type="string" table:style-name="ce4">
            <text:p>B89J23013590003</text:p>
          </table:table-cell>
          <table:table-cell office:value-type="string" table:style-name="ce4">
            <text:p>21/12/2023</text:p>
          </table:table-cell>
          <table:table-cell office:value-type="currency" office:value="2310" table:style-name="ce5">
            <text:p>2.31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ERZIA S.R.L.*Contributi CCIAA <text:s/>di Roma, Voucher PID 2023 - Impresa 4.0*VIA POLVERIGI 32</text:p>
          </table:table-cell>
          <table:table-cell office:value-type="string" table:style-name="ce4">
            <text:p>B89J230045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AGRICOLA SEMI DI TUSCIA S.S.*Contributi CCIAA <text:s/>di Roma, Voucher PID 2023 - Impresa 4.0*VIALE DI CASTELL'AMATO 9</text:p>
          </table:table-cell>
          <table:table-cell office:value-type="string" table:style-name="ce4">
            <text:p>B89J23005280003</text:p>
          </table:table-cell>
          <table:table-cell office:value-type="string" table:style-name="ce4">
            <text:p>02/11/2023</text:p>
          </table:table-cell>
          <table:table-cell office:value-type="currency" office:value="3640" table:style-name="ce5">
            <text:p>3.6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ELFOI S.R.L.*Contributi CCIAA <text:s/>di Roma, Voucher PID 2023 - Impresa 4.0*VIA ADRIANO OLIVETTI 24</text:p>
          </table:table-cell>
          <table:table-cell office:value-type="string" table:style-name="ce4">
            <text:p>B89J23005350003</text:p>
          </table:table-cell>
          <table:table-cell office:value-type="string" table:style-name="ce4">
            <text:p>02/11/2023</text:p>
          </table:table-cell>
          <table:table-cell office:value-type="currency" office:value="9859" table:style-name="ce5">
            <text:p>9.85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EHA FRESIA SOCIETA' COOPERATIVA IMPRESA SOCIALE*Contributi CCIAA <text:s/>di Roma, Voucher PID 2023 - Impresa 4.0*PIAZZA FERNANDO DE LUCIA 35</text:p>
          </table:table-cell>
          <table:table-cell office:value-type="string" table:style-name="ce4">
            <text:p>B89J2300565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ATRIVI' S.R.L. SOCIETA' DI STUDIO E CURA*Contributi CCIAA <text:s/>di Roma, Voucher PID 2023 - Impresa 4.0*VIA DEI PRATI FISCALI 215</text:p>
          </table:table-cell>
          <table:table-cell office:value-type="string" table:style-name="ce4">
            <text:p>B89J230058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 API S.R.L.*Contributi CCIAA <text:s/>di Roma, Voucher PID 2023 - Impresa 4.0*VIA DEI CARPEGNA 19</text:p>
          </table:table-cell>
          <table:table-cell office:value-type="string" table:style-name="ce4">
            <text:p>B89J23003610003</text:p>
          </table:table-cell>
          <table:table-cell office:value-type="string" table:style-name="ce4">
            <text:p>02/11/2023</text:p>
          </table:table-cell>
          <table:table-cell office:value-type="currency" office:value="9268" table:style-name="ce5">
            <text:p>9.26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CCHI CORRADO*Contributi CCIAA <text:s/>di Roma, Voucher PID 2023 - Impresa 4.0*VIA DELLA PALOMBELLA 39</text:p>
          </table:table-cell>
          <table:table-cell office:value-type="string" table:style-name="ce4">
            <text:p>B89J230035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YER S.R.L. IMPRESA SOCIALE*Contributi CCIAA <text:s/>di Roma, Voucher PID 2023 - Impresa 4.0*VIA DE LUCA CARDINAL 10</text:p>
          </table:table-cell>
          <table:table-cell office:value-type="string" table:style-name="ce4">
            <text:p>B89J230148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NAZIONALE FRA ENTI COOPERATIVI - CONFCOOPER SOCIETA' COOPERATIVA*Contributi CCIAA <text:s/>di Roma, Voucher PID 2023 - Impresa 4.0*VIA TORINO 153</text:p>
          </table:table-cell>
          <table:table-cell office:value-type="string" table:style-name="ce4">
            <text:p>B89J2301422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BRUTTO ANATROCCOLO - SOCIETA' COOPERATIVA SOCIALE ONLUS*Contributi CCIAA <text:s/>di Roma, Voucher PID 2023 - Impresa 4.0*VIA PIAN DI SCO 60</text:p>
          </table:table-cell>
          <table:table-cell office:value-type="string" table:style-name="ce4">
            <text:p>B89J2301593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UBP SOCIETA' A RESPONSABILITA' LIMITATA*Contributi CCIAA <text:s/>di Roma, Voucher PID 2023 - Impresa 4.0*VIA MARIO BIANCHINI 60</text:p>
          </table:table-cell>
          <table:table-cell office:value-type="string" table:style-name="ce4">
            <text:p>B89J230153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RISMA - SOCIETA' A RESPONSABILITA' LIMITATA UNIPERSONALE*Contributi CCIAA <text:s/>di Roma, Voucher PID 2023 - Impresa 4.0*VIA COLA DI RIENZO 28</text:p>
          </table:table-cell>
          <table:table-cell office:value-type="string" table:style-name="ce4">
            <text:p>B89J2301570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ARDAMAGO S.R.L.*Contributi CCIAA <text:s/>di Roma, Voucher PID 2023 - Impresa 4.0*VIA SISTINA 129</text:p>
          </table:table-cell>
          <table:table-cell office:value-type="string" table:style-name="ce4">
            <text:p>B89J23015580003</text:p>
          </table:table-cell>
          <table:table-cell office:value-type="string" table:style-name="ce4">
            <text:p>21/12/2023</text:p>
          </table:table-cell>
          <table:table-cell office:value-type="currency" office:value="9660" table:style-name="ce5">
            <text:p>9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ORRE - SOCIETA' A RESPONSABILITA' LIMITATA*Contributi CCIAA <text:s/>di Roma, Voucher PID 2023 - Impresa 4.0*LARGO RODOLFO LANCIANI 24</text:p>
          </table:table-cell>
          <table:table-cell office:value-type="string" table:style-name="ce4">
            <text:p>B89J23005500003</text:p>
          </table:table-cell>
          <table:table-cell office:value-type="string" table:style-name="ce4">
            <text:p>02/11/2023</text:p>
          </table:table-cell>
          <table:table-cell office:value-type="currency" office:value="5513" table:style-name="ce5">
            <text:p>5.513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DEO PROGETTI S.R.L.*Contributi CCIAA <text:s/>di Roma, Voucher PID 2023 - Impresa 4.0*VIA TORNABUONI COSIMO 21</text:p>
          </table:table-cell>
          <table:table-cell office:value-type="string" table:style-name="ce4">
            <text:p>B89J230038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FOBIZ SOCIETA' A RESPONSABILITA' LIMITATA*Contributi CCIAA <text:s/>di Roma, Voucher PID 2023 - Impresa 4.0*VIA DELLE MONTAGNE ROCCIOSE 31</text:p>
          </table:table-cell>
          <table:table-cell office:value-type="string" table:style-name="ce4">
            <text:p>B89J23003410003</text:p>
          </table:table-cell>
          <table:table-cell office:value-type="string" table:style-name="ce4">
            <text:p>02/11/2023</text:p>
          </table:table-cell>
          <table:table-cell office:value-type="currency" office:value="7819" table:style-name="ce5">
            <text:p>7.819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RATE S.R.L.*Contributi CCIAA <text:s/>di Roma, Voucher PID 2023 - Impresa 4.0*VIA VOLTURNO 7</text:p>
          </table:table-cell>
          <table:table-cell office:value-type="string" table:style-name="ce4">
            <text:p>B89J23014330003</text:p>
          </table:table-cell>
          <table:table-cell office:value-type="string" table:style-name="ce4">
            <text:p>21/12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XILAB S.R.L.*Contributi CCIAA <text:s/>di Roma, Voucher PID 2023 - Impresa 4.0*VIA PO 22</text:p>
          </table:table-cell>
          <table:table-cell office:value-type="string" table:style-name="ce4">
            <text:p>B89J2301347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LIVERYONLINE S.R.L.*Contributi CCIAA <text:s/>di Roma, Voucher PID 2023 - Impresa 4.0*VIA DI VILLA ALBANI 24</text:p>
          </table:table-cell>
          <table:table-cell office:value-type="string" table:style-name="ce4">
            <text:p>B89J230042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AZIO DENTALE S.N.C. DI ITALO CARPITA &amp; CLAUDIO BIANCHI*Contributi CCIAA <text:s/>di Roma, Voucher PID 2023 - Impresa 4.0*VIA GENAZZANO 3/A</text:p>
          </table:table-cell>
          <table:table-cell office:value-type="string" table:style-name="ce4">
            <text:p>B89J230061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CCHIAVELLI EVENTI - SOCIETA' A RESPONSABILITA' LIMITATA*Contributi CCIAA <text:s/>di Roma, Voucher PID 2023 - Impresa 4.0*VIALE GIULIO CESARE 61</text:p>
          </table:table-cell>
          <table:table-cell office:value-type="string" table:style-name="ce4">
            <text:p>B89J2301588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EAK BLOCK SRL*Contributi CCIAA <text:s/>di Roma, Voucher PID 2023 - Impresa 4.0*LUNGOMARE DELLA SALUTE 70</text:p>
          </table:table-cell>
          <table:table-cell office:value-type="string" table:style-name="ce4">
            <text:p>B19J230058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SAR - S.R.L.*Contributi CCIAA <text:s/>di Roma, Voucher PID 2023 - Impresa 4.0*VIA ADA NEGRI 30</text:p>
          </table:table-cell>
          <table:table-cell office:value-type="string" table:style-name="ce4">
            <text:p>B89J230048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NTHIERE S.R.L. SEMPLIFICATA*Contributi CCIAA <text:s/>di Roma, Voucher PID 2023 - Impresa 4.0*VIALE J.F. KENNEDY 88</text:p>
          </table:table-cell>
          <table:table-cell office:value-type="string" table:style-name="ce4">
            <text:p>B89J2301575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LMO S.R.L.*Contributi CCIAA <text:s/>di Roma, Voucher PID 2023 - Impresa 4.0*VIA TENUTA DEL CAVALIERE 1</text:p>
          </table:table-cell>
          <table:table-cell office:value-type="string" table:style-name="ce4">
            <text:p>B99J2300168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ACENTINI S.R.L.*Contributi CCIAA <text:s/>di Roma, Voucher PID 2023 - Impresa 4.0*VIA DI PASSO LOMBARDO 13</text:p>
          </table:table-cell>
          <table:table-cell office:value-type="string" table:style-name="ce4">
            <text:p>B89J2300515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ROMOSCOPY PAPER S.R.L.*Contributi CCIAA <text:s/>di Roma, Voucher PID 2023 - Impresa 4.0*VIA PINDARO 50</text:p>
          </table:table-cell>
          <table:table-cell office:value-type="string" table:style-name="ce4">
            <text:p>B89J23006290003</text:p>
          </table:table-cell>
          <table:table-cell office:value-type="string" table:style-name="ce4">
            <text:p>02/11/2023</text:p>
          </table:table-cell>
          <table:table-cell office:value-type="currency" office:value="4178" table:style-name="ce5">
            <text:p>4.178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TEST SOCIETA' A RESPONSABILITA' LIMITATA*Contributi CCIAA <text:s/>di Roma, Voucher PID 2023 - Impresa 4.0*VIA GIULIO PITTARELLI 97</text:p>
          </table:table-cell>
          <table:table-cell office:value-type="string" table:style-name="ce4">
            <text:p>B89J23006280003</text:p>
          </table:table-cell>
          <table:table-cell office:value-type="string" table:style-name="ce4">
            <text:p>02/11/2023</text:p>
          </table:table-cell>
          <table:table-cell office:value-type="currency" office:value="8491" table:style-name="ce5">
            <text:p>8.491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STRA SA' S.R.L. <text:s text:c="47"/>STARTUP COSTITU*Contributi CCIAA <text:s/>di Roma, Voucher PID 2023 - Impresa 4.0*VIA DI COLLE MATTIA 59</text:p>
          </table:table-cell>
          <table:table-cell office:value-type="string" table:style-name="ce4">
            <text:p>B89J2300356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FT S.R.L. - SISTEMI INFORMATICI PER ELABORAZIONE FORMAZIONE TECNICHE DIREZIONA*Contributi CCIAA <text:s/>di Roma, Voucher PID 2023 - Impresa 4.0*VICOLO DELLE SIEPI 2</text:p>
          </table:table-cell>
          <table:table-cell office:value-type="string" table:style-name="ce4">
            <text:p>B79J230054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WT S.R.L.*Contributi CCIAA <text:s/>di Roma, Voucher PID 2023 - Impresa 4.0*VIA ARRIGO DAVILA 130</text:p>
          </table:table-cell>
          <table:table-cell office:value-type="string" table:style-name="ce4">
            <text:p>B89J230063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AGON PARTNERS S.R.L.*Contributi CCIAA <text:s/>di Roma, Voucher PID 2023 - Impresa 4.0*VIA COSTANZA BAUDANA VACCOLINI 14</text:p>
          </table:table-cell>
          <table:table-cell office:value-type="string" table:style-name="ce4">
            <text:p>B89J230058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.A.C.E. - MANUTENZIONI APPALTI COSTRUZIONI EDILI - S.R.L*Contributi CCIAA <text:s/>di Roma, Voucher PID 2023 - Impresa 4.0*VIA DEL CASALE DI SANT'ISIDORO 5</text:p>
          </table:table-cell>
          <table:table-cell office:value-type="string" table:style-name="ce4">
            <text:p>B89J2300599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TO FLEUR COMPANY S.R.L.*Contributi CCIAA <text:s/>di Roma, Voucher PID 2023 - Impresa 4.0*VIA CHERASCO 212</text:p>
          </table:table-cell>
          <table:table-cell office:value-type="string" table:style-name="ce4">
            <text:p>B89J2300526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SRCLE SRL*Contributi CCIAA <text:s/>di Roma, Voucher PID 2023 - Impresa 4.0*VIA OSTIENSE 92</text:p>
          </table:table-cell>
          <table:table-cell office:value-type="string" table:style-name="ce4">
            <text:p>B89J2300287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IZI ENERGETICI ITALIA S.R.L. IN FORMA ABBREVIATA S.E.I. S.R.L.*Contributi CCIAA <text:s/>di Roma, Voucher PID 2023 - Impresa 4.0*PIAZZA DI S MARIA AUSILIATRICE 19</text:p>
          </table:table-cell>
          <table:table-cell office:value-type="string" table:style-name="ce4">
            <text:p>B89J2300436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NK FACTORY DI BRUERA MIRIAM*Contributi CCIAA <text:s/>di Roma, Voucher PID 2023 - Impresa 4.0*VIA GIOVANNI VERGA 55</text:p>
          </table:table-cell>
          <table:table-cell office:value-type="string" table:style-name="ce4">
            <text:p>B89J23005300003</text:p>
          </table:table-cell>
          <table:table-cell office:value-type="string" table:style-name="ce4">
            <text:p>02/11/2023</text:p>
          </table:table-cell>
          <table:table-cell office:value-type="currency" office:value="8144" table:style-name="ce5">
            <text:p>8.14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TER S.R.L.*Contributi CCIAA <text:s/>di Roma, Voucher PID 2023 - Impresa 4.0*PIAZZA GIUSEPPE GIOACCHINO BELLI 2</text:p>
          </table:table-cell>
          <table:table-cell office:value-type="string" table:style-name="ce4">
            <text:p>B89J23015260003</text:p>
          </table:table-cell>
          <table:table-cell office:value-type="string" table:style-name="ce4">
            <text:p>21/12/2023</text:p>
          </table:table-cell>
          <table:table-cell office:value-type="currency" office:value="7280" table:style-name="ce5">
            <text:p>7.28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MILI DEMOLIZIONI SPECIALI S.R.L.*Contributi CCIAA <text:s/>di Roma, Voucher PID 2023 - Impresa 4.0*VIA SALARIA KM. 26,300 SNC</text:p>
          </table:table-cell>
          <table:table-cell office:value-type="string" table:style-name="ce4">
            <text:p>B99J230062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TIONTECH S.R.L.*Contributi CCIAA <text:s/>di Roma, Voucher PID 2023 - Impresa 4.0*VIA SETTE FRATELLI CERVI 5</text:p>
          </table:table-cell>
          <table:table-cell office:value-type="string" table:style-name="ce4">
            <text:p>B89J230146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EDIA ITALIA S.R.L.*Contributi CCIAA <text:s/>di Roma, Voucher PID 2023 - Impresa 4.0*VIA FLAMINIA 366</text:p>
          </table:table-cell>
          <table:table-cell office:value-type="string" table:style-name="ce4">
            <text:p>B89J23014590003</text:p>
          </table:table-cell>
          <table:table-cell office:value-type="string" table:style-name="ce4">
            <text:p>21/12/2023</text:p>
          </table:table-cell>
          <table:table-cell office:value-type="currency" office:value="7070" table:style-name="ce5">
            <text:p>7.07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 CONSULTING NETWORK SPA IN BREVE I.C.N. SPA*Contributi CCIAA <text:s/>di Roma, Voucher PID 2023 - Impresa 4.0*VIA TORINO 153</text:p>
          </table:table-cell>
          <table:table-cell office:value-type="string" table:style-name="ce4">
            <text:p>B89J2300619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-BEAUTY S.R.L.*Contributi CCIAA <text:s/>di Roma, Voucher PID 2023 - Impresa 4.0*VIA MEZZOIUSO 20</text:p>
          </table:table-cell>
          <table:table-cell office:value-type="string" table:style-name="ce4">
            <text:p>B89J2300303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K-ROLL S.R.L.*Contributi CCIAA <text:s/>di Roma, Voucher PID 2023 - Impresa 4.0*VIA DI SETTEBAGNI 390</text:p>
          </table:table-cell>
          <table:table-cell office:value-type="string" table:style-name="ce4">
            <text:p>B89J2300512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BURTIX - SOCIETA' SPORTIVA DILETTANTISTICA A RESPONSABILITA' LIMITATA*Contributi CCIAA <text:s/>di Roma, Voucher PID 2023 - Impresa 4.0*VIA UGO PESCI 16</text:p>
          </table:table-cell>
          <table:table-cell office:value-type="string" table:style-name="ce4">
            <text:p>B89J2301439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URO TRADE S.R.L.*Contributi CCIAA <text:s/>di Roma, Voucher PID 2023 - Impresa 4.0*VIA DELLA CASETTA MATTEI 206</text:p>
          </table:table-cell>
          <table:table-cell office:value-type="string" table:style-name="ce4">
            <text:p>B89J2300375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ELCOND IMPIANTI - SOCIETA' A RESPONSABILITA' LIMITATA*Contributi CCIAA <text:s/>di Roma, Voucher PID 2023 - Impresa 4.0*VIA TOMMASO FORTIFIOCCA 103</text:p>
          </table:table-cell>
          <table:table-cell office:value-type="string" table:style-name="ce4">
            <text:p>B89J23005880003</text:p>
          </table:table-cell>
          <table:table-cell office:value-type="string" table:style-name="ce4">
            <text:p>02/11/2023</text:p>
          </table:table-cell>
          <table:table-cell office:value-type="currency" office:value="6937" table:style-name="ce5">
            <text:p>6.937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.A.I.P. FORMAZIONE - S.R.L.*Contributi CCIAA <text:s/>di Roma, Voucher PID 2023 - Impresa 4.0*VIA PALMAROLA 2</text:p>
          </table:table-cell>
          <table:table-cell office:value-type="string" table:style-name="ce4">
            <text:p>B59J23001300003</text:p>
          </table:table-cell>
          <table:table-cell office:value-type="string" table:style-name="ce4">
            <text:p>02/11/2023</text:p>
          </table:table-cell>
          <table:table-cell office:value-type="currency" office:value="2996" table:style-name="ce5">
            <text:p>2.99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TA COOP SOCIETA' COOPERATIVA SOCIALE*Contributi CCIAA <text:s/>di Roma, Voucher PID 2023 - Impresa 4.0*VIA DELLE AVOCETTE 15/A</text:p>
          </table:table-cell>
          <table:table-cell office:value-type="string" table:style-name="ce4">
            <text:p>B89J2300587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GEL <text:s/>SOCIETA' A RESPONSABILITA' LIMITATA SEMPLIFICATA*Contributi CCIAA <text:s/>di Roma, Voucher PID 2023 - Impresa 4.0*VIA DANDOLO 79</text:p>
          </table:table-cell>
          <table:table-cell office:value-type="string" table:style-name="ce4">
            <text:p>B89J2300414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IPRO S.R.L.*Contributi CCIAA <text:s/>di Roma, Voucher PID 2023 - Impresa 4.0*VIALE DI TRASTEVERE 85</text:p>
          </table:table-cell>
          <table:table-cell office:value-type="string" table:style-name="ce4">
            <text:p>B89J2301484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OR <text:s/>- S.R.L.*Contributi CCIAA <text:s/>di Roma, Voucher PID 2023 - Impresa 4.0*VIA PALOMBARESE 540</text:p>
          </table:table-cell>
          <table:table-cell office:value-type="string" table:style-name="ce4">
            <text:p>B39J2300703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KILLS DIGITAL S.R.L. <text:s text:c="43"/>START-UP COSTIT*Contributi CCIAA <text:s/>di Roma, Voucher PID 2023 - Impresa 4.0*VIA FIUME GIALLO 2</text:p>
          </table:table-cell>
          <table:table-cell office:value-type="string" table:style-name="ce4">
            <text:p>B89J2301546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 LIFESTYLE SRL*Contributi CCIAA <text:s/>di Roma, Voucher PID 2023 - Impresa 4.0*VIA CARLO PIRZIO BIROLI 39</text:p>
          </table:table-cell>
          <table:table-cell office:value-type="string" table:style-name="ce4">
            <text:p>B89J23005800003</text:p>
          </table:table-cell>
          <table:table-cell office:value-type="string" table:style-name="ce4">
            <text:p>02/11/2023</text:p>
          </table:table-cell>
          <table:table-cell office:value-type="currency" office:value="7000" table:style-name="ce5">
            <text:p>7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IO-FRANCHISING S.R.L.*Contributi CCIAA <text:s/>di Roma, Voucher PID 2023 - Impresa 4.0*VIA CASILINA 1746/C</text:p>
          </table:table-cell>
          <table:table-cell office:value-type="string" table:style-name="ce4">
            <text:p>B89J2301452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TERNADESIGN SOCIETA' A RESPONSABILITA' LIMITATA*Contributi CCIAA <text:s/>di Roma, Voucher PID 2023 - Impresa 4.0*VIA GIUSEPPE SACCONI 19</text:p>
          </table:table-cell>
          <table:table-cell office:value-type="string" table:style-name="ce4">
            <text:p>B89J2300664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PPIOESPRESSO S.R.L.*Contributi CCIAA <text:s/>di Roma, Voucher PID 2023 - Impresa 4.0*VIA DEI DUE MACELLI 107</text:p>
          </table:table-cell>
          <table:table-cell office:value-type="string" table:style-name="ce4">
            <text:p>B89J2301410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ATIC CHIROTERAPEUTICA <text:s/>DI ROMA SRL*Contributi CCIAA <text:s/>di Roma, Voucher PID 2023 - Impresa 4.0*PIAZZA DELLA LIBERTA' 20</text:p>
          </table:table-cell>
          <table:table-cell office:value-type="string" table:style-name="ce4">
            <text:p>B89J230142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HESA - SOCIETA' A RESPONSABILITA' LIMITATA SEMPLIFICATA*Contributi CCIAA <text:s/>di Roma, Voucher PID 2023 - Impresa 4.0*VIA DEGLI ETRUSCHI 24</text:p>
          </table:table-cell>
          <table:table-cell office:value-type="string" table:style-name="ce4">
            <text:p>B89J2301373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.CO. S.R.L.*Contributi CCIAA <text:s/>di Roma, Voucher PID 2023 - Impresa 4.0*VIA GUGLIELMO MARCONI 100</text:p>
          </table:table-cell>
          <table:table-cell office:value-type="string" table:style-name="ce4">
            <text:p>B99J23006300003</text:p>
          </table:table-cell>
          <table:table-cell office:value-type="string" table:style-name="ce4">
            <text:p>21/12/2023</text:p>
          </table:table-cell>
          <table:table-cell office:value-type="currency" office:value="3640" table:style-name="ce5">
            <text:p>3.6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-FORM SOCIETA' A RESPONSABILITA' LIMITATA*Contributi CCIAA <text:s/>di Roma, Voucher PID 2023 - Impresa 4.0*VIA GIOVANNI GASTALDI 42</text:p>
          </table:table-cell>
          <table:table-cell office:value-type="string" table:style-name="ce4">
            <text:p>B89J23014110003</text:p>
          </table:table-cell>
          <table:table-cell office:value-type="string" table:style-name="ce4">
            <text:p>21/12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FLAT PROPERTY SOLUTIONS S.R.L.*Contributi CCIAA <text:s/>di Roma, Voucher PID 2023 - Impresa 4.0*VIA PANISPERNA 207</text:p>
          </table:table-cell>
          <table:table-cell office:value-type="string" table:style-name="ce4">
            <text:p>B89J23015410003</text:p>
          </table:table-cell>
          <table:table-cell office:value-type="string" table:style-name="ce4">
            <text:p>21/12/2023</text:p>
          </table:table-cell>
          <table:table-cell office:value-type="currency" office:value="9660" table:style-name="ce5">
            <text:p>9.66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LITICHE ATTIVE LAZIO CDL SOCIETA' A RESPONSABILITA' LIMITATA*Contributi CCIAA <text:s/>di Roma, Voucher PID 2023 - Impresa 4.0*PIAZZA DELLE CROCIATE 2</text:p>
          </table:table-cell>
          <table:table-cell office:value-type="string" table:style-name="ce4">
            <text:p>B89J2300605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CONIC S.R.L.*Contributi CCIAA <text:s/>di Roma, Voucher PID 2023 - Impresa 4.0*VIA MARSALA 29 H</text:p>
          </table:table-cell>
          <table:table-cell office:value-type="string" table:style-name="ce4">
            <text:p>B89J23006500003</text:p>
          </table:table-cell>
          <table:table-cell office:value-type="string" table:style-name="ce4">
            <text:p>02/11/2023</text:p>
          </table:table-cell>
          <table:table-cell office:value-type="currency" office:value="9996" table:style-name="ce5">
            <text:p>9.99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YESWEB SOLUTION SOCIETA' A RESPONSABILITA' LIMITATA SEMPLIFICATA*Contributi CCIAA <text:s/>di Roma, Voucher PID 2023 - Impresa 4.0*VIA PAVULLO NEL FRIGNANO 89</text:p>
          </table:table-cell>
          <table:table-cell office:value-type="string" table:style-name="ce4">
            <text:p>B89J23006020003</text:p>
          </table:table-cell>
          <table:table-cell office:value-type="string" table:style-name="ce4">
            <text:p>02/11/2023</text:p>
          </table:table-cell>
          <table:table-cell office:value-type="currency" office:value="9940" table:style-name="ce5">
            <text:p>9.94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.CO.F.IM - GESTIONE COSTITUZIONE FINANZIAMENTI <text:s/>IMMOBILIARI - SOCIETA A RESPON*Contributi CCIAA <text:s/>di Roma, Voucher PID 2023 - Impresa 4.0*VIA ELIO ANDRISCO 36</text:p>
          </table:table-cell>
          <table:table-cell office:value-type="string" table:style-name="ce4">
            <text:p>B89J2300521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LLIJAM S.R.L.*Contributi CCIAA <text:s/>di Roma, Voucher PID 2023 - Impresa 4.0*VIA RIBOTY 10</text:p>
          </table:table-cell>
          <table:table-cell office:value-type="string" table:style-name="ce4">
            <text:p>B89J23003980003</text:p>
          </table:table-cell>
          <table:table-cell office:value-type="string" table:style-name="ce4">
            <text:p>02/11/2023</text:p>
          </table:table-cell>
          <table:table-cell office:value-type="currency" office:value="8400" table:style-name="ce5">
            <text:p>8.4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DA S.R.L.*Contributi CCIAA <text:s/>di Roma, Voucher PID 2023 - Impresa 4.0*VIA SANTA CECILIA 98</text:p>
          </table:table-cell>
          <table:table-cell office:value-type="string" table:style-name="ce4">
            <text:p>B99J23006350003</text:p>
          </table:table-cell>
          <table:table-cell office:value-type="string" table:style-name="ce4">
            <text:p>21/12/2023</text:p>
          </table:table-cell>
          <table:table-cell office:value-type="currency" office:value="9884" table:style-name="ce5">
            <text:p>9.88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OLLO 11 - S.R.L.*Contributi CCIAA <text:s/>di Roma, Voucher PID 2023 - Impresa 4.0*VIALE OBERDAN, <text:s/>2</text:p>
          </table:table-cell>
          <table:table-cell office:value-type="string" table:style-name="ce4">
            <text:p>B19J23001280003</text:p>
          </table:table-cell>
          <table:table-cell office:value-type="string" table:style-name="ce4">
            <text:p>02/11/2023</text:p>
          </table:table-cell>
          <table:table-cell office:value-type="currency" office:value="9716" table:style-name="ce5">
            <text:p>9.716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USFERA LAB S.R.L.*Contributi CCIAA <text:s/>di Roma, Voucher PID 2023 - Impresa 4.0*VIA DEL BANCO DI SANTO SPIRITO 42</text:p>
          </table:table-cell>
          <table:table-cell office:value-type="string" table:style-name="ce4">
            <text:p>B89J2300545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EA SOCIALE SOCIETA' COOPERATIVA SOCIALE*Contributi CCIAA <text:s/>di Roma, Voucher PID 2023 - Impresa 4.0*VIA CARLO EMANUELE I N 49</text:p>
          </table:table-cell>
          <table:table-cell office:value-type="string" table:style-name="ce4">
            <text:p>B89J23013740003</text:p>
          </table:table-cell>
          <table:table-cell office:value-type="string" table:style-name="ce4">
            <text:p>21/12/2023</text:p>
          </table:table-cell>
          <table:table-cell office:value-type="currency" office:value="3524" table:style-name="ce5">
            <text:p>3.524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IVE S.R.L.*Contributi CCIAA <text:s/>di Roma, Voucher PID 2023 - Impresa 4.0*VIA GUGLIELMO MILANA SNC</text:p>
          </table:table-cell>
          <table:table-cell office:value-type="string" table:style-name="ce4">
            <text:p>B89J23014120003</text:p>
          </table:table-cell>
          <table:table-cell office:value-type="string" table:style-name="ce4">
            <text:p>21/12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MEDICO DENTISTICO DLC SOCIETA' TRA PROFESSIONISTI SOCIETA'TRA PROFESSIONI*Contributi CCIAA <text:s/>di Roma, Voucher PID 2023 - Impresa 4.0*VIA CASILINA 1807/B</text:p>
          </table:table-cell>
          <table:table-cell office:value-type="string" table:style-name="ce4">
            <text:p>B89J23004100003</text:p>
          </table:table-cell>
          <table:table-cell office:value-type="string" table:style-name="ce4">
            <text:p>02/11/2023</text:p>
          </table:table-cell>
          <table:table-cell office:value-type="currency" office:value="5722" table:style-name="ce5">
            <text:p>5.72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PILATE S.R.L.*Contributi CCIAA <text:s/>di Roma, Voucher PID 2023 - Impresa 4.0*PIAZZA FIRENZE 15</text:p>
          </table:table-cell>
          <table:table-cell office:value-type="string" table:style-name="ce4">
            <text:p>B89J23002770003</text:p>
          </table:table-cell>
          <table:table-cell office:value-type="string" table:style-name="ce4">
            <text:p>02/11/2023</text:p>
          </table:table-cell>
          <table:table-cell office:value-type="currency" office:value="10000" table:style-name="ce5">
            <text:p>10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FG ADVISORS S.R.L.*Contributi CCIAA <text:s/>di Roma, Voucher PID 2023 - Impresa 4.0*VIA GIOVANNI NICOTERA 7</text:p>
          </table:table-cell>
          <table:table-cell office:value-type="string" table:style-name="ce4">
            <text:p>B89J23005130003</text:p>
          </table:table-cell>
          <table:table-cell office:value-type="string" table:style-name="ce4">
            <text:p>02/11/2023</text:p>
          </table:table-cell>
          <table:table-cell office:value-type="currency" office:value="4992" table:style-name="ce5">
            <text:p>4.992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DC - RESEARCH &amp; DEVELOPMENT CONSULTING - S.R.L.*Contributi CCIAA <text:s/>di Roma, Voucher PID 2023 - Impresa 4.0*VIA ANTONIO SILVANI 130</text:p>
          </table:table-cell>
          <table:table-cell office:value-type="string" table:style-name="ce4">
            <text:p>B89J23004220003</text:p>
          </table:table-cell>
          <table:table-cell office:value-type="string" table:style-name="ce4">
            <text:p>02/11/2023</text:p>
          </table:table-cell>
          <table:table-cell office:value-type="currency" office:value="9975" table:style-name="ce5">
            <text:p>9.975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MOS <text:s/>CENTRO STUDI PARLAMENTARI <text:s/>S.R.L.*Contributi CCIAA <text:s/>di Roma, Voucher PID 2023 - Impresa 4.0*LARGO GIUSEPPE TONIOLO 6</text:p>
          </table:table-cell>
          <table:table-cell office:value-type="string" table:style-name="ce4">
            <text:p>B89J23003420003</text:p>
          </table:table-cell>
          <table:table-cell office:value-type="string" table:style-name="ce4">
            <text:p>02/11/2023</text:p>
          </table:table-cell>
          <table:table-cell office:value-type="currency" office:value="9800" table:style-name="ce5">
            <text:p>9.8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54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7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S ACADEMY DI ROMA E PROVINCIA* *** *BANDO PER L'ASSEGNAZIONE DI BORSE DI STUDIO PER INCENTIVARE L'ISCRIZIONE DI STUDENTI A CORSI ITS ACADEMY* ***</text:p>
          </table:table-cell>
          <table:table-cell office:value-type="string" table:style-name="ce4">
            <text:p>B31J23001410005</text:p>
          </table:table-cell>
          <table:table-cell office:value-type="string" table:style-name="ce4">
            <text:p>18/03/2024</text:p>
          </table:table-cell>
          <table:table-cell office:value-type="currency" office:value="1000" table:style-name="ce5">
            <text:p>1.000,00 €</text:p>
          </table:table-cell>
          <table:table-cell office:value-type="string" table:style-name="ce6">
            <text:p>CAMERA DI COMMERCIO DI ROMA</text:p>
          </table:table-cell>
          <table:table-cell office:value-type="string" table:style-name="ce4">
            <text:p>CHIUSO</text:p>
          </table:table-cell>
          <table:table-cell table:number-columns-repeated="16378"/>
        </table:table-row>
        <table:table-row table:number-rows-repeated="1047365" table:style-name="ro7">
          <table:table-cell table:number-columns-repeated="16384"/>
        </table:table-row>
        <table:named-expressions>
          <table:named-range table:name="Print_Area" table:cell-range-address="2023.$A$1:2023.$F$1211" table:base-cell-address="2023.$A$1"/>
          <table:named-range table:name="Print_Titles" table:cell-range-address="2023.$A$1:2023.$XFD$1" table:base-cell-address="202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Migliaia_32_2" style:display-name="Migliaia 2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>
        <text:p>CAMERA DI COMMERCIO DI ROMA - ELENCO ANNUALE PROGETTI DI INVESTIMENTO PUBBLICO</text:p>
        <text:p><text:s/>ANNO 2023</text:p>
      </style:header>
      <style:header-left style:display="false"/>
      <style:header-first/>
      <style:footer>
        <text:p>Pagina 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725</meta:generator>
    <meta:initial-creator>Apache POI</meta:initial-creator>
    <dc:creator>Giampiero Canali</dc:creator>
    <meta:creation-date>2025-05-29T09:03:33Z</meta:creation-date>
    <dc:date>2026-03-26T13:49:32Z</dc:date>
    <meta:print-date>2026-03-26T09:29:56Z</meta:print-date>
  </office:meta>
</office:document-meta>
</file>